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 style:font-charset="x-symbol"/>
    <style:font-face style:name="Calibri3" svg:font-family="Calibri" style:font-family-generic="swiss" style:font-pitch="variable"/>
    <style:font-face style:name="Calibri4" svg:font-family="Calibri" style:font-family-generic="system" style:font-pitch="variable"/>
    <style:font-face style:name="Courier New" svg:font-family="'Courier New'" style:font-family-generic="system" style:font-pitch="variable"/>
    <style:font-face style:name="Humanst521EU" svg:font-family="Humanst521EU" style:font-family-generic="swiss" style:font-pitch="variable"/>
    <style:font-face style:name="Humanst521EU1" svg:font-family="Humanst521EU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 Pro" svg:font-family="'Minion Pro'" style:font-family-generic="roman" style:font-pitch="variable"/>
    <style:font-face style:name="Minion Pro1" svg:font-family="'Minion Pro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26.107cm" fo:margin-left="-0.369cm" fo:margin-top="0cm" fo:margin-bottom="0cm" table:align="left" style:writing-mode="page"/>
    </style:style>
    <style:style style:name="Tabela1.A" style:family="table-column">
      <style:table-column-properties style:column-width="2.808cm"/>
    </style:style>
    <style:style style:name="Tabela1.B" style:family="table-column">
      <style:table-column-properties style:column-width="3.806cm"/>
    </style:style>
    <style:style style:name="Tabela1.C" style:family="table-column">
      <style:table-column-properties style:column-width="3.997cm"/>
    </style:style>
    <style:style style:name="Tabela1.D" style:family="table-column">
      <style:table-column-properties style:column-width="3.75cm"/>
    </style:style>
    <style:style style:name="Tabela1.E" style:family="table-column">
      <style:table-column-properties style:column-width="0.501cm"/>
    </style:style>
    <style:style style:name="Tabela1.F" style:family="table-column">
      <style:table-column-properties style:column-width="3.748cm"/>
    </style:style>
    <style:style style:name="Tabela1.G" style:family="table-column">
      <style:table-column-properties style:column-width="3.747cm"/>
    </style:style>
    <style:style style:name="Tabela1.1" style:family="table-row">
      <style:table-row-properties style:min-row-height="0.609cm" fo:keep-together="auto"/>
    </style:style>
    <style:style style:name="Tabela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C1" style:family="table-cell">
      <style:table-cell-properties style:vertical-align="middle" fo:padding-left="0.123cm" fo:padding-right="0.123cm" fo:padding-top="0cm" fo:padding-bottom="0cm" fo:border="0.5pt solid #000000"/>
    </style:style>
    <style:style style:name="Tabela1.2" style:family="table-row">
      <style:table-row-properties style:min-row-height="0.82cm" fo:keep-together="auto"/>
    </style:style>
    <style:style style:name="Tabela1.4" style:family="table-row">
      <style:table-row-properties style:min-row-height="3.175cm" fo:keep-together="auto"/>
    </style:style>
    <style:style style:name="Tabela1.A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B4" style:family="table-cell">
      <style:table-cell-properties fo:padding-left="0.123cm" fo:padding-right="0.123cm" fo:padding-top="0cm" fo:padding-bottom="0cm" fo:border="0.5pt solid #000000"/>
    </style:style>
    <style:style style:name="Tabela1.C4" style:family="table-cell">
      <style:table-cell-properties fo:padding-left="0.123cm" fo:padding-right="0.123cm" fo:padding-top="0cm" fo:padding-bottom="0cm" fo:border="0.5pt solid #000000"/>
    </style:style>
    <style:style style:name="Tabela1.D4" style:family="table-cell">
      <style:table-cell-properties fo:padding-left="0.123cm" fo:padding-right="0.123cm" fo:padding-top="0cm" fo:padding-bottom="0cm" fo:border="0.5pt solid #000000"/>
    </style:style>
    <style:style style:name="Tabela1.F4" style:family="table-cell">
      <style:table-cell-properties fo:padding-left="0.123cm" fo:padding-right="0.123cm" fo:padding-top="0cm" fo:padding-bottom="0cm" fo:border="0.5pt solid #000000"/>
    </style:style>
    <style:style style:name="Tabela1.G4" style:family="table-cell">
      <style:table-cell-properties fo:padding-left="0.123cm" fo:padding-right="0.123cm" fo:padding-top="0cm" fo:padding-bottom="0cm" fo:border="0.5pt solid #000000"/>
    </style:style>
    <style:style style:name="Tabela1.H4" style:family="table-cell">
      <style:table-cell-properties fo:padding-left="0.123cm" fo:padding-right="0.123cm" fo:padding-top="0cm" fo:padding-bottom="0cm" fo:border="0.5pt solid #000000"/>
    </style:style>
    <style:style style:name="Tabela1.A5" style:family="table-cell">
      <style:table-cell-properties fo:padding-left="0.123cm" fo:padding-right="0.123cm" fo:padding-top="0cm" fo:padding-bottom="0cm" fo:border="0.5pt solid #000000"/>
    </style:style>
    <style:style style:name="Tabela1.B5" style:family="table-cell">
      <style:table-cell-properties fo:padding-left="0.123cm" fo:padding-right="0.123cm" fo:padding-top="0cm" fo:padding-bottom="0cm" fo:border="0.5pt solid #000000"/>
    </style:style>
    <style:style style:name="Tabela1.C5" style:family="table-cell">
      <style:table-cell-properties fo:padding-left="0.123cm" fo:padding-right="0.123cm" fo:padding-top="0cm" fo:padding-bottom="0cm" fo:border="0.5pt solid #000000"/>
    </style:style>
    <style:style style:name="Tabela1.D5" style:family="table-cell">
      <style:table-cell-properties fo:padding-left="0.123cm" fo:padding-right="0.123cm" fo:padding-top="0cm" fo:padding-bottom="0cm" fo:border="0.5pt solid #000000"/>
    </style:style>
    <style:style style:name="Tabela1.F5" style:family="table-cell">
      <style:table-cell-properties fo:padding-left="0.123cm" fo:padding-right="0.123cm" fo:padding-top="0cm" fo:padding-bottom="0cm" fo:border="0.5pt solid #000000"/>
    </style:style>
    <style:style style:name="Tabela1.G5" style:family="table-cell">
      <style:table-cell-properties fo:padding-left="0.123cm" fo:padding-right="0.123cm" fo:padding-top="0cm" fo:padding-bottom="0cm" fo:border="0.5pt solid #000000"/>
    </style:style>
    <style:style style:name="Tabela1.H5" style:family="table-cell">
      <style:table-cell-properties fo:padding-left="0.123cm" fo:padding-right="0.123cm" fo:padding-top="0cm" fo:padding-bottom="0cm" fo:border="0.5pt solid #000000"/>
    </style:style>
    <style:style style:name="Tabela1.6" style:family="table-row">
      <style:table-row-properties style:min-row-height="4.75cm" fo:keep-together="auto"/>
    </style:style>
    <style:style style:name="Tabela1.A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B6" style:family="table-cell">
      <style:table-cell-properties fo:padding-left="0.123cm" fo:padding-right="0.123cm" fo:padding-top="0cm" fo:padding-bottom="0cm" fo:border="0.5pt solid #000000"/>
    </style:style>
    <style:style style:name="Tabela1.C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6" style:family="table-cell">
      <style:table-cell-properties fo:padding-left="0.123cm" fo:padding-right="0.123cm" fo:padding-top="0cm" fo:padding-bottom="0cm" fo:border="0.5pt solid #000000"/>
    </style:style>
    <style:style style:name="Tabela1.7" style:family="table-row">
      <style:table-row-properties style:min-row-height="2.484cm" fo:keep-together="auto"/>
    </style:style>
    <style:style style:name="Tabela1.A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B7" style:family="table-cell">
      <style:table-cell-properties fo:padding-left="0.123cm" fo:padding-right="0.123cm" fo:padding-top="0cm" fo:padding-bottom="0cm" fo:border="0.5pt solid #000000"/>
    </style:style>
    <style:style style:name="Tabela1.C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F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7" style:family="table-cell">
      <style:table-cell-properties fo:padding-left="0.123cm" fo:padding-right="0.123cm" fo:padding-top="0cm" fo:padding-bottom="0cm" fo:border="0.5pt solid #000000"/>
    </style:style>
    <style:style style:name="Tabela1.8" style:family="table-row">
      <style:table-row-properties style:min-row-height="4.5cm" fo:keep-together="auto"/>
    </style:style>
    <style:style style:name="Tabela1.A8" style:family="table-cell">
      <style:table-cell-properties fo:padding-left="0.123cm" fo:padding-right="0.123cm" fo:padding-top="0cm" fo:padding-bottom="0cm" fo:border="0.5pt solid #000000"/>
    </style:style>
    <style:style style:name="Tabela1.B8" style:family="table-cell">
      <style:table-cell-properties fo:padding-left="0.123cm" fo:padding-right="0.123cm" fo:padding-top="0cm" fo:padding-bottom="0cm" fo:border="0.5pt solid #000000"/>
    </style:style>
    <style:style style:name="Tabela1.C8" style:family="table-cell">
      <style:table-cell-properties fo:padding-left="0.123cm" fo:padding-right="0.123cm" fo:padding-top="0cm" fo:padding-bottom="0cm" fo:border="0.5pt solid #000000"/>
    </style:style>
    <style:style style:name="Tabela1.D8" style:family="table-cell">
      <style:table-cell-properties fo:padding-left="0.123cm" fo:padding-right="0.123cm" fo:padding-top="0cm" fo:padding-bottom="0cm" fo:border="0.5pt solid #000000"/>
    </style:style>
    <style:style style:name="Tabela1.F8" style:family="table-cell">
      <style:table-cell-properties fo:padding-left="0.123cm" fo:padding-right="0.123cm" fo:padding-top="0cm" fo:padding-bottom="0cm" fo:border="0.5pt solid #000000"/>
    </style:style>
    <style:style style:name="Tabela1.G8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8" style:family="table-cell">
      <style:table-cell-properties fo:padding-left="0.123cm" fo:padding-right="0.123cm" fo:padding-top="0cm" fo:padding-bottom="0cm" fo:border="0.5pt solid #000000"/>
    </style:style>
    <style:style style:name="Tabela1.9" style:family="table-row">
      <style:table-row-properties style:min-row-height="0.483cm" fo:keep-together="auto"/>
    </style:style>
    <style:style style:name="Tabela1.A9" style:family="table-cell">
      <style:table-cell-properties fo:padding-left="0.123cm" fo:padding-right="0.123cm" fo:padding-top="0cm" fo:padding-bottom="0cm" fo:border="0.5pt solid #000000"/>
    </style:style>
    <style:style style:name="Tabela1.B9" style:family="table-cell">
      <style:table-cell-properties fo:padding-left="0.123cm" fo:padding-right="0.123cm" fo:padding-top="0cm" fo:padding-bottom="0cm" fo:border="0.5pt solid #000000"/>
    </style:style>
    <style:style style:name="Tabela1.C9" style:family="table-cell">
      <style:table-cell-properties fo:padding-left="0.123cm" fo:padding-right="0.123cm" fo:padding-top="0cm" fo:padding-bottom="0cm" fo:border="0.5pt solid #000000"/>
    </style:style>
    <style:style style:name="Tabela1.D9" style:family="table-cell">
      <style:table-cell-properties fo:padding-left="0.123cm" fo:padding-right="0.123cm" fo:padding-top="0cm" fo:padding-bottom="0cm" fo:border="0.5pt solid #000000"/>
    </style:style>
    <style:style style:name="Tabela1.F9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9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9" style:family="table-cell">
      <style:table-cell-properties fo:padding-left="0.123cm" fo:padding-right="0.123cm" fo:padding-top="0cm" fo:padding-bottom="0cm" fo:border="0.5pt solid #000000"/>
    </style:style>
    <style:style style:name="Tabela1.10" style:family="table-row">
      <style:table-row-properties style:min-row-height="2.947cm" fo:keep-together="auto"/>
    </style:style>
    <style:style style:name="Tabela1.A10" style:family="table-cell">
      <style:table-cell-properties fo:padding-left="0.123cm" fo:padding-right="0.123cm" fo:padding-top="0cm" fo:padding-bottom="0cm" fo:border="0.5pt solid #000000"/>
    </style:style>
    <style:style style:name="Tabela1.B10" style:family="table-cell">
      <style:table-cell-properties fo:padding-left="0.123cm" fo:padding-right="0.123cm" fo:padding-top="0cm" fo:padding-bottom="0cm" fo:border="0.5pt solid #000000"/>
    </style:style>
    <style:style style:name="Tabela1.C10" style:family="table-cell">
      <style:table-cell-properties fo:padding-left="0.123cm" fo:padding-right="0.123cm" fo:padding-top="0cm" fo:padding-bottom="0cm" fo:border="0.5pt solid #000000"/>
    </style:style>
    <style:style style:name="Tabela1.D10" style:family="table-cell">
      <style:table-cell-properties fo:padding-left="0.123cm" fo:padding-right="0.123cm" fo:padding-top="0cm" fo:padding-bottom="0cm" fo:border="0.5pt solid #000000"/>
    </style:style>
    <style:style style:name="Tabela1.F10" style:family="table-cell">
      <style:table-cell-properties fo:padding-left="0.123cm" fo:padding-right="0.123cm" fo:padding-top="0cm" fo:padding-bottom="0cm" fo:border="0.5pt solid #000000"/>
    </style:style>
    <style:style style:name="Tabela1.G10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10" style:family="table-cell">
      <style:table-cell-properties fo:padding-left="0.123cm" fo:padding-right="0.123cm" fo:padding-top="0cm" fo:padding-bottom="0cm" fo:border="0.5pt solid #000000"/>
    </style:style>
    <style:style style:name="Tabela1.A11" style:family="table-cell">
      <style:table-cell-properties fo:padding-left="0.123cm" fo:padding-right="0.123cm" fo:padding-top="0cm" fo:padding-bottom="0cm" fo:border="0.5pt solid #000000"/>
    </style:style>
    <style:style style:name="Tabela1.12" style:family="table-row">
      <style:table-row-properties style:min-row-height="0.982cm" fo:keep-together="auto"/>
    </style:style>
    <style:style style:name="Tabela1.A12" style:family="table-cell">
      <style:table-cell-properties fo:padding-left="0.123cm" fo:padding-right="0.123cm" fo:padding-top="0cm" fo:padding-bottom="0cm" fo:border="0.5pt solid #000000"/>
    </style:style>
    <style:style style:name="Tabela1.B12" style:family="table-cell">
      <style:table-cell-properties fo:padding-left="0.123cm" fo:padding-right="0.123cm" fo:padding-top="0cm" fo:padding-bottom="0cm" fo:border="0.5pt solid #000000"/>
    </style:style>
    <style:style style:name="Tabela1.C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2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12" style:family="table-cell">
      <style:table-cell-properties fo:padding-left="0.123cm" fo:padding-right="0.123cm" fo:padding-top="0cm" fo:padding-bottom="0cm" fo:border="0.5pt solid #000000"/>
    </style:style>
    <style:style style:name="Tabela1.13" style:family="table-row">
      <style:table-row-properties style:min-row-height="1.233cm" fo:keep-together="auto"/>
    </style:style>
    <style:style style:name="Tabela1.A13" style:family="table-cell">
      <style:table-cell-properties fo:padding-left="0.123cm" fo:padding-right="0.123cm" fo:padding-top="0cm" fo:padding-bottom="0cm" fo:border="0.5pt solid #000000"/>
    </style:style>
    <style:style style:name="Tabela1.B13" style:family="table-cell">
      <style:table-cell-properties fo:padding-left="0.123cm" fo:padding-right="0.123cm" fo:padding-top="0cm" fo:padding-bottom="0cm" fo:border="0.5pt solid #000000"/>
    </style:style>
    <style:style style:name="Tabela1.C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3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13" style:family="table-cell">
      <style:table-cell-properties fo:padding-left="0.123cm" fo:padding-right="0.123cm" fo:padding-top="0cm" fo:padding-bottom="0cm" fo:border="0.5pt solid #000000"/>
    </style:style>
    <style:style style:name="Tabela1.14" style:family="table-row">
      <style:table-row-properties style:min-row-height="2.734cm" fo:keep-together="auto"/>
    </style:style>
    <style:style style:name="Tabela1.A14" style:family="table-cell">
      <style:table-cell-properties fo:padding-left="0.123cm" fo:padding-right="0.123cm" fo:padding-top="0cm" fo:padding-bottom="0cm" fo:border="0.5pt solid #000000"/>
    </style:style>
    <style:style style:name="Tabela1.B14" style:family="table-cell">
      <style:table-cell-properties fo:padding-left="0.123cm" fo:padding-right="0.123cm" fo:padding-top="0cm" fo:padding-bottom="0cm" fo:border="0.5pt solid #000000"/>
    </style:style>
    <style:style style:name="Tabela1.C1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14" style:family="table-cell">
      <style:table-cell-properties fo:padding-left="0.123cm" fo:padding-right="0.123cm" fo:padding-top="0cm" fo:padding-bottom="0cm" fo:border="0.5pt solid #000000"/>
    </style:style>
    <style:style style:name="Tabela1.A15" style:family="table-cell">
      <style:table-cell-properties fo:padding-left="0.123cm" fo:padding-right="0.123cm" fo:padding-top="0cm" fo:padding-bottom="0cm" fo:border="0.5pt solid #000000"/>
    </style:style>
    <style:style style:name="Tabela1.B15" style:family="table-cell">
      <style:table-cell-properties fo:padding-left="0.123cm" fo:padding-right="0.123cm" fo:padding-top="0cm" fo:padding-bottom="0cm" fo:border="0.5pt solid #000000"/>
    </style:style>
    <style:style style:name="Tabela1.C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5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15" style:family="table-cell">
      <style:table-cell-properties fo:padding-left="0.123cm" fo:padding-right="0.123cm" fo:padding-top="0cm" fo:padding-bottom="0cm" fo:border="0.5pt solid #000000"/>
    </style:style>
    <style:style style:name="Tabela1.16" style:family="table-row">
      <style:table-row-properties style:min-row-height="0.474cm" fo:keep-together="auto"/>
    </style:style>
    <style:style style:name="Tabela1.A16" style:family="table-cell">
      <style:table-cell-properties fo:padding-left="0.123cm" fo:padding-right="0.123cm" fo:padding-top="0cm" fo:padding-bottom="0cm" fo:border="0.5pt solid #000000"/>
    </style:style>
    <style:style style:name="Tabela1.B16" style:family="table-cell">
      <style:table-cell-properties fo:padding-left="0.123cm" fo:padding-right="0.123cm" fo:padding-top="0cm" fo:padding-bottom="0cm" fo:border="0.5pt solid #000000"/>
    </style:style>
    <style:style style:name="Tabela1.C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6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16" style:family="table-cell">
      <style:table-cell-properties fo:padding-left="0.123cm" fo:padding-right="0.123cm" fo:padding-top="0cm" fo:padding-bottom="0cm" fo:border="0.5pt solid #000000"/>
    </style:style>
    <style:style style:name="Tabela1.17" style:family="table-row">
      <style:table-row-properties style:min-row-height="1.976cm" fo:keep-together="auto"/>
    </style:style>
    <style:style style:name="Tabela1.A17" style:family="table-cell">
      <style:table-cell-properties fo:padding-left="0.123cm" fo:padding-right="0.123cm" fo:padding-top="0cm" fo:padding-bottom="0cm" fo:border="0.5pt solid #000000"/>
    </style:style>
    <style:style style:name="Tabela1.B17" style:family="table-cell">
      <style:table-cell-properties fo:padding-left="0.123cm" fo:padding-right="0.123cm" fo:padding-top="0cm" fo:padding-bottom="0cm" fo:border="0.5pt solid #000000"/>
    </style:style>
    <style:style style:name="Tabela1.C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17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17" style:family="table-cell">
      <style:table-cell-properties fo:padding-left="0.123cm" fo:padding-right="0.123cm" fo:padding-top="0cm" fo:padding-bottom="0cm" fo:border="0.5pt solid #000000"/>
    </style:style>
    <style:style style:name="Tabela1.A19" style:family="table-cell">
      <style:table-cell-properties fo:padding-left="0.123cm" fo:padding-right="0.123cm" fo:padding-top="0cm" fo:padding-bottom="0cm" fo:border="0.5pt solid #000000"/>
    </style:style>
    <style:style style:name="Tabela1.B19" style:family="table-cell">
      <style:table-cell-properties fo:padding-left="0.123cm" fo:padding-right="0.123cm" fo:padding-top="0cm" fo:padding-bottom="0cm" fo:border="0.5pt solid #000000"/>
    </style:style>
    <style:style style:name="Tabela1.C19" style:family="table-cell">
      <style:table-cell-properties fo:padding-left="0.123cm" fo:padding-right="0.123cm" fo:padding-top="0cm" fo:padding-bottom="0cm" fo:border="0.5pt solid #000000"/>
    </style:style>
    <style:style style:name="Tabela1.D19" style:family="table-cell">
      <style:table-cell-properties fo:padding-left="0.123cm" fo:padding-right="0.123cm" fo:padding-top="0cm" fo:padding-bottom="0cm" fo:border="0.5pt solid #000000"/>
    </style:style>
    <style:style style:name="Tabela1.E19" style:family="table-cell">
      <style:table-cell-properties fo:padding-left="0.123cm" fo:padding-right="0.123cm" fo:padding-top="0cm" fo:padding-bottom="0cm" fo:border="0.5pt solid #000000"/>
    </style:style>
    <style:style style:name="Tabela1.G19" style:family="table-cell">
      <style:table-cell-properties fo:padding-left="0.123cm" fo:padding-right="0.123cm" fo:padding-top="0cm" fo:padding-bottom="0cm" fo:border="0.5pt solid #000000"/>
    </style:style>
    <style:style style:name="Tabela1.H19" style:family="table-cell">
      <style:table-cell-properties fo:padding-left="0.123cm" fo:padding-right="0.123cm" fo:padding-top="0cm" fo:padding-bottom="0cm" fo:border="0.5pt solid #000000"/>
    </style:style>
    <style:style style:name="Tabela1.20" style:family="table-row">
      <style:table-row-properties style:min-row-height="1.734cm" fo:keep-together="auto"/>
    </style:style>
    <style:style style:name="Tabela1.A20" style:family="table-cell">
      <style:table-cell-properties fo:padding-left="0.123cm" fo:padding-right="0.123cm" fo:padding-top="0cm" fo:padding-bottom="0cm" fo:border="0.5pt solid #000000"/>
    </style:style>
    <style:style style:name="Tabela1.B20" style:family="table-cell">
      <style:table-cell-properties fo:padding-left="0.123cm" fo:padding-right="0.123cm" fo:padding-top="0cm" fo:padding-bottom="0cm" fo:border="0.5pt solid #000000"/>
    </style:style>
    <style:style style:name="Tabela1.C20" style:family="table-cell">
      <style:table-cell-properties fo:padding-left="0.123cm" fo:padding-right="0.123cm" fo:padding-top="0cm" fo:padding-bottom="0cm" fo:border="0.5pt solid #000000"/>
    </style:style>
    <style:style style:name="Tabela1.D20" style:family="table-cell">
      <style:table-cell-properties fo:padding-left="0.123cm" fo:padding-right="0.123cm" fo:padding-top="0cm" fo:padding-bottom="0cm" fo:border="0.5pt solid #000000"/>
    </style:style>
    <style:style style:name="Tabela1.E20" style:family="table-cell">
      <style:table-cell-properties fo:padding-left="0.123cm" fo:padding-right="0.123cm" fo:padding-top="0cm" fo:padding-bottom="0cm" fo:border="0.5pt solid #000000"/>
    </style:style>
    <style:style style:name="Tabela1.G20" style:family="table-cell">
      <style:table-cell-properties fo:padding-left="0.123cm" fo:padding-right="0.123cm" fo:padding-top="0cm" fo:padding-bottom="0cm" fo:border="0.5pt solid #000000"/>
    </style:style>
    <style:style style:name="Tabela1.H20" style:family="table-cell">
      <style:table-cell-properties fo:padding-left="0.123cm" fo:padding-right="0.123cm" fo:padding-top="0cm" fo:padding-bottom="0cm" fo:border="0.5pt solid #000000"/>
    </style:style>
    <style:style style:name="Tabela1.A21" style:family="table-cell">
      <style:table-cell-properties fo:padding-left="0.123cm" fo:padding-right="0.123cm" fo:padding-top="0cm" fo:padding-bottom="0cm" fo:border="0.5pt solid #000000"/>
    </style:style>
    <style:style style:name="Tabela1.B21" style:family="table-cell">
      <style:table-cell-properties fo:padding-left="0.123cm" fo:padding-right="0.123cm" fo:padding-top="0cm" fo:padding-bottom="0cm" fo:border="0.5pt solid #000000"/>
    </style:style>
    <style:style style:name="Tabela1.C21" style:family="table-cell">
      <style:table-cell-properties fo:padding-left="0.123cm" fo:padding-right="0.123cm" fo:padding-top="0cm" fo:padding-bottom="0cm" fo:border="0.5pt solid #000000"/>
    </style:style>
    <style:style style:name="Tabela1.D21" style:family="table-cell">
      <style:table-cell-properties fo:padding-left="0.123cm" fo:padding-right="0.123cm" fo:padding-top="0cm" fo:padding-bottom="0cm" fo:border="0.5pt solid #000000"/>
    </style:style>
    <style:style style:name="Tabela1.E21" style:family="table-cell">
      <style:table-cell-properties fo:padding-left="0.123cm" fo:padding-right="0.123cm" fo:padding-top="0cm" fo:padding-bottom="0cm" fo:border="0.5pt solid #000000"/>
    </style:style>
    <style:style style:name="Tabela1.G21" style:family="table-cell">
      <style:table-cell-properties fo:padding-left="0.123cm" fo:padding-right="0.123cm" fo:padding-top="0cm" fo:padding-bottom="0cm" fo:border="0.5pt solid #000000"/>
    </style:style>
    <style:style style:name="Tabela1.H21" style:family="table-cell">
      <style:table-cell-properties fo:padding-left="0.123cm" fo:padding-right="0.123cm" fo:padding-top="0cm" fo:padding-bottom="0cm" fo:border="0.5pt solid #000000"/>
    </style:style>
    <style:style style:name="Tabela1.A22" style:family="table-cell">
      <style:table-cell-properties fo:padding-left="0.123cm" fo:padding-right="0.123cm" fo:padding-top="0cm" fo:padding-bottom="0cm" fo:border="0.5pt solid #000000"/>
    </style:style>
    <style:style style:name="Tabela1.B22" style:family="table-cell">
      <style:table-cell-properties fo:padding-left="0.123cm" fo:padding-right="0.123cm" fo:padding-top="0cm" fo:padding-bottom="0cm" fo:border="0.5pt solid #000000"/>
    </style:style>
    <style:style style:name="Tabela1.C22" style:family="table-cell">
      <style:table-cell-properties fo:padding-left="0.123cm" fo:padding-right="0.123cm" fo:padding-top="0cm" fo:padding-bottom="0cm" fo:border="0.5pt solid #000000"/>
    </style:style>
    <style:style style:name="Tabela1.D22" style:family="table-cell">
      <style:table-cell-properties fo:padding-left="0.123cm" fo:padding-right="0.123cm" fo:padding-top="0cm" fo:padding-bottom="0cm" fo:border="0.5pt solid #000000"/>
    </style:style>
    <style:style style:name="Tabela1.E22" style:family="table-cell">
      <style:table-cell-properties fo:padding-left="0.123cm" fo:padding-right="0.123cm" fo:padding-top="0cm" fo:padding-bottom="0cm" fo:border="0.5pt solid #000000"/>
    </style:style>
    <style:style style:name="Tabela1.G22" style:family="table-cell">
      <style:table-cell-properties fo:padding-left="0.123cm" fo:padding-right="0.123cm" fo:padding-top="0cm" fo:padding-bottom="0cm" fo:border="0.5pt solid #000000"/>
    </style:style>
    <style:style style:name="Tabela1.H22" style:family="table-cell">
      <style:table-cell-properties fo:padding-left="0.123cm" fo:padding-right="0.123cm" fo:padding-top="0cm" fo:padding-bottom="0cm" fo:border="0.5pt solid #000000"/>
    </style:style>
    <style:style style:name="Tabela1.A23" style:family="table-cell">
      <style:table-cell-properties fo:padding-left="0.123cm" fo:padding-right="0.123cm" fo:padding-top="0cm" fo:padding-bottom="0cm" fo:border="0.5pt solid #000000"/>
    </style:style>
    <style:style style:name="Tabela1.B23" style:family="table-cell">
      <style:table-cell-properties fo:padding-left="0.123cm" fo:padding-right="0.123cm" fo:padding-top="0cm" fo:padding-bottom="0cm" fo:border="0.5pt solid #000000"/>
    </style:style>
    <style:style style:name="Tabela1.C23" style:family="table-cell">
      <style:table-cell-properties fo:padding-left="0.123cm" fo:padding-right="0.123cm" fo:padding-top="0cm" fo:padding-bottom="0cm" fo:border="0.5pt solid #000000"/>
    </style:style>
    <style:style style:name="Tabela1.D23" style:family="table-cell">
      <style:table-cell-properties fo:padding-left="0.123cm" fo:padding-right="0.123cm" fo:padding-top="0cm" fo:padding-bottom="0cm" fo:border="0.5pt solid #000000"/>
    </style:style>
    <style:style style:name="Tabela1.E23" style:family="table-cell">
      <style:table-cell-properties fo:padding-left="0.123cm" fo:padding-right="0.123cm" fo:padding-top="0cm" fo:padding-bottom="0cm" fo:border="0.5pt solid #000000"/>
    </style:style>
    <style:style style:name="Tabela1.G23" style:family="table-cell">
      <style:table-cell-properties fo:padding-left="0.123cm" fo:padding-right="0.123cm" fo:padding-top="0cm" fo:padding-bottom="0cm" fo:border="0.5pt solid #000000"/>
    </style:style>
    <style:style style:name="Tabela1.H23" style:family="table-cell">
      <style:table-cell-properties fo:padding-left="0.123cm" fo:padding-right="0.123cm" fo:padding-top="0cm" fo:padding-bottom="0cm" fo:border="0.5pt solid #000000"/>
    </style:style>
    <style:style style:name="Tabela1.24" style:family="table-row">
      <style:table-row-properties style:min-row-height="0.75cm" fo:keep-together="auto"/>
    </style:style>
    <style:style style:name="Tabela1.A24" style:family="table-cell">
      <style:table-cell-properties fo:padding-left="0.123cm" fo:padding-right="0.123cm" fo:padding-top="0cm" fo:padding-bottom="0cm" fo:border="0.5pt solid #000000"/>
    </style:style>
    <style:style style:name="Tabela1.B24" style:family="table-cell">
      <style:table-cell-properties fo:padding-left="0.123cm" fo:padding-right="0.123cm" fo:padding-top="0cm" fo:padding-bottom="0cm" fo:border="0.5pt solid #000000"/>
    </style:style>
    <style:style style:name="Tabela1.C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D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E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G24" style:family="table-cell">
      <style:table-cell-properties fo:padding-left="0.123cm" fo:padding-right="0.123cm" fo:padding-top="0cm" fo:padding-bottom="0cm" fo:border-left="0.5pt solid #000000" fo:border-right="none" fo:border-top="0.5pt solid #000000" fo:border-bottom="0.5pt solid #000000"/>
    </style:style>
    <style:style style:name="Tabela1.H24" style:family="table-cell">
      <style:table-cell-properties fo:padding-left="0.123cm" fo:padding-right="0.123cm" fo:padding-top="0cm" fo:padding-bottom="0cm" fo:border="0.5pt solid #000000"/>
    </style:style>
    <style:style style:name="Tabela1.26" style:family="table-row">
      <style:table-row-properties style:min-row-height="1.475cm" fo:keep-together="auto"/>
    </style:style>
    <style:style style:name="Tabela1.A26" style:family="table-cell">
      <style:table-cell-properties fo:padding-left="0.123cm" fo:padding-right="0.123cm" fo:padding-top="0cm" fo:padding-bottom="0cm" fo:border="0.5pt solid #000000"/>
    </style:style>
    <style:style style:name="Tabela1.B26" style:family="table-cell">
      <style:table-cell-properties fo:padding-left="0.123cm" fo:padding-right="0.123cm" fo:padding-top="0cm" fo:padding-bottom="0cm" fo:border="0.5pt solid #000000"/>
    </style:style>
    <style:style style:name="Tabela1.C26" style:family="table-cell">
      <style:table-cell-properties fo:padding-left="0.123cm" fo:padding-right="0.123cm" fo:padding-top="0cm" fo:padding-bottom="0cm" fo:border="0.5pt solid #000000"/>
    </style:style>
    <style:style style:name="Tabela1.D26" style:family="table-cell">
      <style:table-cell-properties fo:padding-left="0.123cm" fo:padding-right="0.123cm" fo:padding-top="0cm" fo:padding-bottom="0cm" fo:border="0.5pt solid #000000"/>
    </style:style>
    <style:style style:name="Tabela1.E26" style:family="table-cell">
      <style:table-cell-properties fo:padding-left="0.123cm" fo:padding-right="0.123cm" fo:padding-top="0cm" fo:padding-bottom="0cm" fo:border="0.5pt solid #000000"/>
    </style:style>
    <style:style style:name="Tabela1.G26" style:family="table-cell">
      <style:table-cell-properties fo:padding-left="0.123cm" fo:padding-right="0.123cm" fo:padding-top="0cm" fo:padding-bottom="0cm" fo:border="0.5pt solid #000000"/>
    </style:style>
    <style:style style:name="Tabela1.H26" style:family="table-cell">
      <style:table-cell-properties fo:padding-left="0.123cm" fo:padding-right="0.123cm" fo:padding-top="0cm" fo:padding-bottom="0cm" fo:border="0.5pt solid #000000"/>
    </style:style>
    <style:style style:name="Tabela1.27" style:family="table-row">
      <style:table-row-properties style:min-row-height="0.984cm" fo:keep-together="auto"/>
    </style:style>
    <style:style style:name="Tabela1.A27" style:family="table-cell">
      <style:table-cell-properties fo:padding-left="0.123cm" fo:padding-right="0.123cm" fo:padding-top="0cm" fo:padding-bottom="0cm" fo:border="0.5pt solid #000000"/>
    </style:style>
    <style:style style:name="Tabela1.B27" style:family="table-cell">
      <style:table-cell-properties fo:padding-left="0.123cm" fo:padding-right="0.123cm" fo:padding-top="0cm" fo:padding-bottom="0cm" fo:border="0.5pt solid #000000"/>
    </style:style>
    <style:style style:name="Tabela1.C27" style:family="table-cell">
      <style:table-cell-properties fo:padding-left="0.123cm" fo:padding-right="0.123cm" fo:padding-top="0cm" fo:padding-bottom="0cm" fo:border="0.5pt solid #000000"/>
    </style:style>
    <style:style style:name="Tabela1.D27" style:family="table-cell">
      <style:table-cell-properties fo:padding-left="0.123cm" fo:padding-right="0.123cm" fo:padding-top="0cm" fo:padding-bottom="0cm" fo:border="0.5pt solid #000000"/>
    </style:style>
    <style:style style:name="Tabela1.E27" style:family="table-cell">
      <style:table-cell-properties fo:padding-left="0.123cm" fo:padding-right="0.123cm" fo:padding-top="0cm" fo:padding-bottom="0cm" fo:border="0.5pt solid #000000"/>
    </style:style>
    <style:style style:name="Tabela1.G27" style:family="table-cell">
      <style:table-cell-properties fo:padding-left="0.123cm" fo:padding-right="0.123cm" fo:padding-top="0cm" fo:padding-bottom="0cm" fo:border="0.5pt solid #000000"/>
    </style:style>
    <style:style style:name="Tabela1.H27" style:family="table-cell">
      <style:table-cell-properties fo:padding-left="0.123cm" fo:padding-right="0.123cm" fo:padding-top="0cm" fo:padding-bottom="0cm" fo:border="0.5pt solid #000000"/>
    </style:style>
    <style:style style:name="Tabela1.28" style:family="table-row">
      <style:table-row-properties style:min-row-height="2.725cm" fo:keep-together="auto"/>
    </style:style>
    <style:style style:name="Tabela1.A28" style:family="table-cell">
      <style:table-cell-properties fo:padding-left="0.123cm" fo:padding-right="0.123cm" fo:padding-top="0cm" fo:padding-bottom="0cm" fo:border="0.5pt solid #000000"/>
    </style:style>
    <style:style style:name="Tabela1.B28" style:family="table-cell">
      <style:table-cell-properties fo:padding-left="0.123cm" fo:padding-right="0.123cm" fo:padding-top="0cm" fo:padding-bottom="0cm" fo:border="0.5pt solid #000000"/>
    </style:style>
    <style:style style:name="Tabela1.C28" style:family="table-cell">
      <style:table-cell-properties fo:padding-left="0.123cm" fo:padding-right="0.123cm" fo:padding-top="0cm" fo:padding-bottom="0cm" fo:border="0.5pt solid #000000"/>
    </style:style>
    <style:style style:name="Tabela1.D28" style:family="table-cell">
      <style:table-cell-properties fo:padding-left="0.123cm" fo:padding-right="0.123cm" fo:padding-top="0cm" fo:padding-bottom="0cm" fo:border="0.5pt solid #000000"/>
    </style:style>
    <style:style style:name="Tabela1.E28" style:family="table-cell">
      <style:table-cell-properties fo:padding-left="0.123cm" fo:padding-right="0.123cm" fo:padding-top="0cm" fo:padding-bottom="0cm" fo:border="0.5pt solid #000000"/>
    </style:style>
    <style:style style:name="Tabela1.G28" style:family="table-cell">
      <style:table-cell-properties fo:padding-left="0.123cm" fo:padding-right="0.123cm" fo:padding-top="0cm" fo:padding-bottom="0cm" fo:border="0.5pt solid #000000"/>
    </style:style>
    <style:style style:name="Tabela1.H28" style:family="table-cell">
      <style:table-cell-properties fo:padding-left="0.123cm" fo:padding-right="0.123cm" fo:padding-top="0cm" fo:padding-bottom="0cm" fo:border="0.5pt solid #000000"/>
    </style:style>
    <style:style style:name="Tabela1.29" style:family="table-row">
      <style:table-row-properties style:min-row-height="2.233cm" fo:keep-together="auto"/>
    </style:style>
    <style:style style:name="Tabela1.A29" style:family="table-cell">
      <style:table-cell-properties fo:padding-left="0.123cm" fo:padding-right="0.123cm" fo:padding-top="0cm" fo:padding-bottom="0cm" fo:border="0.5pt solid #000000"/>
    </style:style>
    <style:style style:name="Tabela1.B29" style:family="table-cell">
      <style:table-cell-properties fo:padding-left="0.123cm" fo:padding-right="0.123cm" fo:padding-top="0cm" fo:padding-bottom="0cm" fo:border="0.5pt solid #000000"/>
    </style:style>
    <style:style style:name="Tabela1.C29" style:family="table-cell">
      <style:table-cell-properties fo:padding-left="0.123cm" fo:padding-right="0.123cm" fo:padding-top="0cm" fo:padding-bottom="0cm" fo:border="0.5pt solid #000000"/>
    </style:style>
    <style:style style:name="Tabela1.D29" style:family="table-cell">
      <style:table-cell-properties fo:padding-left="0.123cm" fo:padding-right="0.123cm" fo:padding-top="0cm" fo:padding-bottom="0cm" fo:border="0.5pt solid #000000"/>
    </style:style>
    <style:style style:name="Tabela1.E29" style:family="table-cell">
      <style:table-cell-properties fo:padding-left="0.123cm" fo:padding-right="0.123cm" fo:padding-top="0cm" fo:padding-bottom="0cm" fo:border="0.5pt solid #000000"/>
    </style:style>
    <style:style style:name="Tabela1.G29" style:family="table-cell">
      <style:table-cell-properties fo:padding-left="0.123cm" fo:padding-right="0.123cm" fo:padding-top="0cm" fo:padding-bottom="0cm" fo:border="0.5pt solid #000000"/>
    </style:style>
    <style:style style:name="Tabela1.H29" style:family="table-cell">
      <style:table-cell-properties fo:padding-left="0.123cm" fo:padding-right="0.123cm" fo:padding-top="0cm" fo:padding-bottom="0cm" fo:border="0.5pt solid #000000"/>
    </style:style>
    <style:style style:name="Tabela1.30" style:family="table-row">
      <style:table-row-properties style:min-row-height="1.249cm" fo:keep-together="auto"/>
    </style:style>
    <style:style style:name="Tabela1.A30" style:family="table-cell">
      <style:table-cell-properties fo:padding-left="0.123cm" fo:padding-right="0.123cm" fo:padding-top="0cm" fo:padding-bottom="0cm" fo:border="0.5pt solid #000000"/>
    </style:style>
    <style:style style:name="Tabela1.B30" style:family="table-cell">
      <style:table-cell-properties fo:padding-left="0.123cm" fo:padding-right="0.123cm" fo:padding-top="0cm" fo:padding-bottom="0cm" fo:border="0.5pt solid #000000"/>
    </style:style>
    <style:style style:name="Tabela1.C30" style:family="table-cell">
      <style:table-cell-properties fo:padding-left="0.123cm" fo:padding-right="0.123cm" fo:padding-top="0cm" fo:padding-bottom="0cm" fo:border="0.5pt solid #000000"/>
    </style:style>
    <style:style style:name="Tabela1.D30" style:family="table-cell">
      <style:table-cell-properties fo:padding-left="0.123cm" fo:padding-right="0.123cm" fo:padding-top="0cm" fo:padding-bottom="0cm" fo:border="0.5pt solid #000000"/>
    </style:style>
    <style:style style:name="Tabela1.E30" style:family="table-cell">
      <style:table-cell-properties fo:padding-left="0.123cm" fo:padding-right="0.123cm" fo:padding-top="0cm" fo:padding-bottom="0cm" fo:border="0.5pt solid #000000"/>
    </style:style>
    <style:style style:name="Tabela1.G30" style:family="table-cell">
      <style:table-cell-properties fo:padding-left="0.123cm" fo:padding-right="0.123cm" fo:padding-top="0cm" fo:padding-bottom="0cm" fo:border="0.5pt solid #000000"/>
    </style:style>
    <style:style style:name="Tabela1.H30" style:family="table-cell">
      <style:table-cell-properties fo:padding-left="0.123cm" fo:padding-right="0.123cm" fo:padding-top="0cm" fo:padding-bottom="0cm" fo:border="0.5pt solid #000000"/>
    </style:style>
    <style:style style:name="Tabela1.31" style:family="table-row">
      <style:table-row-properties style:min-row-height="5.293cm" fo:keep-together="auto"/>
    </style:style>
    <style:style style:name="Tabela1.A31" style:family="table-cell">
      <style:table-cell-properties fo:padding-left="0.123cm" fo:padding-right="0.123cm" fo:padding-top="0cm" fo:padding-bottom="0cm" fo:border="0.5pt solid #000000"/>
    </style:style>
    <style:style style:name="Tabela1.B31" style:family="table-cell">
      <style:table-cell-properties fo:padding-left="0.123cm" fo:padding-right="0.123cm" fo:padding-top="0cm" fo:padding-bottom="0cm" fo:border="0.5pt solid #000000"/>
    </style:style>
    <style:style style:name="Tabela1.C31" style:family="table-cell">
      <style:table-cell-properties fo:padding-left="0.123cm" fo:padding-right="0.123cm" fo:padding-top="0cm" fo:padding-bottom="0cm" fo:border="0.5pt solid #000000"/>
    </style:style>
    <style:style style:name="Tabela1.D31" style:family="table-cell">
      <style:table-cell-properties fo:padding-left="0.123cm" fo:padding-right="0.123cm" fo:padding-top="0cm" fo:padding-bottom="0cm" fo:border="0.5pt solid #000000"/>
    </style:style>
    <style:style style:name="Tabela1.E31" style:family="table-cell">
      <style:table-cell-properties fo:padding-left="0.123cm" fo:padding-right="0.123cm" fo:padding-top="0cm" fo:padding-bottom="0cm" fo:border="0.5pt solid #000000"/>
    </style:style>
    <style:style style:name="Tabela1.G31" style:family="table-cell">
      <style:table-cell-properties fo:padding-left="0.123cm" fo:padding-right="0.123cm" fo:padding-top="0cm" fo:padding-bottom="0cm" fo:border="0.5pt solid #000000"/>
    </style:style>
    <style:style style:name="Tabela1.H31" style:family="table-cell">
      <style:table-cell-properties fo:padding-left="0.123cm" fo:padding-right="0.123cm" fo:padding-top="0cm" fo:padding-bottom="0cm" fo:border="0.5pt solid #000000"/>
    </style:style>
    <style:style style:name="Tabela1.33" style:family="table-row">
      <style:table-row-properties style:min-row-height="5.249cm" fo:keep-together="auto"/>
    </style:style>
    <style:style style:name="Tabela1.A33" style:family="table-cell">
      <style:table-cell-properties fo:padding-left="0.123cm" fo:padding-right="0.123cm" fo:padding-top="0cm" fo:padding-bottom="0cm" fo:border="0.5pt solid #000000"/>
    </style:style>
    <style:style style:name="Tabela1.B33" style:family="table-cell">
      <style:table-cell-properties fo:padding-left="0.123cm" fo:padding-right="0.123cm" fo:padding-top="0cm" fo:padding-bottom="0cm" fo:border="0.5pt solid #000000"/>
    </style:style>
    <style:style style:name="Tabela1.C33" style:family="table-cell">
      <style:table-cell-properties fo:padding-left="0.123cm" fo:padding-right="0.123cm" fo:padding-top="0cm" fo:padding-bottom="0cm" fo:border="0.5pt solid #000000"/>
    </style:style>
    <style:style style:name="Tabela1.D33" style:family="table-cell">
      <style:table-cell-properties fo:padding-left="0.123cm" fo:padding-right="0.123cm" fo:padding-top="0cm" fo:padding-bottom="0cm" fo:border="0.5pt solid #000000"/>
    </style:style>
    <style:style style:name="Tabela1.E33" style:family="table-cell">
      <style:table-cell-properties fo:padding-left="0.123cm" fo:padding-right="0.123cm" fo:padding-top="0cm" fo:padding-bottom="0cm" fo:border="0.5pt solid #000000"/>
    </style:style>
    <style:style style:name="Tabela1.G33" style:family="table-cell">
      <style:table-cell-properties fo:padding-left="0.123cm" fo:padding-right="0.123cm" fo:padding-top="0cm" fo:padding-bottom="0cm" fo:border="0.5pt solid #000000"/>
    </style:style>
    <style:style style:name="Tabela1.H33" style:family="table-cell">
      <style:table-cell-properties fo:padding-left="0.123cm" fo:padding-right="0.123cm" fo:padding-top="0cm" fo:padding-bottom="0cm" fo:border="0.5pt solid #000000"/>
    </style:style>
    <style:style style:name="Tabela1.A34" style:family="table-cell">
      <style:table-cell-properties fo:padding-left="0.123cm" fo:padding-right="0.123cm" fo:padding-top="0cm" fo:padding-bottom="0cm" fo:border="0.5pt solid #000000"/>
    </style:style>
    <style:style style:name="Tabela1.B34" style:family="table-cell">
      <style:table-cell-properties fo:padding-left="0.123cm" fo:padding-right="0.123cm" fo:padding-top="0cm" fo:padding-bottom="0cm" fo:border="0.5pt solid #000000"/>
    </style:style>
    <style:style style:name="Tabela1.C34" style:family="table-cell">
      <style:table-cell-properties fo:padding-left="0.123cm" fo:padding-right="0.123cm" fo:padding-top="0cm" fo:padding-bottom="0cm" fo:border="0.5pt solid #000000"/>
    </style:style>
    <style:style style:name="Tabela1.D34" style:family="table-cell">
      <style:table-cell-properties fo:padding-left="0.123cm" fo:padding-right="0.123cm" fo:padding-top="0cm" fo:padding-bottom="0cm" fo:border="0.5pt solid #000000"/>
    </style:style>
    <style:style style:name="Tabela1.E34" style:family="table-cell">
      <style:table-cell-properties fo:padding-left="0.123cm" fo:padding-right="0.123cm" fo:padding-top="0cm" fo:padding-bottom="0cm" fo:border="0.5pt solid #000000"/>
    </style:style>
    <style:style style:name="Tabela1.G34" style:family="table-cell">
      <style:table-cell-properties fo:padding-left="0.123cm" fo:padding-right="0.123cm" fo:padding-top="0cm" fo:padding-bottom="0cm" fo:border="0.5pt solid #000000"/>
    </style:style>
    <style:style style:name="Tabela1.H34" style:family="table-cell">
      <style:table-cell-properties fo:padding-left="0.123cm" fo:padding-right="0.123cm" fo:padding-top="0cm" fo:padding-bottom="0cm" fo:border="0.5pt solid #000000"/>
    </style:style>
    <style:style style:name="Tabela1.A35" style:family="table-cell">
      <style:table-cell-properties fo:padding-left="0.123cm" fo:padding-right="0.123cm" fo:padding-top="0cm" fo:padding-bottom="0cm" fo:border="0.5pt solid #000000"/>
    </style:style>
    <style:style style:name="Tabela1.B35" style:family="table-cell">
      <style:table-cell-properties fo:padding-left="0.123cm" fo:padding-right="0.123cm" fo:padding-top="0cm" fo:padding-bottom="0cm" fo:border="0.5pt solid #000000"/>
    </style:style>
    <style:style style:name="Tabela1.C35" style:family="table-cell">
      <style:table-cell-properties fo:padding-left="0.123cm" fo:padding-right="0.123cm" fo:padding-top="0cm" fo:padding-bottom="0cm" fo:border="0.5pt solid #000000"/>
    </style:style>
    <style:style style:name="Tabela1.D35" style:family="table-cell">
      <style:table-cell-properties fo:padding-left="0.123cm" fo:padding-right="0.123cm" fo:padding-top="0cm" fo:padding-bottom="0cm" fo:border="0.5pt solid #000000"/>
    </style:style>
    <style:style style:name="Tabela1.E35" style:family="table-cell">
      <style:table-cell-properties fo:padding-left="0.123cm" fo:padding-right="0.123cm" fo:padding-top="0cm" fo:padding-bottom="0cm" fo:border="0.5pt solid #000000"/>
    </style:style>
    <style:style style:name="Tabela1.G35" style:family="table-cell">
      <style:table-cell-properties fo:padding-left="0.123cm" fo:padding-right="0.123cm" fo:padding-top="0cm" fo:padding-bottom="0cm" fo:border="0.5pt solid #000000"/>
    </style:style>
    <style:style style:name="Tabela1.H35" style:family="table-cell">
      <style:table-cell-properties fo:padding-left="0.123cm" fo:padding-right="0.123cm" fo:padding-top="0cm" fo:padding-bottom="0cm" fo:border="0.5pt solid #000000"/>
    </style:style>
    <style:style style:name="Tabela1.A36" style:family="table-cell">
      <style:table-cell-properties fo:padding-left="0.123cm" fo:padding-right="0.123cm" fo:padding-top="0cm" fo:padding-bottom="0cm" fo:border="0.5pt solid #000000"/>
    </style:style>
    <style:style style:name="Tabela1.B36" style:family="table-cell">
      <style:table-cell-properties fo:padding-left="0.123cm" fo:padding-right="0.123cm" fo:padding-top="0cm" fo:padding-bottom="0cm" fo:border="0.5pt solid #000000"/>
    </style:style>
    <style:style style:name="Tabela1.C36" style:family="table-cell">
      <style:table-cell-properties fo:padding-left="0.123cm" fo:padding-right="0.123cm" fo:padding-top="0cm" fo:padding-bottom="0cm" fo:border="0.5pt solid #000000"/>
    </style:style>
    <style:style style:name="Tabela1.D36" style:family="table-cell">
      <style:table-cell-properties fo:padding-left="0.123cm" fo:padding-right="0.123cm" fo:padding-top="0cm" fo:padding-bottom="0cm" fo:border="0.5pt solid #000000"/>
    </style:style>
    <style:style style:name="Tabela1.E36" style:family="table-cell">
      <style:table-cell-properties fo:padding-left="0.123cm" fo:padding-right="0.123cm" fo:padding-top="0cm" fo:padding-bottom="0cm" fo:border="0.5pt solid #000000"/>
    </style:style>
    <style:style style:name="Tabela1.G36" style:family="table-cell">
      <style:table-cell-properties fo:padding-left="0.123cm" fo:padding-right="0.123cm" fo:padding-top="0cm" fo:padding-bottom="0cm" fo:border="0.5pt solid #000000"/>
    </style:style>
    <style:style style:name="Tabela1.H36" style:family="table-cell">
      <style:table-cell-properties fo:padding-left="0.123cm" fo:padding-right="0.123cm" fo:padding-top="0cm" fo:padding-bottom="0cm" fo:border="0.5pt solid #000000"/>
    </style:style>
    <style:style style:name="Tabela1.A37" style:family="table-cell">
      <style:table-cell-properties fo:padding-left="0.123cm" fo:padding-right="0.123cm" fo:padding-top="0cm" fo:padding-bottom="0cm" fo:border="0.5pt solid #000000"/>
    </style:style>
    <style:style style:name="Tabela1.B37" style:family="table-cell">
      <style:table-cell-properties fo:padding-left="0.123cm" fo:padding-right="0.123cm" fo:padding-top="0cm" fo:padding-bottom="0cm" fo:border="0.5pt solid #000000"/>
    </style:style>
    <style:style style:name="Tabela1.C37" style:family="table-cell">
      <style:table-cell-properties fo:padding-left="0.123cm" fo:padding-right="0.123cm" fo:padding-top="0cm" fo:padding-bottom="0cm" fo:border="0.5pt solid #000000"/>
    </style:style>
    <style:style style:name="Tabela1.D37" style:family="table-cell">
      <style:table-cell-properties fo:padding-left="0.123cm" fo:padding-right="0.123cm" fo:padding-top="0cm" fo:padding-bottom="0cm" fo:border="0.5pt solid #000000"/>
    </style:style>
    <style:style style:name="Tabela1.E37" style:family="table-cell">
      <style:table-cell-properties fo:padding-left="0.123cm" fo:padding-right="0.123cm" fo:padding-top="0cm" fo:padding-bottom="0cm" fo:border="0.5pt solid #000000"/>
    </style:style>
    <style:style style:name="Tabela1.G37" style:family="table-cell">
      <style:table-cell-properties fo:padding-left="0.123cm" fo:padding-right="0.123cm" fo:padding-top="0cm" fo:padding-bottom="0cm" fo:border="0.5pt solid #000000"/>
    </style:style>
    <style:style style:name="Tabela1.H37" style:family="table-cell">
      <style:table-cell-properties fo:padding-left="0.123cm" fo:padding-right="0.123cm" fo:padding-top="0cm" fo:padding-bottom="0cm" fo:border="0.5pt solid #000000"/>
    </style:style>
    <style:style style:name="Tabela1.A38" style:family="table-cell">
      <style:table-cell-properties fo:padding-left="0.123cm" fo:padding-right="0.123cm" fo:padding-top="0cm" fo:padding-bottom="0cm" fo:border="0.5pt solid #000000"/>
    </style:style>
    <style:style style:name="Tabela1.B38" style:family="table-cell">
      <style:table-cell-properties fo:padding-left="0.123cm" fo:padding-right="0.123cm" fo:padding-top="0cm" fo:padding-bottom="0cm" fo:border="0.5pt solid #000000"/>
    </style:style>
    <style:style style:name="Tabela1.C38" style:family="table-cell">
      <style:table-cell-properties fo:padding-left="0.123cm" fo:padding-right="0.123cm" fo:padding-top="0cm" fo:padding-bottom="0cm" fo:border="0.5pt solid #000000"/>
    </style:style>
    <style:style style:name="Tabela1.D38" style:family="table-cell">
      <style:table-cell-properties fo:padding-left="0.123cm" fo:padding-right="0.123cm" fo:padding-top="0cm" fo:padding-bottom="0cm" fo:border="0.5pt solid #000000"/>
    </style:style>
    <style:style style:name="Tabela1.E38" style:family="table-cell">
      <style:table-cell-properties fo:padding-left="0.123cm" fo:padding-right="0.123cm" fo:padding-top="0cm" fo:padding-bottom="0cm" fo:border="0.5pt solid #000000"/>
    </style:style>
    <style:style style:name="Tabela1.G38" style:family="table-cell">
      <style:table-cell-properties fo:padding-left="0.123cm" fo:padding-right="0.123cm" fo:padding-top="0cm" fo:padding-bottom="0cm" fo:border="0.5pt solid #000000"/>
    </style:style>
    <style:style style:name="Tabela1.H38" style:family="table-cell">
      <style:table-cell-properties fo:padding-left="0.123cm" fo:padding-right="0.123cm" fo:padding-top="0cm" fo:padding-bottom="0cm" fo:border="0.5pt solid #000000"/>
    </style:style>
    <style:style style:name="Tabela1.A40" style:family="table-cell">
      <style:table-cell-properties fo:padding-left="0.123cm" fo:padding-right="0.123cm" fo:padding-top="0cm" fo:padding-bottom="0cm" fo:border="0.5pt solid #000000"/>
    </style:style>
    <style:style style:name="Tabela1.B40" style:family="table-cell">
      <style:table-cell-properties fo:padding-left="0.123cm" fo:padding-right="0.123cm" fo:padding-top="0cm" fo:padding-bottom="0cm" fo:border="0.5pt solid #000000"/>
    </style:style>
    <style:style style:name="Tabela1.C40" style:family="table-cell">
      <style:table-cell-properties fo:padding-left="0.123cm" fo:padding-right="0.123cm" fo:padding-top="0cm" fo:padding-bottom="0cm" fo:border="0.5pt solid #000000"/>
    </style:style>
    <style:style style:name="Tabela1.D40" style:family="table-cell">
      <style:table-cell-properties fo:padding-left="0.123cm" fo:padding-right="0.123cm" fo:padding-top="0cm" fo:padding-bottom="0cm" fo:border="0.5pt solid #000000"/>
    </style:style>
    <style:style style:name="Tabela1.E40" style:family="table-cell">
      <style:table-cell-properties fo:padding-left="0.123cm" fo:padding-right="0.123cm" fo:padding-top="0cm" fo:padding-bottom="0cm" fo:border="0.5pt solid #000000"/>
    </style:style>
    <style:style style:name="Tabela1.G40" style:family="table-cell">
      <style:table-cell-properties fo:padding-left="0.123cm" fo:padding-right="0.123cm" fo:padding-top="0cm" fo:padding-bottom="0cm" fo:border="0.5pt solid #000000"/>
    </style:style>
    <style:style style:name="Tabela1.H40" style:family="table-cell">
      <style:table-cell-properties fo:padding-left="0.123cm" fo:padding-right="0.123cm" fo:padding-top="0cm" fo:padding-bottom="0cm" fo:border="0.5pt solid #000000"/>
    </style:style>
    <style:style style:name="Tabela1.A41" style:family="table-cell">
      <style:table-cell-properties fo:padding-left="0.123cm" fo:padding-right="0.123cm" fo:padding-top="0cm" fo:padding-bottom="0cm" fo:border="0.5pt solid #000000"/>
    </style:style>
    <style:style style:name="Tabela1.B41" style:family="table-cell">
      <style:table-cell-properties fo:padding-left="0.123cm" fo:padding-right="0.123cm" fo:padding-top="0cm" fo:padding-bottom="0cm" fo:border="0.5pt solid #000000"/>
    </style:style>
    <style:style style:name="Tabela1.C41" style:family="table-cell">
      <style:table-cell-properties fo:padding-left="0.123cm" fo:padding-right="0.123cm" fo:padding-top="0cm" fo:padding-bottom="0cm" fo:border="0.5pt solid #000000"/>
    </style:style>
    <style:style style:name="Tabela1.D41" style:family="table-cell">
      <style:table-cell-properties fo:padding-left="0.123cm" fo:padding-right="0.123cm" fo:padding-top="0cm" fo:padding-bottom="0cm" fo:border="0.5pt solid #000000"/>
    </style:style>
    <style:style style:name="Tabela1.E41" style:family="table-cell">
      <style:table-cell-properties fo:padding-left="0.123cm" fo:padding-right="0.123cm" fo:padding-top="0cm" fo:padding-bottom="0cm" fo:border="0.5pt solid #000000"/>
    </style:style>
    <style:style style:name="Tabela1.G41" style:family="table-cell">
      <style:table-cell-properties fo:padding-left="0.123cm" fo:padding-right="0.123cm" fo:padding-top="0cm" fo:padding-bottom="0cm" fo:border="0.5pt solid #000000"/>
    </style:style>
    <style:style style:name="Tabela1.H41" style:family="table-cell">
      <style:table-cell-properties fo:padding-left="0.123cm" fo:padding-right="0.123cm" fo:padding-top="0cm" fo:padding-bottom="0cm" fo:border="0.5pt solid #000000"/>
    </style:style>
    <style:style style:name="Tabela1.42" style:family="table-row">
      <style:table-row-properties style:min-row-height="0.998cm" fo:keep-together="auto"/>
    </style:style>
    <style:style style:name="Tabela1.A42" style:family="table-cell">
      <style:table-cell-properties fo:padding-left="0.123cm" fo:padding-right="0.123cm" fo:padding-top="0cm" fo:padding-bottom="0cm" fo:border="0.5pt solid #000000"/>
    </style:style>
    <style:style style:name="Tabela1.B42" style:family="table-cell">
      <style:table-cell-properties fo:padding-left="0.123cm" fo:padding-right="0.123cm" fo:padding-top="0cm" fo:padding-bottom="0cm" fo:border="0.5pt solid #000000"/>
    </style:style>
    <style:style style:name="Tabela1.C42" style:family="table-cell">
      <style:table-cell-properties fo:padding-left="0.123cm" fo:padding-right="0.123cm" fo:padding-top="0cm" fo:padding-bottom="0cm" fo:border="0.5pt solid #000000"/>
    </style:style>
    <style:style style:name="Tabela1.D42" style:family="table-cell">
      <style:table-cell-properties fo:padding-left="0.123cm" fo:padding-right="0.123cm" fo:padding-top="0cm" fo:padding-bottom="0cm" fo:border="0.5pt solid #000000"/>
    </style:style>
    <style:style style:name="Tabela1.E42" style:family="table-cell">
      <style:table-cell-properties fo:padding-left="0.123cm" fo:padding-right="0.123cm" fo:padding-top="0cm" fo:padding-bottom="0cm" fo:border="0.5pt solid #000000"/>
    </style:style>
    <style:style style:name="Tabela1.G42" style:family="table-cell">
      <style:table-cell-properties fo:padding-left="0.123cm" fo:padding-right="0.123cm" fo:padding-top="0cm" fo:padding-bottom="0cm" fo:border="0.5pt solid #000000"/>
    </style:style>
    <style:style style:name="Tabela1.H42" style:family="table-cell">
      <style:table-cell-properties fo:padding-left="0.123cm" fo:padding-right="0.123cm" fo:padding-top="0cm" fo:padding-bottom="0cm" fo:border="0.5pt solid #000000"/>
    </style:style>
    <style:style style:name="Tabela1.43" style:family="table-row">
      <style:table-row-properties style:min-row-height="1.224cm" fo:keep-together="auto"/>
    </style:style>
    <style:style style:name="Tabela1.A43" style:family="table-cell">
      <style:table-cell-properties fo:padding-left="0.123cm" fo:padding-right="0.123cm" fo:padding-top="0cm" fo:padding-bottom="0cm" fo:border="0.5pt solid #000000"/>
    </style:style>
    <style:style style:name="Tabela1.B43" style:family="table-cell">
      <style:table-cell-properties fo:padding-left="0.123cm" fo:padding-right="0.123cm" fo:padding-top="0cm" fo:padding-bottom="0cm" fo:border="0.5pt solid #000000"/>
    </style:style>
    <style:style style:name="Tabela1.C43" style:family="table-cell">
      <style:table-cell-properties fo:padding-left="0.123cm" fo:padding-right="0.123cm" fo:padding-top="0cm" fo:padding-bottom="0cm" fo:border="0.5pt solid #000000"/>
    </style:style>
    <style:style style:name="Tabela1.D43" style:family="table-cell">
      <style:table-cell-properties fo:padding-left="0.123cm" fo:padding-right="0.123cm" fo:padding-top="0cm" fo:padding-bottom="0cm" fo:border="0.5pt solid #000000"/>
    </style:style>
    <style:style style:name="Tabela1.E43" style:family="table-cell">
      <style:table-cell-properties fo:padding-left="0.123cm" fo:padding-right="0.123cm" fo:padding-top="0cm" fo:padding-bottom="0cm" fo:border="0.5pt solid #000000"/>
    </style:style>
    <style:style style:name="Tabela1.G43" style:family="table-cell">
      <style:table-cell-properties fo:padding-left="0.123cm" fo:padding-right="0.123cm" fo:padding-top="0cm" fo:padding-bottom="0cm" fo:border="0.5pt solid #000000"/>
    </style:style>
    <style:style style:name="Tabela1.H43" style:family="table-cell">
      <style:table-cell-properties fo:padding-left="0.123cm" fo:padding-right="0.123cm" fo:padding-top="0cm" fo:padding-bottom="0cm" fo:border="0.5pt solid #000000"/>
    </style:style>
    <style:style style:name="Tabela1.44" style:family="table-row">
      <style:table-row-properties style:min-row-height="0.734cm" fo:keep-together="auto"/>
    </style:style>
    <style:style style:name="Tabela1.A44" style:family="table-cell">
      <style:table-cell-properties fo:padding-left="0.123cm" fo:padding-right="0.123cm" fo:padding-top="0cm" fo:padding-bottom="0cm" fo:border="0.5pt solid #000000"/>
    </style:style>
    <style:style style:name="Tabela1.B44" style:family="table-cell">
      <style:table-cell-properties fo:padding-left="0.123cm" fo:padding-right="0.123cm" fo:padding-top="0cm" fo:padding-bottom="0cm" fo:border="0.5pt solid #000000"/>
    </style:style>
    <style:style style:name="Tabela1.C44" style:family="table-cell">
      <style:table-cell-properties fo:padding-left="0.123cm" fo:padding-right="0.123cm" fo:padding-top="0cm" fo:padding-bottom="0cm" fo:border="0.5pt solid #000000"/>
    </style:style>
    <style:style style:name="Tabela1.D44" style:family="table-cell">
      <style:table-cell-properties fo:padding-left="0.123cm" fo:padding-right="0.123cm" fo:padding-top="0cm" fo:padding-bottom="0cm" fo:border="0.5pt solid #000000"/>
    </style:style>
    <style:style style:name="Tabela1.E44" style:family="table-cell">
      <style:table-cell-properties fo:padding-left="0.123cm" fo:padding-right="0.123cm" fo:padding-top="0cm" fo:padding-bottom="0cm" fo:border="0.5pt solid #000000"/>
    </style:style>
    <style:style style:name="Tabela1.G44" style:family="table-cell">
      <style:table-cell-properties fo:padding-left="0.123cm" fo:padding-right="0.123cm" fo:padding-top="0cm" fo:padding-bottom="0cm" fo:border="0.5pt solid #000000"/>
    </style:style>
    <style:style style:name="Tabela1.H44" style:family="table-cell">
      <style:table-cell-properties fo:padding-left="0.123cm" fo:padding-right="0.123cm" fo:padding-top="0cm" fo:padding-bottom="0cm" fo:border="0.5pt solid #000000"/>
    </style:style>
    <style:style style:name="Tabela1.A45" style:family="table-cell">
      <style:table-cell-properties fo:padding-left="0.123cm" fo:padding-right="0.123cm" fo:padding-top="0cm" fo:padding-bottom="0cm" fo:border="0.5pt solid #000000"/>
    </style:style>
    <style:style style:name="Tabela1.B45" style:family="table-cell">
      <style:table-cell-properties fo:padding-left="0.123cm" fo:padding-right="0.123cm" fo:padding-top="0cm" fo:padding-bottom="0cm" fo:border="0.5pt solid #000000"/>
    </style:style>
    <style:style style:name="Tabela1.C45" style:family="table-cell">
      <style:table-cell-properties fo:padding-left="0.123cm" fo:padding-right="0.123cm" fo:padding-top="0cm" fo:padding-bottom="0cm" fo:border="0.5pt solid #000000"/>
    </style:style>
    <style:style style:name="Tabela1.D45" style:family="table-cell">
      <style:table-cell-properties fo:padding-left="0.123cm" fo:padding-right="0.123cm" fo:padding-top="0cm" fo:padding-bottom="0cm" fo:border="0.5pt solid #000000"/>
    </style:style>
    <style:style style:name="Tabela1.E45" style:family="table-cell">
      <style:table-cell-properties fo:padding-left="0.123cm" fo:padding-right="0.123cm" fo:padding-top="0cm" fo:padding-bottom="0cm" fo:border="0.5pt solid #000000"/>
    </style:style>
    <style:style style:name="Tabela1.G45" style:family="table-cell">
      <style:table-cell-properties fo:padding-left="0.123cm" fo:padding-right="0.123cm" fo:padding-top="0cm" fo:padding-bottom="0cm" fo:border="0.5pt solid #000000"/>
    </style:style>
    <style:style style:name="Tabela1.H45" style:family="table-cell">
      <style:table-cell-properties fo:padding-left="0.123cm" fo:padding-right="0.123cm" fo:padding-top="0cm" fo:padding-bottom="0cm" fo:border="0.5pt solid #000000"/>
    </style:style>
    <style:style style:name="Tabela1.46" style:family="table-row">
      <style:table-row-properties style:min-row-height="3.889cm" fo:keep-together="auto"/>
    </style:style>
    <style:style style:name="Tabela1.A46" style:family="table-cell">
      <style:table-cell-properties fo:padding-left="0.123cm" fo:padding-right="0.123cm" fo:padding-top="0cm" fo:padding-bottom="0cm" fo:border="0.5pt solid #000000"/>
    </style:style>
    <style:style style:name="Tabela1.B46" style:family="table-cell">
      <style:table-cell-properties fo:padding-left="0.123cm" fo:padding-right="0.123cm" fo:padding-top="0cm" fo:padding-bottom="0cm" fo:border="0.5pt solid #000000"/>
    </style:style>
    <style:style style:name="Tabela1.C46" style:family="table-cell">
      <style:table-cell-properties fo:padding-left="0.123cm" fo:padding-right="0.123cm" fo:padding-top="0cm" fo:padding-bottom="0cm" fo:border="0.5pt solid #000000"/>
    </style:style>
    <style:style style:name="Tabela1.D46" style:family="table-cell">
      <style:table-cell-properties fo:padding-left="0.123cm" fo:padding-right="0.123cm" fo:padding-top="0cm" fo:padding-bottom="0cm" fo:border="0.5pt solid #000000"/>
    </style:style>
    <style:style style:name="Tabela1.E46" style:family="table-cell">
      <style:table-cell-properties fo:padding-left="0.123cm" fo:padding-right="0.123cm" fo:padding-top="0cm" fo:padding-bottom="0cm" fo:border="0.5pt solid #000000"/>
    </style:style>
    <style:style style:name="Tabela1.G46" style:family="table-cell">
      <style:table-cell-properties fo:padding-left="0.123cm" fo:padding-right="0.123cm" fo:padding-top="0cm" fo:padding-bottom="0cm" fo:border="0.5pt solid #000000"/>
    </style:style>
    <style:style style:name="Tabela1.H46" style:family="table-cell">
      <style:table-cell-properties fo:padding-left="0.123cm" fo:padding-right="0.123cm" fo:padding-top="0cm" fo:padding-bottom="0cm" fo:border="0.5pt solid #000000"/>
    </style:style>
    <style:style style:name="Tabela1.47" style:family="table-row">
      <style:table-row-properties style:min-row-height="1.215cm" fo:keep-together="auto"/>
    </style:style>
    <style:style style:name="Tabela1.48" style:family="table-row">
      <style:table-row-properties style:min-row-height="3.974cm" fo:keep-together="auto"/>
    </style:style>
    <style:style style:name="Tabela1.A48" style:family="table-cell">
      <style:table-cell-properties fo:padding-left="0.123cm" fo:padding-right="0.123cm" fo:padding-top="0cm" fo:padding-bottom="0cm" fo:border="0.5pt solid #000000"/>
    </style:style>
    <style:style style:name="Tabela1.B48" style:family="table-cell">
      <style:table-cell-properties fo:padding-left="0.123cm" fo:padding-right="0.123cm" fo:padding-top="0cm" fo:padding-bottom="0cm" fo:border="0.5pt solid #000000"/>
    </style:style>
    <style:style style:name="Tabela1.C48" style:family="table-cell">
      <style:table-cell-properties fo:padding-left="0.123cm" fo:padding-right="0.123cm" fo:padding-top="0cm" fo:padding-bottom="0cm" fo:border="0.5pt solid #000000"/>
    </style:style>
    <style:style style:name="Tabela1.D48" style:family="table-cell">
      <style:table-cell-properties fo:padding-left="0.123cm" fo:padding-right="0.123cm" fo:padding-top="0cm" fo:padding-bottom="0cm" fo:border="0.5pt solid #000000"/>
    </style:style>
    <style:style style:name="Tabela1.E48" style:family="table-cell">
      <style:table-cell-properties fo:padding-left="0.123cm" fo:padding-right="0.123cm" fo:padding-top="0cm" fo:padding-bottom="0cm" fo:border="0.5pt solid #000000"/>
    </style:style>
    <style:style style:name="Tabela1.G48" style:family="table-cell">
      <style:table-cell-properties fo:padding-left="0.123cm" fo:padding-right="0.123cm" fo:padding-top="0cm" fo:padding-bottom="0cm" fo:border="0.5pt solid #000000"/>
    </style:style>
    <style:style style:name="Tabela1.H48" style:family="table-cell">
      <style:table-cell-properties fo:padding-left="0.123cm" fo:padding-right="0.123cm" fo:padding-top="0cm" fo:padding-bottom="0cm" fo:border="0.5pt solid #000000"/>
    </style:style>
    <style:style style:name="Tabela1.A49" style:family="table-cell">
      <style:table-cell-properties fo:padding-left="0.123cm" fo:padding-right="0.123cm" fo:padding-top="0cm" fo:padding-bottom="0cm" fo:border="0.5pt solid #000000"/>
    </style:style>
    <style:style style:name="Tabela1.B49" style:family="table-cell">
      <style:table-cell-properties fo:padding-left="0.123cm" fo:padding-right="0.123cm" fo:padding-top="0cm" fo:padding-bottom="0cm" fo:border="0.5pt solid #000000"/>
    </style:style>
    <style:style style:name="Tabela1.C49" style:family="table-cell">
      <style:table-cell-properties fo:padding-left="0.123cm" fo:padding-right="0.123cm" fo:padding-top="0cm" fo:padding-bottom="0cm" fo:border="0.5pt solid #000000"/>
    </style:style>
    <style:style style:name="Tabela1.D49" style:family="table-cell">
      <style:table-cell-properties fo:padding-left="0.123cm" fo:padding-right="0.123cm" fo:padding-top="0cm" fo:padding-bottom="0cm" fo:border="0.5pt solid #000000"/>
    </style:style>
    <style:style style:name="Tabela1.E49" style:family="table-cell">
      <style:table-cell-properties fo:padding-left="0.123cm" fo:padding-right="0.123cm" fo:padding-top="0cm" fo:padding-bottom="0cm" fo:border="0.5pt solid #000000"/>
    </style:style>
    <style:style style:name="Tabela1.G49" style:family="table-cell">
      <style:table-cell-properties fo:padding-left="0.123cm" fo:padding-right="0.123cm" fo:padding-top="0cm" fo:padding-bottom="0cm" fo:border="0.5pt solid #000000"/>
    </style:style>
    <style:style style:name="Tabela1.H49" style:family="table-cell">
      <style:table-cell-properties fo:padding-left="0.123cm" fo:padding-right="0.123cm" fo:padding-top="0cm" fo:padding-bottom="0cm" fo:border="0.5pt solid #000000"/>
    </style:style>
    <style:style style:name="Tabela1.A50" style:family="table-cell">
      <style:table-cell-properties fo:padding-left="0.123cm" fo:padding-right="0.123cm" fo:padding-top="0cm" fo:padding-bottom="0cm" fo:border="0.5pt solid #000000"/>
    </style:style>
    <style:style style:name="Tabela1.B50" style:family="table-cell">
      <style:table-cell-properties fo:padding-left="0.123cm" fo:padding-right="0.123cm" fo:padding-top="0cm" fo:padding-bottom="0cm" fo:border="0.5pt solid #000000"/>
    </style:style>
    <style:style style:name="Tabela1.C50" style:family="table-cell">
      <style:table-cell-properties fo:padding-left="0.123cm" fo:padding-right="0.123cm" fo:padding-top="0cm" fo:padding-bottom="0cm" fo:border="0.5pt solid #000000"/>
    </style:style>
    <style:style style:name="Tabela1.D50" style:family="table-cell">
      <style:table-cell-properties fo:padding-left="0.123cm" fo:padding-right="0.123cm" fo:padding-top="0cm" fo:padding-bottom="0cm" fo:border="0.5pt solid #000000"/>
    </style:style>
    <style:style style:name="Tabela1.E50" style:family="table-cell">
      <style:table-cell-properties fo:padding-left="0.123cm" fo:padding-right="0.123cm" fo:padding-top="0cm" fo:padding-bottom="0cm" fo:border="0.5pt solid #000000"/>
    </style:style>
    <style:style style:name="Tabela1.G50" style:family="table-cell">
      <style:table-cell-properties fo:padding-left="0.123cm" fo:padding-right="0.123cm" fo:padding-top="0cm" fo:padding-bottom="0cm" fo:border="0.5pt solid #000000"/>
    </style:style>
    <style:style style:name="Tabela1.H50" style:family="table-cell">
      <style:table-cell-properties fo:padding-left="0.123cm" fo:padding-right="0.123cm" fo:padding-top="0cm" fo:padding-bottom="0cm" fo:border="0.5pt solid #000000"/>
    </style:style>
    <style:style style:name="Tabela1.51" style:family="table-row">
      <style:table-row-properties style:min-row-height="2.475cm" fo:keep-together="auto"/>
    </style:style>
    <style:style style:name="Tabela1.A51" style:family="table-cell">
      <style:table-cell-properties fo:padding-left="0.123cm" fo:padding-right="0.123cm" fo:padding-top="0cm" fo:padding-bottom="0cm" fo:border="0.5pt solid #000000"/>
    </style:style>
    <style:style style:name="Tabela1.B51" style:family="table-cell">
      <style:table-cell-properties fo:padding-left="0.123cm" fo:padding-right="0.123cm" fo:padding-top="0cm" fo:padding-bottom="0cm" fo:border="0.5pt solid #000000"/>
    </style:style>
    <style:style style:name="Tabela1.C51" style:family="table-cell">
      <style:table-cell-properties fo:padding-left="0.123cm" fo:padding-right="0.123cm" fo:padding-top="0cm" fo:padding-bottom="0cm" fo:border="0.5pt solid #000000"/>
    </style:style>
    <style:style style:name="Tabela1.D51" style:family="table-cell">
      <style:table-cell-properties fo:padding-left="0.123cm" fo:padding-right="0.123cm" fo:padding-top="0cm" fo:padding-bottom="0cm" fo:border="0.5pt solid #000000"/>
    </style:style>
    <style:style style:name="Tabela1.E51" style:family="table-cell">
      <style:table-cell-properties fo:padding-left="0.123cm" fo:padding-right="0.123cm" fo:padding-top="0cm" fo:padding-bottom="0cm" fo:border="0.5pt solid #000000"/>
    </style:style>
    <style:style style:name="Tabela1.G51" style:family="table-cell">
      <style:table-cell-properties fo:padding-left="0.123cm" fo:padding-right="0.123cm" fo:padding-top="0cm" fo:padding-bottom="0cm" fo:border="0.5pt solid #000000"/>
    </style:style>
    <style:style style:name="Tabela1.H51" style:family="table-cell">
      <style:table-cell-properties fo:padding-left="0.123cm" fo:padding-right="0.123cm" fo:padding-top="0cm" fo:padding-bottom="0cm" fo:border="0.5pt solid #000000"/>
    </style:style>
    <style:style style:name="Tabela1.A52" style:family="table-cell">
      <style:table-cell-properties fo:padding-left="0.123cm" fo:padding-right="0.123cm" fo:padding-top="0cm" fo:padding-bottom="0cm" fo:border="0.5pt solid #000000"/>
    </style:style>
    <style:style style:name="Tabela1.B52" style:family="table-cell">
      <style:table-cell-properties fo:padding-left="0.123cm" fo:padding-right="0.123cm" fo:padding-top="0cm" fo:padding-bottom="0cm" fo:border="0.5pt solid #000000"/>
    </style:style>
    <style:style style:name="Tabela1.C52" style:family="table-cell">
      <style:table-cell-properties fo:padding-left="0.123cm" fo:padding-right="0.123cm" fo:padding-top="0cm" fo:padding-bottom="0cm" fo:border="0.5pt solid #000000"/>
    </style:style>
    <style:style style:name="Tabela1.D52" style:family="table-cell">
      <style:table-cell-properties fo:padding-left="0.123cm" fo:padding-right="0.123cm" fo:padding-top="0cm" fo:padding-bottom="0cm" fo:border="0.5pt solid #000000"/>
    </style:style>
    <style:style style:name="Tabela1.E52" style:family="table-cell">
      <style:table-cell-properties fo:padding-left="0.123cm" fo:padding-right="0.123cm" fo:padding-top="0cm" fo:padding-bottom="0cm" fo:border="0.5pt solid #000000"/>
    </style:style>
    <style:style style:name="Tabela1.G52" style:family="table-cell">
      <style:table-cell-properties fo:padding-left="0.123cm" fo:padding-right="0.123cm" fo:padding-top="0cm" fo:padding-bottom="0cm" fo:border="0.5pt solid #000000"/>
    </style:style>
    <style:style style:name="Tabela1.H52" style:family="table-cell">
      <style:table-cell-properties fo:padding-left="0.123cm" fo:padding-right="0.123cm" fo:padding-top="0cm" fo:padding-bottom="0cm" fo:border="0.5pt solid #000000"/>
    </style:style>
    <style:style style:name="Tabela1.A53" style:family="table-cell">
      <style:table-cell-properties fo:padding-left="0.123cm" fo:padding-right="0.123cm" fo:padding-top="0cm" fo:padding-bottom="0cm" fo:border="0.5pt solid #000000"/>
    </style:style>
    <style:style style:name="Tabela1.B53" style:family="table-cell">
      <style:table-cell-properties fo:padding-left="0.123cm" fo:padding-right="0.123cm" fo:padding-top="0cm" fo:padding-bottom="0cm" fo:border="0.5pt solid #000000"/>
    </style:style>
    <style:style style:name="Tabela1.C53" style:family="table-cell">
      <style:table-cell-properties fo:padding-left="0.123cm" fo:padding-right="0.123cm" fo:padding-top="0cm" fo:padding-bottom="0cm" fo:border="0.5pt solid #000000"/>
    </style:style>
    <style:style style:name="Tabela1.D53" style:family="table-cell">
      <style:table-cell-properties fo:padding-left="0.123cm" fo:padding-right="0.123cm" fo:padding-top="0cm" fo:padding-bottom="0cm" fo:border="0.5pt solid #000000"/>
    </style:style>
    <style:style style:name="Tabela1.E53" style:family="table-cell">
      <style:table-cell-properties fo:padding-left="0.123cm" fo:padding-right="0.123cm" fo:padding-top="0cm" fo:padding-bottom="0cm" fo:border="0.5pt solid #000000"/>
    </style:style>
    <style:style style:name="Tabela1.G53" style:family="table-cell">
      <style:table-cell-properties fo:padding-left="0.123cm" fo:padding-right="0.123cm" fo:padding-top="0cm" fo:padding-bottom="0cm" fo:border="0.5pt solid #000000"/>
    </style:style>
    <style:style style:name="Tabela1.H53" style:family="table-cell">
      <style:table-cell-properties fo:padding-left="0.123cm" fo:padding-right="0.123cm" fo:padding-top="0cm" fo:padding-bottom="0cm" fo:border="0.5pt solid #000000"/>
    </style:style>
    <style:style style:name="Tabela1.A54" style:family="table-cell">
      <style:table-cell-properties fo:padding-left="0.123cm" fo:padding-right="0.123cm" fo:padding-top="0cm" fo:padding-bottom="0cm" fo:border="0.5pt solid #000000"/>
    </style:style>
    <style:style style:name="Tabela1.B54" style:family="table-cell">
      <style:table-cell-properties fo:padding-left="0.123cm" fo:padding-right="0.123cm" fo:padding-top="0cm" fo:padding-bottom="0cm" fo:border="0.5pt solid #000000"/>
    </style:style>
    <style:style style:name="Tabela1.C54" style:family="table-cell">
      <style:table-cell-properties fo:padding-left="0.123cm" fo:padding-right="0.123cm" fo:padding-top="0cm" fo:padding-bottom="0cm" fo:border="0.5pt solid #000000"/>
    </style:style>
    <style:style style:name="Tabela1.D54" style:family="table-cell">
      <style:table-cell-properties fo:padding-left="0.123cm" fo:padding-right="0.123cm" fo:padding-top="0cm" fo:padding-bottom="0cm" fo:border="0.5pt solid #000000"/>
    </style:style>
    <style:style style:name="Tabela1.E54" style:family="table-cell">
      <style:table-cell-properties fo:padding-left="0.123cm" fo:padding-right="0.123cm" fo:padding-top="0cm" fo:padding-bottom="0cm" fo:border="0.5pt solid #000000"/>
    </style:style>
    <style:style style:name="Tabela1.G54" style:family="table-cell">
      <style:table-cell-properties fo:padding-left="0.123cm" fo:padding-right="0.123cm" fo:padding-top="0cm" fo:padding-bottom="0cm" fo:border="0.5pt solid #000000"/>
    </style:style>
    <style:style style:name="Tabela1.H54" style:family="table-cell">
      <style:table-cell-properties fo:padding-left="0.123cm" fo:padding-right="0.123cm" fo:padding-top="0cm" fo:padding-bottom="0cm" fo:border="0.5pt solid #000000"/>
    </style:style>
    <style:style style:name="P1" style:family="paragraph" style:parent-style-name="Standard">
      <style:paragraph-properties fo:margin-top="0cm" fo:margin-bottom="0cm" style:contextual-spacing="false"/>
    </style:style>
    <style:style style:name="P2" style:family="paragraph" style:parent-style-name="Standard">
      <style:paragraph-properties fo:margin-top="0cm" fo:margin-bottom="0cm" style:contextual-spacing="false"/>
      <style:text-properties style:font-name="Calibri3" style:font-name-complex="Calibri4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style:snap-to-layout-grid="false"/>
    </style:style>
    <style:style style:name="P4" style:family="paragraph" style:parent-style-name="Standard">
      <style:paragraph-properties fo:margin-left="1.626cm" fo:margin-top="0cm" fo:margin-bottom="0cm" style:contextual-spacing="false" fo:text-align="center" style:justify-single-word="false" fo:text-indent="-0.376cm" style:auto-text-indent="false" style:snap-to-layout-grid="false">
        <style:tab-stops>
          <style:tab-stop style:position="3.877cm"/>
          <style:tab-stop style:position="4.627cm"/>
        </style:tab-stops>
      </style:paragraph-properties>
    </style:style>
    <style:style style:name="P5" style:family="paragraph" style:parent-style-name="Standard">
      <style:paragraph-properties fo:margin-top="0cm" fo:margin-bottom="0cm" style:contextual-spacing="false" fo:line-height="100%"/>
    </style:style>
    <style:style style:name="P6" style:family="paragraph" style:parent-style-name="Standard">
      <style:paragraph-properties fo:margin-top="0cm" fo:margin-bottom="0cm" style:contextual-spacing="false" fo:line-height="100%">
        <style:tab-stops>
          <style:tab-stop style:position="1.723cm"/>
        </style:tab-stops>
      </style:paragraph-properties>
    </style:style>
    <style:style style:name="P7" style:family="paragraph" style:parent-style-name="Pa11">
      <style:paragraph-properties fo:line-height="100%"/>
    </style:style>
    <style:style style:name="P8" style:family="paragraph" style:parent-style-name="Pa11">
      <style:paragraph-properties fo:line-height="100%"/>
      <style:text-properties style:font-name="Calibri3" fo:font-size="11pt" style:font-size-asian="11pt" style:font-name-complex="Calibri4" style:font-size-complex="11pt"/>
    </style:style>
    <style:style style:name="P9" style:family="paragraph" style:parent-style-name="Standard">
      <style:paragraph-properties fo:margin-top="0cm" fo:margin-bottom="0cm" style:contextual-spacing="false" fo:line-height="100%"/>
      <style:text-properties style:font-name="Calibri3" style:font-name-complex="Calibri4"/>
    </style:style>
    <style:style style:name="P10" style:family="paragraph" style:parent-style-name="Standard">
      <style:paragraph-properties fo:margin-left="0.101cm" fo:margin-top="0cm" fo:margin-bottom="0cm" style:contextual-spacing="false" fo:line-height="100%"/>
    </style:style>
    <style:style style:name="P11" style:family="paragraph" style:parent-style-name="Standard">
      <style:paragraph-properties fo:margin-left="0.101cm" fo:margin-top="0cm" fo:margin-bottom="0cm" style:contextual-spacing="false" fo:line-height="100%"/>
      <style:text-properties style:font-name="Calibri3" style:font-name-complex="Calibri4"/>
    </style:style>
    <style:style style:name="P12" style:family="paragraph" style:parent-style-name="Standard">
      <style:paragraph-properties fo:margin-left="0.101cm"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left="0.101cm"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style:font-name="Calibri3" style:language-asian="pl" style:country-asian="PL" style:font-name-complex="Calibri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left="0.101cm" fo:margin-top="0cm" fo:margin-bottom="0cm" style:contextual-spacing="false" fo:line-height="100%" style:snap-to-layout-grid="false"/>
      <style:text-properties style:font-name="Calibri3" style:font-name-complex="Calibri4"/>
    </style:style>
    <style:style style:name="P15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line-height="100%" style:snap-to-layout-grid="false"/>
    </style:style>
    <style:style style:name="P17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 style:snap-to-layout-grid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top="0cm" fo:margin-bottom="0cm" style:contextual-spacing="false" fo:line-height="100%" fo:orphans="0" fo:widows="0"/>
    </style:style>
    <style:style style:name="P19" style:family="paragraph" style:parent-style-name="Standard">
      <style:paragraph-properties fo:margin-top="0cm" fo:margin-bottom="0cm" style:contextual-spacing="false" fo:line-height="100%" fo:orphans="0" fo:widows="0"/>
      <style:text-properties style:font-name="Calibri3" style:font-name-complex="Calibri4"/>
    </style:style>
    <style:style style:name="P20" style:family="paragraph" style:parent-style-name="Standard">
      <style:paragraph-properties fo:margin-top="0cm" fo:margin-bottom="0cm" style:contextual-spacing="false" fo:line-height="100%"/>
      <style:text-properties style:font-name="Calibri3" style:font-name-complex="Calibri4" fo:background-color="#808080"/>
    </style:style>
    <style:style style:name="P21" style:family="paragraph" style:parent-style-name="Standard">
      <style:paragraph-properties fo:margin-top="0cm" fo:margin-bottom="0cm" style:contextual-spacing="false" fo:line-height="100%" style:snap-to-layout-grid="false"/>
      <style:text-properties style:font-name="Calibri3" style:font-name-complex="Calibri4" fo:background-color="#808080"/>
    </style:style>
    <style:style style:name="P22" style:family="paragraph" style:parent-style-name="Standard">
      <style:paragraph-properties fo:margin-top="0cm" fo:margin-bottom="0cm" style:contextual-spacing="false" fo:line-height="100%" style:snap-to-layout-grid="false"/>
      <style:text-properties style:font-name="Calibri3" style:font-name-complex="Calibri4"/>
    </style:style>
    <style:style style:name="P23" style:family="paragraph" style:parent-style-name="Standard">
      <style:paragraph-properties fo:margin-top="0cm" fo:margin-bottom="0cm" style:contextual-spacing="false" fo:line-height="150%" fo:text-align="center" style:justify-single-word="false" style:snap-to-layout-grid="false"/>
    </style:style>
    <style:style style:name="P24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style:font-name="Calibri3" style:font-name-complex="Calibri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top="0cm" fo:margin-bottom="0cm" style:contextual-spacing="false" fo:line-height="100%" fo:orphans="0" fo:widows="0" fo:text-indent="-0.065cm" style:auto-text-indent="false"/>
    </style:style>
    <style:style style:name="P26" style:family="paragraph" style:parent-style-name="Standard">
      <style:text-properties style:font-name="Calibri3" style:font-name-complex="Calibri4"/>
    </style:style>
    <style:style style:name="P27" style:family="paragraph" style:parent-style-name="Standard">
      <style:paragraph-properties fo:margin-top="0cm" fo:margin-bottom="0cm" style:contextual-spacing="false" fo:line-height="100%" fo:orphans="0" fo:widows="0" fo:hyphenation-ladder-count="no-limit" fo:hyphenation-keep="auto" loext:hyphenation-keep-type="column" loext:hyphenation-keep-line="false"/>
      <style:text-properties style:font-name="Calibri3" style:language-asian="pl" style:country-asian="PL" style:font-name-complex="Calibri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 style:snap-to-layout-grid="false"/>
    </style:style>
    <style:style style:name="P29" style:family="paragraph" style:parent-style-name="Pa31">
      <style:paragraph-properties fo:line-height="100%"/>
    </style:style>
    <style:style style:name="P30" style:family="paragraph" style:parent-style-name="Standard">
      <style:paragraph-properties fo:margin-top="0cm" fo:margin-bottom="0cm" style:contextual-spacing="false" fo:line-height="100%"/>
      <style:text-properties style:font-name="Calibri3" style:language-asian="pl" style:country-asian="PL" style:font-name-complex="Calibri4"/>
    </style:style>
    <style:style style:name="P31" style:family="paragraph" style:parent-style-name="Standard">
      <style:paragraph-properties fo:margin-top="0cm" fo:margin-bottom="0cm" style:contextual-spacing="false" fo:line-height="100%"/>
      <style:text-properties style:font-name="Calibri3" style:font-name-complex="Calibri4" fo:background-color="#c0c0c0"/>
    </style:style>
    <style:style style:name="P32" style:family="paragraph" style:parent-style-name="No_20_Spacing">
      <style:text-properties style:font-name="Calibri1" fo:font-size="11pt" style:font-size-asian="11pt" style:font-name-complex="Calibri4" style:font-size-complex="11pt"/>
    </style:style>
    <style:style style:name="P33" style:family="paragraph" style:parent-style-name="Standard">
      <style:paragraph-properties fo:margin-top="0cm" fo:margin-bottom="0cm" style:contextual-spacing="false" fo:line-height="100%"/>
      <style:text-properties style:font-name="Calibri3" fo:font-size="11pt" style:font-size-asian="11pt" style:font-name-complex="Calibri4" style:font-size-complex="11pt"/>
    </style:style>
    <style:style style:name="T1" style:family="text">
      <style:text-properties style:font-name="Calibri3" fo:font-size="14pt" style:font-size-asian="14pt" style:font-name-complex="Calibri4" style:font-size-complex="14pt"/>
    </style:style>
    <style:style style:name="T2" style:family="text">
      <style:text-properties style:font-name="Calibri3" fo:font-size="14pt" fo:font-weight="bold" style:font-size-asian="14pt" style:font-weight-asian="bold" style:font-name-complex="Calibri4" style:font-size-complex="14pt"/>
    </style:style>
    <style:style style:name="T3" style:family="text">
      <style:text-properties fo:color="#000000" loext:opacity="100%" style:font-name="Calibri3" fo:font-size="14pt" fo:font-weight="bold" style:font-size-asian="14pt" style:font-weight-asian="bold" style:font-name-complex="Calibri4" style:font-size-complex="14pt" style:font-weight-complex="bold"/>
    </style:style>
    <style:style style:name="T4" style:family="text">
      <style:text-properties style:font-name="Calibri3" style:font-name-complex="Calibri4"/>
    </style:style>
    <style:style style:name="T5" style:family="text">
      <style:text-properties style:font-name="Calibri3" fo:font-weight="bold" style:font-weight-asian="bold" style:font-name-complex="Calibri4" style:font-weight-complex="bold"/>
    </style:style>
    <style:style style:name="T6" style:family="text">
      <style:text-properties style:font-name="Calibri3" style:language-asian="pl" style:country-asian="PL" style:font-name-complex="Calibri4"/>
    </style:style>
    <style:style style:name="T7" style:family="text">
      <style:text-properties fo:font-family="Symbol" style:font-family-generic="swiss" style:font-pitch="variable" style:font-charset="x-symbol" style:font-family-asian="Symbol" style:font-family-generic-asian="system" style:font-pitch-asian="variable" style:font-family-complex="Symbol" style:font-family-generic-complex="system" style:font-pitch-complex="variable"/>
    </style:style>
    <style:style style:name="T8" style:family="text">
      <style:text-properties style:use-window-font-color="true" loext:opacity="0%" style:font-name="Calibri3" fo:font-size="11pt" style:font-size-asian="11pt" style:language-asian="en" style:country-asian="US" style:font-name-complex="Calibri4" style:font-size-complex="11pt"/>
    </style:style>
    <style:style style:name="T9" style:family="text">
      <style:text-properties style:use-window-font-color="true" loext:opacity="0%" fo:font-family="Symbol" style:font-family-generic="swiss" style:font-pitch="variable" style:font-charset="x-symbol" fo:font-size="11pt" style:font-family-asian="Symbol" style:font-family-generic-asian="system" style:font-pitch-asian="variable" style:font-size-asian="11pt" style:language-asian="en" style:country-asian="US" style:font-family-complex="Symbol" style:font-family-generic-complex="system" style:font-pitch-complex="variable" style:font-size-complex="11pt"/>
    </style:style>
    <style:style style:name="T10" style:family="text">
      <style:text-properties style:use-window-font-color="true" loext:opacity="0%" style:font-name="Calibri3" fo:font-size="11pt" fo:font-style="italic" style:font-size-asian="11pt" style:language-asian="en" style:country-asian="US" style:font-style-asian="italic" style:font-name-complex="Calibri4" style:font-size-complex="11pt"/>
    </style:style>
    <style:style style:name="T11" style:family="text">
      <style:text-properties fo:color="#000000" loext:opacity="100%" style:font-name="Calibri3" fo:font-size="11pt" style:font-size-asian="11pt" style:font-name-complex="Calibri4" style:font-size-complex="11pt"/>
    </style:style>
    <style:style style:name="T12" style:family="text">
      <style:text-properties style:font-name="Calibri3" fo:font-size="11pt" style:font-size-asian="11pt" style:font-name-complex="Calibri4" style:font-size-complex="11pt"/>
    </style:style>
    <style:style style:name="T13" style:family="text">
      <style:text-properties style:font-name="Calibri3" fo:font-size="11pt" fo:font-style="italic" style:font-size-asian="11pt" style:font-style-asian="italic" style:font-name-complex="Calibri4" style:font-size-complex="11pt" style:font-style-complex="italic"/>
    </style:style>
    <style:style style:name="T14" style:family="text">
      <style:text-properties style:font-name="Calibri3" fo:font-size="11pt" style:font-size-asian="11pt" style:font-name-complex="Calibri4" style:font-size-complex="11pt" style:font-style-complex="italic"/>
    </style:style>
    <style:style style:name="T15" style:family="text">
      <style:text-properties style:font-name="Calibri3" style:font-family-asian="'Arial Unicode MS'" style:font-family-generic-asian="system" style:font-pitch-asian="variable" style:font-name-complex="Calibri4"/>
    </style:style>
    <style:style style:name="T16" style:family="text">
      <style:text-properties style:use-window-font-color="true" loext:opacity="0%" style:font-name="Calibri3" fo:font-size="11pt" style:font-size-asian="11pt" style:font-name-complex="Calibri4" style:font-size-complex="11pt"/>
    </style:style>
    <style:style style:name="T17" style:family="text">
      <style:text-properties fo:color="#ff0000" loext:opacity="100%" style:font-name="Calibri3" style:language-asian="pl" style:country-asian="PL" style:font-name-complex="Calibri4"/>
    </style:style>
    <style:style style:name="T18" style:family="text">
      <style:text-properties style:font-name="Calibri3" fo:font-style="italic" style:font-style-asian="italic" style:font-name-complex="Calibri4"/>
    </style:style>
    <style:style style:name="T19" style:family="text">
      <style:text-properties style:font-name="Calibri3" fo:font-size="11pt" fo:font-style="italic" style:font-size-asian="11pt" style:font-style-asian="italic" style:font-name-complex="Calibri4" style:font-size-complex="11pt"/>
    </style:style>
    <style:style style:name="T20" style:family="text">
      <style:text-properties fo:color="#000000" loext:opacity="100%" style:font-name="Calibri3" fo:font-size="11pt" fo:font-style="italic" style:font-size-asian="11pt" style:font-style-asian="italic" style:font-name-complex="Calibri4" style:font-size-complex="11pt" style:font-style-complex="italic"/>
    </style:style>
    <style:style style:name="T21" style:family="text">
      <style:text-properties style:font-name="Calibri3" style:font-name-complex="Calibri4" fo:background-color="#808080"/>
    </style:style>
    <style:style style:name="T22" style:family="text">
      <style:text-properties style:font-name="Calibri3" fo:font-style="italic" style:font-style-asian="italic" style:font-name-complex="Calibri4" fo:background-color="#808080"/>
    </style:style>
    <style:style style:name="T23" style:family="text">
      <style:text-properties style:font-name="Calibri3" fo:font-style="italic" style:font-style-asian="italic" style:font-name-complex="Calibri4" style:font-style-complex="italic"/>
    </style:style>
    <style:style style:name="T24" style:family="text">
      <style:text-properties style:font-name="Calibri3" style:font-name-complex="Calibri4" style:font-style-complex="italic"/>
    </style:style>
    <style:style style:name="T25" style:family="text">
      <style:text-properties style:font-name="Calibri3" fo:font-style="italic" style:font-style-asian="italic" style:font-name-complex="Calibri4" style:font-style-complex="italic" fo:background-color="#808080"/>
    </style:style>
    <style:style style:name="T26" style:family="text">
      <style:text-properties style:font-name="Calibri3" style:font-name-complex="Calibri4" style:font-style-complex="italic" fo:background-color="#808080"/>
    </style:style>
    <style:style style:name="T27" style:family="text">
      <style:text-properties style:font-name="Calibri3" fo:font-size="11pt" style:font-family-asian="'Arial Unicode MS'" style:font-family-generic-asian="system" style:font-pitch-asian="variable" style:font-size-asian="11pt" style:font-name-complex="Calibri4" style:font-size-complex="11pt"/>
    </style:style>
    <style:style style:name="T28" style:family="text">
      <style:text-properties style:font-name="Calibri3" fo:font-size="11pt" style:font-size-asian="11pt" style:font-name-complex="Calibri4" style:font-size-complex="11pt" fo:background-color="#808080"/>
    </style:style>
    <style:style style:name="T29" style:family="text">
      <style:text-properties style:font-name="Calibri3" style:language-asian="pl" style:country-asian="PL" style:font-name-complex="Calibri4" fo:background-color="#808080"/>
    </style:style>
    <style:style style:name="T30" style:family="text">
      <style:text-properties fo:font-family="Symbol" style:font-family-generic="swiss" style:font-pitch="variable" style:font-charset="x-symbol" style:font-family-asian="Symbol" style:font-family-generic-asian="system" style:font-pitch-asian="variable" style:font-family-complex="Symbol" style:font-family-generic-complex="system" style:font-pitch-complex="variable" fo:background-color="#808080"/>
    </style:style>
    <style:style style:name="T31" style:family="text">
      <style:text-properties style:font-name="Calibri3" fo:font-size="11pt" fo:font-style="italic" style:font-size-asian="11pt" style:font-style-asian="italic" style:font-name-complex="Calibri4" style:font-size-complex="11pt" fo:background-color="#808080"/>
    </style:style>
    <style:style style:name="T32" style:family="text">
      <style:text-properties style:font-name="Calibri3" fo:font-style="italic" style:language-asian="pl" style:country-asian="PL" style:font-style-asian="italic" style:font-name-complex="Calibri4"/>
    </style:style>
    <style:style style:name="T33" style:family="text">
      <style:text-properties style:font-name="Calibri3" style:rfc-language-tag="es-ES-u-co-trad" fo:language="es" fo:country="ES" style:font-name-complex="Calibri4"/>
    </style:style>
    <style:style style:name="T34" style:family="text">
      <style:text-properties fo:font-family="Symbol" style:font-family-generic="swiss" style:font-pitch="variable" style:font-charset="x-symbol" style:rfc-language-tag="es-ES-u-co-trad" fo:language="es" fo:country="ES" style:font-family-asian="Symbol" style:font-family-generic-asian="system" style:font-pitch-asian="variable" style:font-family-complex="Symbol" style:font-family-generic-complex="system" style:font-pitch-complex="variable"/>
    </style:style>
    <style:style style:name="T35" style:family="text">
      <style:text-properties fo:font-family="Symbol" style:font-family-generic="swiss" style:font-pitch="variable" style:font-charset="x-symbol" fo:language="en" fo:country="US" style:font-family-asian="Symbol" style:font-family-generic-asian="system" style:font-pitch-asian="variable" style:font-family-complex="Symbol" style:font-family-generic-complex="system" style:font-pitch-complex="variable"/>
    </style:style>
    <style:style style:name="T36" style:family="text">
      <style:text-properties style:font-name="Calibri3" fo:language="en" fo:country="US" style:font-name-complex="Calibri4"/>
    </style:style>
    <style:style style:name="T37" style:family="text">
      <style:text-properties style:use-window-font-color="true" loext:opacity="0%" fo:font-family="Symbol" style:font-family-generic="swiss" style:font-pitch="variable" style:font-charset="x-symbol" fo:font-size="11pt" style:font-family-asian="Symbol" style:font-family-generic-asian="system" style:font-pitch-asian="variable" style:font-size-asian="11pt" style:font-family-complex="Symbol" style:font-family-generic-complex="system" style:font-pitch-complex="variable" style:font-size-complex="11pt"/>
    </style:style>
    <style:style style:name="T38" style:family="text">
      <style:text-properties fo:font-family="Symbol" style:font-family-generic="swiss" style:font-pitch="variable" style:font-charset="x-symbol" fo:font-size="11pt" style:font-family-asian="Symbol" style:font-family-generic-asian="system" style:font-pitch-asian="variable" style:font-size-asian="11pt" style:font-family-complex="Symbol" style:font-family-generic-complex="system" style:font-pitch-complex="variable" style:font-size-complex="11pt"/>
    </style:style>
    <style:style style:name="T39" style:family="text">
      <style:text-properties style:use-window-font-color="true" loext:opacity="0%" style:font-name="Calibri3" fo:font-size="11pt" fo:font-style="italic" style:font-size-asian="11pt" style:font-style-asian="italic" style:font-name-complex="Calibri4" style:font-size-complex="11pt"/>
    </style:style>
    <style:style style:name="T40" style:family="text">
      <style:text-properties style:use-window-font-color="true" loext:opacity="0%" fo:font-family="Symbol" style:font-family-generic="swiss" style:font-pitch="variable" style:font-charset="x-symbol" fo:font-size="11pt" style:font-family-asian="Symbol" style:font-family-generic-asian="system" style:font-pitch-asian="variable" style:font-size-asian="11pt" style:font-family-complex="Symbol" style:font-family-generic-complex="system" style:font-pitch-complex="variable" style:font-size-complex="11pt" style:font-style-complex="italic"/>
    </style:style>
    <style:style style:name="T41" style:family="text">
      <style:text-properties style:use-window-font-color="true" loext:opacity="0%" style:font-name="Calibri3" fo:font-size="11pt" style:font-size-asian="11pt" style:font-name-complex="Calibri4" style:font-size-complex="11pt" style:font-style-complex="italic"/>
    </style:style>
    <style:style style:name="T42" style:family="text">
      <style:text-properties style:font-name="Calibri3" fo:font-style="italic" style:language-asian="pl" style:country-asian="PL" style:font-style-asian="italic" style:font-name-complex="Calibri4" style:font-style-complex="italic"/>
    </style:style>
    <style:style style:name="T43" style:family="text">
      <style:text-properties style:font-name="Calibri3" style:language-asian="pl" style:country-asian="PL" style:font-name-complex="Calibri4" style:font-style-complex="italic"/>
    </style:style>
    <style:style style:name="T44" style:family="text">
      <style:text-properties fo:font-family="Symbol" style:font-family-generic="swiss" style:font-pitch="variable" style:font-charset="x-symbol" style:font-family-asian="Symbol" style:font-family-generic-asian="system" style:font-pitch-asian="variable" style:language-asian="pl" style:country-asian="PL" style:font-family-complex="Symbol" style:font-family-generic-complex="system" style:font-pitch-complex="variable"/>
    </style:style>
    <style:style style:name="T45" style:family="text">
      <style:text-properties style:font-name="Calibri3" fo:font-weight="bold" style:font-family-asian="'Arial Unicode MS'" style:font-family-generic-asian="system" style:font-pitch-asian="variable" style:language-asian="pl" style:country-asian="PL" style:font-weight-asian="bold" style:font-name-complex="Calibri4" style:font-weight-complex="bold"/>
    </style:style>
    <style:style style:name="T46" style:family="text">
      <style:text-properties style:font-name="Calibri3" style:text-underline-style="solid" style:text-underline-width="auto" style:text-underline-color="font-color" style:font-name-complex="Calibri4" style:font-style-complex="italic"/>
    </style:style>
    <style:style style:name="T47" style:family="text">
      <style:text-properties fo:font-family="Symbol" style:font-family-generic="swiss" style:font-pitch="variable" style:font-charset="x-symbol" style:font-family-asian="Symbol" style:font-family-generic-asian="system" style:font-pitch-asian="variable" style:font-family-complex="Symbol" style:font-family-generic-complex="system" style:font-pitch-complex="variable" style:font-style-complex="italic"/>
    </style:style>
    <style:style style:name="T48" style:family="text">
      <style:text-properties fo:font-family="Symbol" style:font-family-generic="swiss" style:font-pitch="variable" style:font-charset="x-symbol" style:font-family-asian="Symbol" style:font-family-generic-asian="system" style:font-pitch-asian="variable" style:language-asian="pl" style:country-asian="PL" style:font-family-complex="Symbol" style:font-family-generic-complex="system" style:font-pitch-complex="variable" style:font-style-complex="italic"/>
    </style:style>
    <style:style style:name="T49" style:family="text">
      <style:text-properties style:font-name="Calibri3" fo:font-weight="bold" style:language-asian="pl" style:country-asian="PL" style:font-weight-asian="bold" style:font-name-complex="Calibri4" style:font-weight-complex="bold"/>
    </style:style>
    <style:style style:name="T50" style:family="text">
      <style:text-properties style:font-name="Calibri3" style:font-name-complex="Calibri4" fo:background-color="#c0c0c0"/>
    </style:style>
    <style:style style:name="T51" style:family="text">
      <style:text-properties fo:color="#000000" loext:opacity="100%" style:font-name="Calibri3" style:font-name-complex="Calibri4" fo:background-color="#c0c0c0"/>
    </style:style>
    <style:style style:name="T52" style:family="text">
      <style:text-properties fo:font-family="Symbol" style:font-family-generic="swiss" style:font-pitch="variable" style:font-charset="x-symbol" style:font-family-asian="Symbol" style:font-family-generic-asian="system" style:font-pitch-asian="variable" style:font-family-complex="Symbol" style:font-family-generic-complex="system" style:font-pitch-complex="variable" fo:background-color="#c0c0c0"/>
    </style:style>
    <style:style style:name="T53" style:family="text">
      <style:text-properties fo:color="#000000" loext:opacity="100%" style:font-name="Calibri3" style:font-name-complex="Calibri4"/>
    </style:style>
    <style:style style:name="T54" style:family="text">
      <style:text-properties style:font-name="Calibri3" style:font-name-asian="Times New Roman1" style:language-asian="pl" style:country-asian="PL" style:font-name-complex="Calibri4"/>
    </style:style>
    <style:style style:name="T55" style:family="text">
      <style:text-properties fo:color="#000000" loext:opacity="100%" style:font-name="Calibri3" style:language-asian="pl" style:country-asian="PL" style:font-name-complex="Calibri4"/>
    </style:style>
    <style:style style:name="T56" style:family="text">
      <style:text-properties style:font-name="Calibri1" fo:font-size="11pt" style:font-size-asian="11pt" style:font-name-complex="Calibri4" style:font-size-complex="11pt"/>
    </style:style>
    <style:style style:name="T57" style:family="text">
      <style:text-properties style:font-name="Calibri3" style:font-name-complex="Calibri4" style:font-weight-complex="bold"/>
    </style:style>
    <style:style style:name="T58" style:family="text">
      <style:text-properties fo:color="#000000" loext:opacity="100%" style:font-name="Calibri3" style:font-name-complex="Calibri4" style:font-weight-complex="bold"/>
    </style:style>
    <style:style style:name="T59" style:family="text">
      <style:text-properties style:font-name="Calibri3" fo:font-size="11pt" style:font-size-asian="11pt" style:font-name-complex="Calibri4" style:font-size-complex="11pt" style:font-weight-complex="bold"/>
    </style:style>
    <style:style style:name="T60" style:family="text">
      <style:text-properties fo:font-family="Symbol" style:font-family-generic="swiss" style:font-pitch="variable" style:font-charset="x-symbol" fo:font-size="11pt" style:font-family-asian="Symbol" style:font-family-generic-asian="system" style:font-pitch-asian="variable" style:font-size-asian="11pt" style:font-family-complex="Symbol" style:font-family-generic-complex="system" style:font-pitch-complex="variable" style:font-size-complex="11pt" style:font-weight-complex="bold"/>
    </style:style>
    <style:style style:name="T61" style:family="text">
      <style:text-properties style:use-window-font-color="true" loext:opacity="0%" style:font-name="Calibri3" fo:font-size="11pt" style:font-size-asian="11pt" style:font-name-complex="Calibri4" style:font-size-complex="11pt" style:font-weight-complex="bold"/>
    </style:style>
    <style:style style:name="T62" style:family="text">
      <style:text-properties fo:color="#000000" loext:opacity="100%" style:font-name="Calibri3" fo:font-style="italic" style:font-style-asian="italic" style:font-name-complex="Calibri4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Hlk172842122"/><text:span text:style-name="T2">Wymagania na oceny </text:span><text:span text:style-name="T3">do historii dla szkoły podstawowej</text:span><text:span text:style-name="T2"> „Wczoraj i dziś” kl. 5</text:span></text:p>
      <text:p text:style-name="P1" loext:marker-style-name="T4"><text:span text:style-name="ui-provider"><text:span text:style-name="T4">Wymagania na oceny uwzględniają zapisy podstawy programowej z 2017</text:span></text:span><text:bookmark text:name="_GoBack"/><text:span text:style-name="ui-provider"><text:span text:style-name="T4"> r. oraz zmiany z 2024 r.,  wynikające z uszczuplonej podstawy programowej. Szarym kolorem </text:span></text:span><text:span text:style-name="T4">oznaczono treści, o których realizacji decyduje nauczyciel.</text:span><text:bookmark-end text:name="_Hlk172842122"/></text:p>
      <text:p text:style-name="P2" loext:marker-style-name="T4"/>
      <text:p text:style-name="P1" loext:marker-style-name="T4"><text:span text:style-name="T4">* Gwiazdką oznaczono tematy dodatkowe (nieobowiązkowe) z podstawy programowej</text:span><text:span text:style-name="T4"/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D"/>
        <table:table-row table:style-name="Tabela1.1">
          <table:table-cell table:style-name="Tabela1.A1" table:number-rows-spanned="2" office:value-type="string">
            <text:p text:style-name="P3" loext:marker-style-name="T5"><text:span text:style-name="T5">Temat lekcji</text:span><text:span text:style-name="T5"/></text:p>
          </table:table-cell>
          <table:table-cell table:style-name="Tabela1.A1" table:number-rows-spanned="2" office:value-type="string">
            <text:p text:style-name="P3" loext:marker-style-name="T5"><text:span text:style-name="T5">Zagadnienia</text:span><text:span text:style-name="T5"/></text:p>
          </table:table-cell>
          <table:table-cell table:style-name="Tabela1.C1" table:number-columns-spanned="6" office:value-type="string">
            <text:p text:style-name="P4" loext:marker-style-name="T5"><text:span text:style-name="T5">Wymagania na poszczególne oceny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2">
          <table:covered-table-cell table:style-name="Tabela1.A1"/>
          <table:covered-table-cell table:style-name="Tabela1.A1"/>
          <table:table-cell table:style-name="Tabela1.A1" office:value-type="string">
            <text:p text:style-name="P3" loext:marker-style-name="T5"><text:span text:style-name="T5">dopuszczająca</text:span><text:span text:style-name="T5"/></text:p>
          </table:table-cell>
          <table:table-cell table:style-name="Tabela1.A1" table:number-columns-spanned="2" office:value-type="string">
            <text:p text:style-name="P3" loext:marker-style-name="T5"><text:span text:style-name="T5">dostateczna</text:span><text:span text:style-name="T5"/></text:p>
          </table:table-cell>
          <table:covered-table-cell/>
          <table:table-cell table:style-name="Tabela1.A1" office:value-type="string">
            <text:p text:style-name="P3" loext:marker-style-name="T5"><text:span text:style-name="T5">dobra</text:span><text:span text:style-name="T5"/></text:p>
          </table:table-cell>
          <table:table-cell table:style-name="Tabela1.A1" office:value-type="string">
            <text:p text:style-name="P3" loext:marker-style-name="T5"><text:span text:style-name="T5">bardzo dobra</text:span><text:span text:style-name="T5"/></text:p>
          </table:table-cell>
          <table:table-cell table:style-name="Tabela1.C1" office:value-type="string">
            <text:p text:style-name="P3" loext:marker-style-name="T5"><text:span text:style-name="T5">celująca</text:span><text:span text:style-name="T5"/></text:p>
          </table:table-cell>
        </table:table-row>
        <table:table-row table:style-name="Tabela1.2">
          <table:table-cell table:style-name="Tabela1.C1" table:number-columns-spanned="8" office:value-type="string">
            <text:p text:style-name="P3" loext:marker-style-name="T5"><text:span text:style-name="T5">Rozdział 1. Pierwsze cywilizacje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4">
          <table:table-cell table:style-name="Tabela1.A4" office:value-type="string">
            <text:p text:style-name="P5" loext:marker-style-name="T6"><text:span text:style-name="T4">1. Życie pierwszych ludzi</text:span><text:span text:style-name="T6"/></text:p>
          </table:table-cell>
          <table:table-cell table:style-name="Tabela1.B4" office:value-type="string">
            <text:p text:style-name="P5" loext:marker-style-name="T4"><text:span text:style-name="T7"></text:span><text:span text:style-name="T4"> pochodzenie człowieka</text:span></text:p>
            <text:p text:style-name="P5" loext:marker-style-name="T4"><text:span text:style-name="T7"></text:span><text:span text:style-name="T4"> różnice między koczowniczym a osiadłym trybem życia</text:span></text:p>
            <text:p text:style-name="P5" loext:marker-style-name="T4"><text:span text:style-name="T7"></text:span><text:span text:style-name="T4"> życie człowieka pierwotnego</text:span></text:p>
            <text:p text:style-name="P5" loext:marker-style-name="T4"><text:span text:style-name="T7"></text:span><text:span text:style-name="T4"> epoka kamienia, epoka brązu, epoka żelaza</text:span></text:p>
            <text:p text:style-name="P5" loext:marker-style-name="T4"><text:span text:style-name="T7"></text:span><text:span text:style-name="T4"> początki rolnictwa i udomowienie zwierząt</text:span></text:p>
            <text:p text:style-name="Default" loext:marker-style-name="T8"><text:span text:style-name="T9"></text:span><text:span text:style-name="T8"> dawne i współczesne sposoby wytapiania żelaza</text:span></text:p>
            <text:p text:style-name="Default" loext:marker-style-name="T8"><text:span text:style-name="T9"></text:span><text:span text:style-name="T8"> terminy: </text:span><text:span text:style-name="T10">pięściak</text:span><text:span text:style-name="T8">, </text:span><text:span text:style-name="T10">hodowla</text:span><text:span text:style-name="T8">, </text:span><text:span text:style-name="T10">koczowniczy tryb życia</text:span><text:span text:style-name="T8">, </text:span><text:span text:style-name="T10">osiadły tryb życia</text:span><text:span text:style-name="T8">, </text:span><text:span text:style-name="T10">rewolucja neolityczna</text:span><text:span text:style-name="T8">, </text:span><text:span text:style-name="T10">epoka </text:span><text:soft-page-break/><text:span text:style-name="T10">kamienia</text:span><text:span text:style-name="T8">, </text:span><text:span text:style-name="T10">epoka brązu</text:span><text:span text:style-name="T8">, </text:span><text:span text:style-name="T10">epoka żelaza</text:span></text:p>
          </table:table-cell>
          <table:table-cell table:style-name="Tabela1.C4" office:value-type="string">
            <text:p text:style-name="Pa11" loext:marker-style-name="T11"><text:span text:style-name="A14"><text:span text:style-name="T12">– </text:span></text:span><text:span text:style-name="A13"><text:span text:style-name="T12">przy pomocy nauczyciela posługuje się terminami: </text:span></text:span><text:span text:style-name="A13"><text:span text:style-name="T13">koczowniczy i osiadły tryb życia</text:span></text:span><text:span text:style-name="A13"><text:span text:style-name="T14">,</text:span></text:span><text:span text:style-name="A13"><text:span text:style-name="T13"> pięściak</text:span></text:span></text:p>
            <text:p text:style-name="Pa11" loext:marker-style-name="T12"><text:span text:style-name="A14"><text:span text:style-name="T12">– </text:span></text:span><text:span text:style-name="A13"><text:span text:style-name="T12">opisuje różnice między człowiekiem pierwotnym a współczesnym</text:span></text:span></text:p>
            <text:p text:style-name="Pa11" loext:marker-style-name="T12"><text:span text:style-name="A14"><text:span text:style-name="T12">– </text:span></text:span><text:span text:style-name="A13"><text:span text:style-name="T12">potrafi wyjaśnić, jakie korzyści daje człowiekowi umiejętność uprawy ziemi i hodowli zwierząt</text:span></text:span></text:p>
            <text:p text:style-name="Pa11" loext:marker-style-name="T12"><text:span text:style-name="A13"><text:span text:style-name="T12">– wyjaśnia, dlaczego narzędzia metalowe są lepsze od kamiennych</text:span></text:span><text:span text:style-name="T12"/></text:p>
          </table:table-cell>
          <table:table-cell table:style-name="Tabela1.D4" table:number-columns-spanned="2" office:value-type="string">
            <text:p text:style-name="Pa11" loext:marker-style-name="T12"><text:span text:style-name="A14"><text:span text:style-name="T12">– </text:span></text:span><text:span text:style-name="A13"><text:span text:style-name="T12">poprawnie posługuje się terminami: </text:span></text:span><text:span text:style-name="T13">pięściak</text:span><text:span text:style-name="T14">,</text:span><text:span text:style-name="T13"> hodowla</text:span><text:span text:style-name="T14">,</text:span><text:span text:style-name="T13"> koczowniczy tryb życia</text:span><text:span text:style-name="T14">,</text:span><text:span text:style-name="T13"> osiadły tryb życia</text:span><text:span text:style-name="T14">,</text:span><text:span text:style-name="T13"> rewolucja neolityczna</text:span><text:span text:style-name="T14">, </text:span><text:span text:style-name="T13">epoka kamienia</text:span><text:span text:style-name="T14">,</text:span><text:span text:style-name="T13"> epoka brązu</text:span><text:span text:style-name="T14">,</text:span><text:span text:style-name="T13"> epoka żelaza</text:span></text:p>
            <text:p text:style-name="No_20_Spacing" loext:marker-style-name="T12"><text:span text:style-name="T12">– przedstawia, skąd wywodzą się praludzie</text:span><text:span text:style-name="T12"/></text:p>
            <text:p text:style-name="No_20_Spacing" loext:marker-style-name="T12"><text:span text:style-name="T12">– opisuje życie ludzi pierwotnych</text:span><text:span text:style-name="T12"/></text:p>
            <text:p text:style-name="No_20_Spacing" loext:marker-style-name="T12"><text:span text:style-name="A14"><text:span text:style-name="T12">– </text:span></text:span><text:span text:style-name="A13"><text:span text:style-name="T12">charakteryzuje epoki kamienia, brązu i żelaza</text:span></text:span></text:p>
            <text:p text:style-name="No_20_Spacing" loext:marker-style-name="T12"><text:span text:style-name="T12">– wyjaśnia znaczenie nabycia umiejętności wskrzeszania ognia przez człowieka</text:span><text:span text:style-name="T12"/></text:p>
            <text:p text:style-name="P1" loext:marker-style-name="T4"><text:span text:style-name="A13"><text:span text:style-name="T12"><text:s/></text:span></text:span><text:span text:style-name="T12"/></text:p>
          </table:table-cell>
          <table:covered-table-cell/>
          <table:table-cell table:style-name="Tabela1.F4" office:value-type="string">
            <text:p text:style-name="P5" loext:marker-style-name="T15"><text:span text:style-name="T15">– porównuje koczowniczy tryb życia z osiadłym</text:span><text:span text:style-name="T15"/></text:p>
            <text:p text:style-name="Pa11" loext:marker-style-name="T12"><text:span text:style-name="A13"><text:span text:style-name="T12">– wyjaśnia, na czym polegała rewolucja neolityczna</text:span></text:span><text:span text:style-name="T12"/></text:p>
            <text:p text:style-name="P1" loext:marker-style-name="T4"><text:span text:style-name="A13"><text:span text:style-name="T12">– przedstawia dawne i współczesne sposoby wytapiania żelaza </text:span></text:span><text:span text:style-name="T12"/></text:p>
          </table:table-cell>
          <table:table-cell table:style-name="Tabela1.G4" office:value-type="string">
            <text:p text:style-name="P5" loext:marker-style-name="T15"><text:span text:style-name="T15">– wskazuje umiejętności, których nabycie umożliwiło ludziom przejście na osiadły tryb życia</text:span><text:span text:style-name="T15"/></text:p>
            <text:p text:style-name="P6" loext:marker-style-name="T15"><text:span text:style-name="T15">– wyjaśnia skutki rewolucji neolitycznej</text:span><text:span text:style-name="T15"/></text:p>
            <text:p text:style-name="P6" loext:marker-style-name="T15"><text:span text:style-name="T15">– wskazuje szlaki, którymi ludność zasiedliła różne kontynenty</text:span><text:span text:style-name="T15"/></text:p>
            <text:p text:style-name="P2" loext:marker-style-name="T4"/>
          </table:table-cell>
          <table:table-cell table:style-name="Tabela1.H4" office:value-type="string">
            <text:p text:style-name="P6" loext:marker-style-name="T15"><text:span text:style-name="T15">– wyjaśnia pojęcie ewolucji</text:span><text:span text:style-name="T15"/></text:p>
            <text:p text:style-name="P6" loext:marker-style-name="T15"><text:span text:style-name="T15">– charakteryzuje kierunki ewolucji człowieka</text:span><text:span text:style-name="T15"/></text:p>
            <text:p text:style-name="P6" loext:marker-style-name="T4"><text:span text:style-name="T15">– porównuje poziom cywilizacyjny ludzi w różnych epokach</text:span><text:span text:style-name="T15"/></text:p>
          </table:table-cell>
        </table:table-row>
        <table:table-row table:style-name="Tabela1.4">
          <table:table-cell table:style-name="Tabela1.A5" office:value-type="string">
            <text:p text:style-name="Default" loext:marker-style-name="T16"><text:span text:style-name="T16">2. Miasta- państwa</text:span><text:span text:style-name="T16"/></text:p>
            <text:p text:style-name="P5" loext:marker-style-name="T17"><text:span text:style-name="T4">Mezopotamii</text:span><text:span text:style-name="T17"/></text:p>
          </table:table-cell>
          <table:table-cell table:style-name="Tabela1.B5" office:value-type="string">
            <text:p text:style-name="P5" loext:marker-style-name="T4"><text:span text:style-name="T7"></text:span><text:span text:style-name="T4"> Mezopotamia jako kolebka cywilizacji</text:span></text:p>
            <text:p text:style-name="P5" loext:marker-style-name="T4"><text:span text:style-name="T7"></text:span><text:span text:style-name="T4"> znaczenie wielkich rzek dla rozwoju najstarszych cywilizacji</text:span></text:p>
            <text:p text:style-name="P5" loext:marker-style-name="T4"><text:span text:style-name="T7"></text:span><text:span text:style-name="T4"> osiągnięcia cywilizacyjne mieszkańców Mezopotamii</text:span></text:p>
            <text:p text:style-name="P5" loext:marker-style-name="T4"><text:span text:style-name="T7"></text:span><text:span text:style-name="T4"> powstanie pierwszych państw</text:span></text:p>
            <text:p text:style-name="P5" loext:marker-style-name="T4"><text:span text:style-name="T7"></text:span><text:span text:style-name="T4"> zajęcia różnych grup społecznych</text:span></text:p>
            <text:p text:style-name="P5" loext:marker-style-name="T4"><text:span text:style-name="T7"></text:span><text:span text:style-name="T4"> Kodeks Hammurabiego</text:span></text:p>
            <text:p text:style-name="P5" loext:marker-style-name="T4"><text:span text:style-name="T7"></text:span><text:span text:style-name="T4"> terminy: </text:span><text:span text:style-name="T18">cywilizacja</text:span><text:span text:style-name="T4">, </text:span><text:span text:style-name="T18">Mezopotamia</text:span><text:span text:style-name="T4">, </text:span><text:span text:style-name="T18">Bliski Wschód</text:span><text:span text:style-name="T4">, </text:span><text:span text:style-name="T18">Babilonia</text:span><text:span text:style-name="T4">, </text:span><text:span text:style-name="T18">Sumerowie</text:span><text:span text:style-name="T4">, </text:span><text:span text:style-name="T18">kanał nawadniający</text:span><text:span text:style-name="T4">, </text:span><text:span text:style-name="T18">kodeks</text:span><text:span text:style-name="T4">, </text:span><text:span text:style-name="T18">pismo klinowe</text:span><text:span text:style-name="T4">, </text:span><text:span text:style-name="T18">zikkurat</text:span><text:span text:style-name="T4">, </text:span><text:span text:style-name="T18">podatki</text:span></text:p>
          </table:table-cell>
          <table:table-cell table:style-name="Tabela1.C5" office:value-type="string">
            <text:p text:style-name="P7" loext:marker-style-name="T11"><text:span text:style-name="A14"><text:span text:style-name="T12">– </text:span></text:span><text:span text:style-name="A13"><text:span text:style-name="T12">przy pomocy nauczyciela posługuje się terminami: </text:span></text:span><text:span text:style-name="A13"><text:span text:style-name="T19">cywilizacja</text:span></text:span><text:span text:style-name="A13"><text:span text:style-name="T12">, </text:span></text:span><text:span text:style-name="A13"><text:span text:style-name="T19">kanał nawadniający</text:span></text:span><text:span text:style-name="A13"><text:span text:style-name="T12">, </text:span></text:span><text:span text:style-name="A13"><text:span text:style-name="T19">kodeks</text:span></text:span></text:p>
            <text:p text:style-name="P7" loext:marker-style-name="T12"><text:span text:style-name="A14"><text:span text:style-name="T12">– </text:span></text:span><text:span text:style-name="A13"><text:span text:style-name="T12">wyjaśnia, jaką funkcję mogą pełnić rzeki w życiu człowieka</text:span></text:span></text:p>
            <text:p text:style-name="P5" loext:marker-style-name="T4"><text:span text:style-name="T4">– wskazuje na mapie: obszar Mezopotamii</text:span><text:span text:style-name="T4"/></text:p>
            <text:p text:style-name="P5" loext:marker-style-name="T18"><text:span text:style-name="T4">– wyjaśnia zasadę </text:span><text:span text:style-name="T18">oko za oko, ząb za ząb</text:span></text:p>
            <text:p text:style-name="P8" loext:marker-style-name="T12"/>
          </table:table-cell>
          <table:table-cell table:style-name="Tabela1.D5" table:number-columns-spanned="2" office:value-type="string">
            <text:p text:style-name="P5" loext:marker-style-name="T4"><text:span text:style-name="T4">– poprawnie posługuje się terminami: </text:span><text:span text:style-name="T18">cywilizacja</text:span><text:span text:style-name="T4">, </text:span><text:span text:style-name="T18">Mezopotamia</text:span><text:span text:style-name="T4">, </text:span><text:span text:style-name="T18">Bliski Wschód</text:span><text:span text:style-name="T4">, </text:span><text:span text:style-name="T18">Babilonia</text:span><text:span text:style-name="T4">, </text:span><text:span text:style-name="T18">Sumerowie</text:span><text:span text:style-name="T4">, </text:span><text:span text:style-name="T18">kanał nawadniający</text:span><text:span text:style-name="T4">, </text:span><text:span text:style-name="T18">kodeks</text:span><text:span text:style-name="T4">, </text:span><text:span text:style-name="T18">pismo klinowe</text:span><text:span text:style-name="T4">, </text:span><text:span text:style-name="T18">zikkurat</text:span><text:span text:style-name="T4">, </text:span><text:span text:style-name="T18">podatki</text:span></text:p>
            <text:p text:style-name="P5" loext:marker-style-name="T4"><text:span text:style-name="T4">– samodzielnie wskazuje na mapie: obszar Mezopotamii, Tygrys, Eufrat, Ur, Babilon</text:span><text:span text:style-name="T4"/></text:p>
            <text:p text:style-name="P5" loext:marker-style-name="T4"><text:span text:style-name="T4">– wymienia najważniejsze osiągnięcia cywilizacyjne ludów starożytnej Mezopotamii</text:span><text:span text:style-name="T4"/></text:p>
            <text:p text:style-name="P9" loext:marker-style-name="T4"/>
          </table:table-cell>
          <table:covered-table-cell/>
          <table:table-cell table:style-name="Tabela1.F5" office:value-type="string">
            <text:p text:style-name="P10" loext:marker-style-name="T4"><text:span text:style-name="T4">– opisuje rolę wielkich rzek w rozwoju rolnictwa, handlu i komunikacji</text:span><text:span text:style-name="T4"/></text:p>
            <text:p text:style-name="P10" loext:marker-style-name="T12"><text:span text:style-name="T4">– charakteryzuje i podaje przykłady państw-miast z terenu Mezopotamii</text:span><text:span text:style-name="T12"/></text:p>
            <text:p text:style-name="P10" loext:marker-style-name="T12"><text:span text:style-name="A13"><text:span text:style-name="T12">– wyjaśnia znaczenie kodyfikacji prawa w życiu społecznym</text:span></text:span><text:span text:style-name="T12"/></text:p>
            <text:p text:style-name="P11" loext:marker-style-name="T4"/>
          </table:table-cell>
          <table:table-cell table:style-name="Tabela1.G5" office:value-type="string">
            <text:p text:style-name="P12" loext:marker-style-name="T6"><text:span text:style-name="T6">– objaśnia różnicę między prawem zwyczajowym a skodyfikowanym</text:span><text:span text:style-name="T6"/></text:p>
            <text:p text:style-name="P12" loext:marker-style-name="T6"><text:span text:style-name="T6">– tłumaczy, w jaki sposób powstawały pierwsze państwa</text:span><text:span text:style-name="T6"/></text:p>
            <text:p text:style-name="P13" loext:marker-style-name="T6"/>
            <text:p text:style-name="P11" loext:marker-style-name="T4"/>
          </table:table-cell>
          <table:table-cell table:style-name="Tabela1.H5" office:value-type="string">
            <text:p text:style-name="P10" loext:marker-style-name="T12"><text:span text:style-name="A13"><text:span text:style-name="T12">– przedstawia kraje leżące obecnie na obszarze dawnej Mezopotamii </text:span></text:span><text:span text:style-name="T12"/></text:p>
            <text:p text:style-name="P10" loext:marker-style-name="T12"><text:span text:style-name="A13"><text:span text:style-name="T12">– wymienia współczesne przedmioty, których powstanie było możliwe dzięki osiągnięciom ludów Mezopotamii</text:span></text:span><text:span text:style-name="T12"/></text:p>
            <text:p text:style-name="P14" loext:marker-style-name="T4"/>
          </table:table-cell>
        </table:table-row>
        <table:table-row table:style-name="Tabela1.6">
          <table:table-cell table:style-name="Tabela1.A6" office:value-type="string">
            <text:p text:style-name="Default" loext:marker-style-name="T16"><text:span text:style-name="T16">3. W Egipcie</text:span><text:span text:style-name="T16"/></text:p>
            <text:p text:style-name="P5" loext:marker-style-name="T17"><text:span text:style-name="T4">faraonów</text:span><text:span text:style-name="T17"/></text:p>
          </table:table-cell>
          <table:table-cell table:style-name="Tabela1.B6" office:value-type="string">
            <text:p text:style-name="P5" loext:marker-style-name="T4"><text:span text:style-name="T7"></text:span><text:span text:style-name="T4"> Egipt jako przykład starożytnej cywilizacji</text:span></text:p>
            <text:p text:style-name="P5" loext:marker-style-name="T4"><text:span text:style-name="T7"></text:span><text:span text:style-name="T4"> Egipt darem Nilu</text:span></text:p>
            <text:p text:style-name="P5" loext:marker-style-name="T4"><text:span text:style-name="T7"></text:span><text:span text:style-name="T4"> osiągnięcia cywilizacji egipskiej</text:span></text:p>
            <text:p text:style-name="P5" loext:marker-style-name="T4"><text:span text:style-name="T7"></text:span><text:span text:style-name="T4"> struktura społeczna</text:span></text:p>
            <text:p text:style-name="P5" loext:marker-style-name="T4"><text:span text:style-name="T7"></text:span><text:span text:style-name="T4"> wierzenia Egipcjan jako przykład religii </text:span><text:soft-page-break/><text:span text:style-name="T4">politeistycznej</text:span></text:p>
            <text:p text:style-name="P5" loext:marker-style-name="T4"><text:span text:style-name="T7"></text:span><text:span text:style-name="T4"> terminy: </text:span><text:span text:style-name="T18">faraon</text:span><text:span text:style-name="T4">, </text:span><text:span text:style-name="T18">politeizm</text:span><text:span text:style-name="T4">, </text:span><text:span text:style-name="T18">piramidy</text:span><text:span text:style-name="T4">, </text:span><text:span text:style-name="T18">hieroglify</text:span><text:span text:style-name="T4">, </text:span><text:span text:style-name="T18">mumifikacja</text:span><text:span text:style-name="T4">, </text:span><text:span text:style-name="T18">sarkofag</text:span></text:p>
          </table:table-cell>
          <table:table-cell table:style-name="Tabela1.C6" office:value-type="string">
            <text:p text:style-name="P7" loext:marker-style-name="T20"><text:span text:style-name="A14"><text:span text:style-name="T12">– </text:span></text:span><text:span text:style-name="A13"><text:span text:style-name="T12">przy pomocy nauczyciela posługuje się terminami</text:span></text:span><text:span text:style-name="A13"><text:span text:style-name="T14">:</text:span></text:span><text:span text:style-name="A13"><text:span text:style-name="T13"> piramida</text:span></text:span><text:span text:style-name="A13"><text:span text:style-name="T14">, </text:span></text:span><text:span text:style-name="A13"><text:span text:style-name="T13">faraon</text:span></text:span></text:p>
            <text:p text:style-name="P7" loext:marker-style-name="T12"><text:span text:style-name="A14"><text:span text:style-name="T12">– </text:span></text:span><text:span text:style-name="A13"><text:span text:style-name="T12">wskazuje na mapie: Egipt oraz Nil</text:span></text:span></text:p>
            <text:p text:style-name="P7" loext:marker-style-name="T12"><text:span text:style-name="A14"><text:span text:style-name="T12">– </text:span></text:span><text:span text:style-name="A13"><text:span text:style-name="T12">opisuje wygląd piramid</text:span></text:span></text:p>
            <text:p text:style-name="P5" loext:marker-style-name="T4"><text:soft-page-break/><text:span text:style-name="T4">– porównuje wygląd hieroglifów i pisma współczesnego</text:span><text:span text:style-name="T4"/></text:p>
          </table:table-cell>
          <table:table-cell table:style-name="Tabela1.D6" table:number-columns-spanned="2" office:value-type="string">
            <text:p text:style-name="P7" loext:marker-style-name="T12"><text:span text:style-name="T12">– </text:span><text:span text:style-name="A13"><text:span text:style-name="T12">poprawnie posługuje się terminami: </text:span></text:span><text:span text:style-name="T13">faraon</text:span><text:span text:style-name="T14">, </text:span><text:span text:style-name="T13">politeizm</text:span><text:span text:style-name="T14">,</text:span><text:span text:style-name="T13"> piramidy</text:span><text:span text:style-name="T14">, </text:span><text:span text:style-name="T13">hieroglify</text:span><text:span text:style-name="T14">,</text:span><text:span text:style-name="T13"> mumifikacja</text:span><text:span text:style-name="T14">,</text:span><text:span text:style-name="T13"> sarkofag</text:span></text:p>
            <text:p text:style-name="P5" loext:marker-style-name="T4"><text:span text:style-name="T4">– wymienia najważniejsze osiągnięcia cywilizacji egipskiej</text:span><text:span text:style-name="T4"/></text:p>
            <text:p text:style-name="P5" loext:marker-style-name="T4"><text:soft-page-break/><text:span text:style-name="T4">– opisuje zakres władzy faraona</text:span><text:span text:style-name="T4"/></text:p>
          </table:table-cell>
          <table:covered-table-cell/>
          <table:table-cell table:style-name="Tabela1.F6" office:value-type="string">
            <text:p text:style-name="P7" loext:marker-style-name="T12"><text:span text:style-name="T12">– wyjaśnia rolę Nilu w rozwoju cywilizacji egipskiej</text:span><text:span text:style-name="T12"/></text:p>
            <text:p text:style-name="P5" loext:marker-style-name="T4"><text:span text:style-name="T4">– przedstawia strukturę społeczną Egiptu</text:span><text:span text:style-name="T4"/></text:p>
            <text:p text:style-name="P5" loext:marker-style-name="T4"><text:span text:style-name="T4">– podaje przykłady bogów i </text:span><text:soft-page-break/><text:span text:style-name="T4">charakteryzuje wierzenia Egipcjan</text:span><text:span text:style-name="T4"/></text:p>
            <text:p text:style-name="P9" loext:marker-style-name="T4"/>
          </table:table-cell>
          <table:table-cell table:style-name="Tabela1.G6" office:value-type="string">
            <text:p text:style-name="P5" loext:marker-style-name="T4"><text:span text:style-name="T4">– wyjaśnia powiązania między wierzeniami Egipcjan a ich osiągnięciami w dziedzinie budownictwa i medycyny</text:span><text:span text:style-name="T4"/></text:p>
            <text:p text:style-name="P15" loext:marker-style-name="T6"><text:span text:style-name="T6">– opisuje, w jaki </text:span><text:soft-page-break/><text:span text:style-name="T6">sposób wznoszono piramidy</text:span><text:span text:style-name="T6"/></text:p>
            <text:p text:style-name="P9" loext:marker-style-name="T4"/>
          </table:table-cell>
          <table:table-cell table:style-name="Tabela1.H6" office:value-type="string">
            <text:p text:style-name="P16" loext:marker-style-name="T4"><text:span text:style-name="T4">– </text:span><text:span text:style-name="T6">opisuje etapy pochówku faraonów</text:span></text:p>
            <text:p text:style-name="P16" loext:marker-style-name="T4"><text:span text:style-name="T4">– </text:span><text:span text:style-name="T6">charakteryzuje najbardziej znane przykłady sztuki egipskiej (Sfinks, Dolina Królów, grobowiec </text:span><text:soft-page-break/><text:span text:style-name="T6">Tutenchamona, popiersie Neferetiti), piramidy w Gizie, świątynia Abu Simbel</text:span></text:p>
          </table:table-cell>
        </table:table-row>
        <table:table-row table:style-name="Tabela1.7">
          <table:table-cell table:style-name="Tabela1.A7" office:value-type="string">
            <text:p text:style-name="P5" loext:marker-style-name="T6"><text:span text:style-name="T4">4. W starożytnym Izraelu</text:span><text:span text:style-name="T6"/></text:p>
          </table:table-cell>
          <table:table-cell table:style-name="Tabela1.B7" office:value-type="string">
            <text:p text:style-name="P5" loext:marker-style-name="T4"><text:span text:style-name="T7"></text:span><text:span text:style-name="T4"> judaizm jako przykład religii monoteistycznej</text:span></text:p>
            <text:p text:style-name="P5" loext:marker-style-name="T4"><text:span text:style-name="T7"></text:span><text:span text:style-name="T4"> </text:span><text:span text:style-name="T21">biblijne dzieje Izraelitów</text:span></text:p>
            <text:p text:style-name="P5" loext:marker-style-name="T4"><text:span text:style-name="T7"></text:span><text:span text:style-name="T4"> Dekalog i Tora</text:span></text:p>
            <text:p text:style-name="P5" loext:marker-style-name="T4"><text:span text:style-name="T7"></text:span><text:span text:style-name="T4"> postaci biblijne: Abraham, Mojżesz, Dawid, Salomon</text:span></text:p>
            <text:p text:style-name="P5" loext:marker-style-name="T4"><text:span text:style-name="T7"></text:span><text:span text:style-name="T4"> terminy: </text:span><text:span text:style-name="T18">judaizm</text:span><text:span text:style-name="T4">, </text:span><text:span text:style-name="T18">Tora</text:span><text:span text:style-name="T4">, </text:span><text:span text:style-name="T18">Jahwe</text:span><text:span text:style-name="T4">, </text:span><text:span text:style-name="T18">Dekalog</text:span><text:span text:style-name="T4">, </text:span><text:span text:style-name="T18">Mesjasz</text:span><text:span text:style-name="T4">, </text:span><text:span text:style-name="T18">synagoga</text:span><text:span text:style-name="T4">, </text:span><text:span text:style-name="T18">Mesjasz</text:span><text:span text:style-name="T4">, </text:span><text:span text:style-name="T18">Ziemia Obiecana</text:span><text:span text:style-name="T4">, </text:span><text:span text:style-name="T18">Arka Przymierza</text:span><text:span text:style-name="T4">, </text:span><text:span text:style-name="T18">monoteizm</text:span><text:span text:style-name="T4">, </text:span><text:span text:style-name="T22">plemię</text:span><text:span text:style-name="T21">, </text:span><text:span text:style-name="T22">Palestyna</text:span><text:span text:style-name="T21">, </text:span><text:span text:style-name="T18">prorok</text:span><text:span text:style-name="T4">, </text:span><text:span text:style-name="T18">Świątynia Jerozolimska</text:span></text:p>
          </table:table-cell>
          <table:table-cell table:style-name="Tabela1.C7" office:value-type="string">
            <text:p text:style-name="P7" loext:marker-style-name="T12"><text:span text:style-name="A14"><text:span text:style-name="T12">– </text:span></text:span><text:span text:style-name="A13"><text:span text:style-name="T12">przy pomocy nauczyciela posługuje się terminami: </text:span></text:span><text:span text:style-name="A13"><text:span text:style-name="T19">Tora</text:span></text:span><text:span text:style-name="A13"><text:span text:style-name="T12">, </text:span></text:span><text:span text:style-name="A13"><text:span text:style-name="T19">Żydzi</text:span></text:span><text:span text:style-name="A13"><text:span text:style-name="T12">, </text:span></text:span><text:span text:style-name="A13"><text:span text:style-name="T19">Dekalog</text:span></text:span></text:p>
            <text:p text:style-name="P5" loext:marker-style-name="T4"><text:span text:style-name="T21">– wyjaśnia, o czym opowiada Biblia</text:span><text:span text:style-name="T21"/></text:p>
            <text:p text:style-name="P5" loext:marker-style-name="T4"><text:span text:style-name="T4">– wymienia najważniejsze postaci biblijne związane z dziejami Żydów</text:span><text:span text:style-name="T4"/></text:p>
            <text:p text:style-name="P9" loext:marker-style-name="T4"/>
          </table:table-cell>
          <table:table-cell table:style-name="Tabela1.D7" table:number-columns-spanned="2" office:value-type="string">
            <text:p text:style-name="P5" loext:marker-style-name="T4"><text:span text:style-name="A14"><text:span text:style-name="T12">– </text:span></text:span><text:span text:style-name="A13"><text:span text:style-name="T12">poprawnie posługuje się terminami: </text:span></text:span><text:span text:style-name="T23">judaizm</text:span><text:span text:style-name="T24">,</text:span><text:span text:style-name="T23"> Tora</text:span><text:span text:style-name="T24">,</text:span><text:span text:style-name="T23"> Jahwe</text:span><text:span text:style-name="T24">, </text:span><text:span text:style-name="T23">Dekalog</text:span><text:span text:style-name="T24">,</text:span><text:span text:style-name="T23"> Mesjasz</text:span><text:span text:style-name="T24">, </text:span><text:span text:style-name="T23">synagoga</text:span><text:span text:style-name="T24">,</text:span><text:span text:style-name="T23"> Mesjasz</text:span><text:span text:style-name="T24">,</text:span><text:span text:style-name="T23"> Ziemia Obiecana</text:span><text:span text:style-name="T24">,</text:span><text:span text:style-name="T23"> Arka Przymierza</text:span><text:span text:style-name="T24">,</text:span><text:span text:style-name="T23"> monoteizm</text:span><text:span text:style-name="T24">,</text:span><text:span text:style-name="T23"> </text:span><text:span text:style-name="T25">plemię</text:span><text:span text:style-name="T26">,</text:span><text:span text:style-name="T25"> Palestyna</text:span><text:span text:style-name="T24">,</text:span><text:span text:style-name="T23"> prorok, Świątynia Jerozolimska</text:span></text:p>
            <text:p text:style-name="P5" loext:marker-style-name="T4"><text:span text:style-name="T21">– wskazuje na mapie: Palestynę, Jerozolimę</text:span><text:span text:style-name="T21"/></text:p>
            <text:p text:style-name="No_20_Spacing" loext:marker-style-name="T27"><text:span text:style-name="T13">–</text:span><text:span text:style-name="T27"> wyjaśnia różnicę pomiędzy politeizmem a monoteizmem</text:span></text:p>
            <text:p text:style-name="P9" loext:marker-style-name="T4"/>
            <text:p text:style-name="P9" loext:marker-style-name="T4"/>
          </table:table-cell>
          <table:covered-table-cell/>
          <table:table-cell table:style-name="Tabela1.F7" office:value-type="string">
            <text:p text:style-name="No_20_Spacing" loext:marker-style-name="T27"><text:span text:style-name="T28">– opisuje główne etapy historii Izraelitów</text:span><text:span text:style-name="T12"> </text:span></text:p>
            <text:p text:style-name="No_20_Spacing" loext:marker-style-name="T27"><text:span text:style-name="T27">– charakteryzuje judaizm</text:span><text:span text:style-name="T27"/></text:p>
            <text:p text:style-name="No_20_Spacing" loext:marker-style-name="T27"><text:span text:style-name="T27">– porównuje wierzenia Egiptu oraz Izraela</text:span><text:span text:style-name="T27"/></text:p>
            <text:p text:style-name="P9" loext:marker-style-name="T4"/>
            <text:p text:style-name="P9" loext:marker-style-name="T4"/>
          </table:table-cell>
          <table:table-cell table:style-name="Tabela1.G7" office:value-type="string">
            <text:p text:style-name="P17" loext:marker-style-name="T6"><text:span text:style-name="T29">– charakteryzuje dokonania najważniejszych przywódców religijnych i politycznych Izraela (Abraham, Mojżesz, Dawid, Salomon)</text:span><text:span text:style-name="T29"/></text:p>
            <text:p text:style-name="P18" loext:marker-style-name="T6"><text:span text:style-name="T6">– wskazuje na podobieństwa i różnice pomiędzy judaizmem a chrześcijaństwem</text:span><text:span text:style-name="T6"/></text:p>
            <text:p text:style-name="P19" loext:marker-style-name="T4"/>
          </table:table-cell>
          <table:table-cell table:style-name="Tabela1.H7" office:value-type="string">
            <text:p text:style-name="P18" loext:marker-style-name="T4"><text:span text:style-name="T4">– wyjaśnia terminy: </text:span><text:span text:style-name="T18">synagoga</text:span><text:span text:style-name="T4">, </text:span><text:span text:style-name="T18">rabin</text:span></text:p>
            <text:p text:style-name="P18" loext:marker-style-name="T4"><text:span text:style-name="T4">– podaje przykład synagogi we współczesnej Polsce</text:span><text:span text:style-name="T4"/></text:p>
          </table:table-cell>
        </table:table-row>
        <table:table-row table:style-name="Tabela1.8">
          <table:table-cell table:style-name="Tabela1.A8" office:value-type="string">
            <text:p text:style-name="P5" loext:marker-style-name="T29"><text:span text:style-name="T21">5. Cywilizacje Indii i Chin</text:span><text:span text:style-name="T29"/></text:p>
          </table:table-cell>
          <table:table-cell table:style-name="Tabela1.B8" office:value-type="string">
            <text:p text:style-name="P5" loext:marker-style-name="T21"><text:span text:style-name="T30"></text:span><text:span text:style-name="T21"> osiągnięcia cywilizacyjne Dalekiego Wschodu </text:span></text:p>
            <text:p text:style-name="P5" loext:marker-style-name="T21"><text:span text:style-name="T30"></text:span><text:span text:style-name="T21"> system kastowy w Indiach</text:span></text:p>
            <text:p text:style-name="P5" loext:marker-style-name="T21"><text:span text:style-name="T30"></text:span><text:span text:style-name="T21"> cywilizacja Doliny Indusu</text:span></text:p>
            <text:p text:style-name="P18" loext:marker-style-name="T21"><text:span text:style-name="T30"></text:span><text:span text:style-name="T21"> terminy: </text:span><text:span text:style-name="T22">Daleki Wschód</text:span><text:span text:style-name="T21">, </text:span><text:span text:style-name="T22">Ariowie</text:span><text:span text:style-name="T21">, </text:span><text:soft-page-break/><text:span text:style-name="T22">kasta</text:span><text:span text:style-name="T21">, </text:span><text:span text:style-name="T22">hinduizm</text:span><text:span text:style-name="T21">, </text:span><text:span text:style-name="T22">Wielki Mur Chiński</text:span><text:span text:style-name="T21">, </text:span><text:span text:style-name="T22">Jedwabny Szlak</text:span><text:span text:style-name="T21"> </text:span></text:p>
          </table:table-cell>
          <table:table-cell table:style-name="Tabela1.C8" office:value-type="string">
            <text:p text:style-name="P5" loext:marker-style-name="T31"><text:span text:style-name="A14"><text:span text:style-name="T28">– </text:span></text:span><text:span text:style-name="A13"><text:span text:style-name="T28">przy pomocy nauczyciela posługuje się terminami: </text:span></text:span><text:span text:style-name="A13"><text:span text:style-name="T31">Daleki Wschód</text:span></text:span><text:span text:style-name="A13"><text:span text:style-name="T28">, </text:span></text:span><text:span text:style-name="A13"><text:span text:style-name="T31">Wielki Mur Chiński</text:span></text:span></text:p>
            <text:p text:style-name="P5" loext:marker-style-name="T21"><text:span text:style-name="A13"><text:span text:style-name="T28">– </text:span></text:span><text:span text:style-name="T21">wskazuje na mapie: Indie, Chiny</text:span></text:p>
            <text:p text:style-name="P5" loext:marker-style-name="T21"><text:span text:style-name="T21">– przy pomocy nauczyciele wyjaśnia, </text:span><text:soft-page-break/><text:span text:style-name="T21">dlaczego jedwab i porcelana były towarami poszukiwanymi na Zachodzie</text:span><text:span text:style-name="T21"/></text:p>
          </table:table-cell>
          <table:table-cell table:style-name="Tabela1.D8" table:number-columns-spanned="2" office:value-type="string">
            <text:p text:style-name="P5" loext:marker-style-name="T21"><text:span text:style-name="T21">– </text:span><text:span text:style-name="A13"><text:span text:style-name="T28">poprawnie posługuje się terminami: </text:span></text:span><text:span text:style-name="T22">Daleki Wschód</text:span><text:span text:style-name="T21">, </text:span><text:span text:style-name="T22">Ariowie</text:span><text:span text:style-name="T21">, </text:span><text:span text:style-name="T22">kasta</text:span><text:span text:style-name="T21">, </text:span><text:span text:style-name="T22">hinduizm</text:span><text:span text:style-name="T21">, </text:span><text:span text:style-name="T22">Wielki Mur Chiński</text:span><text:span text:style-name="T21">, </text:span><text:span text:style-name="T22">Jedwabny Szlak</text:span></text:p>
            <text:p text:style-name="No_20_Spacing" loext:marker-style-name="T28"><text:span text:style-name="T28">– wymienia osiągnięcia cywilizacji doliny Indusu</text:span><text:span text:style-name="T28"/></text:p>
            <text:p text:style-name="No_20_Spacing" loext:marker-style-name="T28"><text:span text:style-name="T28">– wymienia osiągnięcia cywilizacji chińskiej</text:span><text:span text:style-name="T28"/></text:p>
            <text:p text:style-name="No_20_Spacing" loext:marker-style-name="T28"><text:soft-page-break/><text:span text:style-name="T28">– wyjaśnia, kiedy narodziło się cesarstwo chińskie</text:span><text:span text:style-name="T28"/></text:p>
          </table:table-cell>
          <table:covered-table-cell/>
          <table:table-cell table:style-name="Tabela1.F8" office:value-type="string">
            <text:p text:style-name="P5" loext:marker-style-name="T29"><text:span text:style-name="T21">– </text:span><text:span text:style-name="T29">opisuje system kastowy w Indiach</text:span></text:p>
            <text:p text:style-name="P15" loext:marker-style-name="T29"><text:span text:style-name="T29">– charakteryzuje wierzenia hinduistyczne</text:span><text:span text:style-name="T29"/></text:p>
            <text:p text:style-name="P20" loext:marker-style-name="T21"/>
          </table:table-cell>
          <table:table-cell table:style-name="Tabela1.G8" office:value-type="string">
            <text:p text:style-name="P15" loext:marker-style-name="T29"><text:span text:style-name="T29">– charakteryzuje rolę Jedwabnego Szlaku w kontaktach między Wschodem a Zachodem</text:span><text:span text:style-name="T29"/></text:p>
            <text:p text:style-name="P15" loext:marker-style-name="T29"><text:span text:style-name="T29">– przedstawia terakotową armię</text:span><text:span text:style-name="T29"/></text:p>
            <text:p text:style-name="P15" loext:marker-style-name="T21"><text:span text:style-name="T21">jako zabytek kultury chińskiej</text:span><text:span text:style-name="T21"/></text:p>
            <text:p text:style-name="P15" loext:marker-style-name="T21"><text:soft-page-break/><text:span text:style-name="T21">– wymienia i wskazuje na mapie: rzeki: Indus, Huang He, Jangcy</text:span><text:span text:style-name="T21"/></text:p>
          </table:table-cell>
          <table:table-cell table:style-name="Tabela1.H8" office:value-type="string">
            <text:p text:style-name="P15" loext:marker-style-name="T29"><text:span text:style-name="T29">– charakteryzuje buddyzm </text:span><text:span text:style-name="T29"/></text:p>
            <text:p text:style-name="P15" loext:marker-style-name="T29"><text:span text:style-name="T29">– opowiada o filozofii Konfucjusza</text:span><text:span text:style-name="T29"/></text:p>
            <text:p text:style-name="P21" loext:marker-style-name="T21"/>
          </table:table-cell>
        </table:table-row>
        <table:table-row table:style-name="Tabela1.9">
          <table:table-cell table:style-name="Tabela1.A9" office:value-type="string">
            <text:p text:style-name="Default" loext:marker-style-name="T12"><text:span text:style-name="T16">6. Od hieroglifów</text:span><text:span text:style-name="T12"> do alfabetu</text:span></text:p>
          </table:table-cell>
          <table:table-cell table:style-name="Tabela1.B9" office:value-type="string">
            <text:p text:style-name="P5" loext:marker-style-name="T4"><text:span text:style-name="T7"></text:span><text:span text:style-name="T4"> powstanie pisma i jego znaczenie dla rozwoju cywilizacji</text:span></text:p>
            <text:p text:style-name="P5" loext:marker-style-name="T4"><text:span text:style-name="T7"></text:span><text:span text:style-name="T4"> pismo a prehistoria i historia</text:span></text:p>
            <text:p text:style-name="P5" loext:marker-style-name="T4"><text:span text:style-name="T7"></text:span><text:span text:style-name="T4"> terminy: </text:span><text:span text:style-name="T18">papirus</text:span><text:span text:style-name="T4">, </text:span><text:span text:style-name="T18">tabliczki gliniane</text:span><text:span text:style-name="T4">, </text:span><text:span text:style-name="T18">pismo obrazkowe</text:span><text:span text:style-name="T4">, </text:span><text:span text:style-name="T18">pismo klinowe</text:span><text:span text:style-name="T4">, </text:span><text:span text:style-name="T18">Fenicjanie</text:span><text:span text:style-name="T4">, </text:span><text:span text:style-name="T18">pismo alfabetyczne</text:span><text:span text:style-name="T4">, </text:span><text:span text:style-name="T18">alfabet łaciński</text:span></text:p>
          </table:table-cell>
          <table:table-cell table:style-name="Tabela1.C9" office:value-type="string">
            <text:p text:style-name="P7" loext:marker-style-name="T13"><text:span text:style-name="A14"><text:span text:style-name="T12">– </text:span></text:span><text:span text:style-name="A13"><text:span text:style-name="T12">przy pomocy nauczyciela posługuje się terminami: </text:span></text:span><text:span text:style-name="A13"><text:span text:style-name="T13">pismo obrazkowe</text:span></text:span><text:span text:style-name="A13"><text:span text:style-name="T14">,</text:span></text:span><text:span text:style-name="A13"><text:span text:style-name="T13"> hieroglify</text:span></text:span><text:span text:style-name="A13"><text:span text:style-name="T14">,</text:span></text:span><text:span text:style-name="A13"><text:span text:style-name="T12"> </text:span></text:span><text:span text:style-name="A13"><text:span text:style-name="T13">alfabet</text:span></text:span><text:span text:style-name="A13"><text:span text:style-name="T12">, </text:span></text:span><text:span text:style-name="A13"><text:span text:style-name="T13">pismo alfabetyczne</text:span></text:span></text:p>
            <text:p text:style-name="P5" loext:marker-style-name="T4"><text:span text:style-name="T4">– wyjaśnia, do czego służy pismo </text:span><text:span text:style-name="T4"/></text:p>
            <text:p text:style-name="P5" loext:marker-style-name="T4"><text:span text:style-name="T4">– charakteryzuje polskie pismo jako przykład pisma alfabetycznego</text:span><text:span text:style-name="T4"/></text:p>
            <text:p text:style-name="P9" loext:marker-style-name="T4"/>
          </table:table-cell>
          <table:table-cell table:style-name="Tabela1.D9" table:number-columns-spanned="2" office:value-type="string">
            <text:p text:style-name="P5" loext:marker-style-name="T23"><text:span text:style-name="A14"><text:span text:style-name="T12">– </text:span></text:span><text:span text:style-name="A13"><text:span text:style-name="T12">poprawnie posługuje się terminami: </text:span></text:span><text:span text:style-name="T23">papirus</text:span><text:span text:style-name="T24">, </text:span><text:span text:style-name="T23">tabliczki gliniane</text:span><text:span text:style-name="T24">,</text:span><text:span text:style-name="T23"> pismo obrazkowe</text:span><text:span text:style-name="T24">, </text:span><text:span text:style-name="T23">pismo klinowe</text:span><text:span text:style-name="T24">,</text:span><text:span text:style-name="T23"> Fenicjanie</text:span><text:span text:style-name="T24">,</text:span><text:span text:style-name="T23"> pismo alfabetyczne</text:span><text:span text:style-name="T18">,</text:span><text:span text:style-name="T4"> </text:span><text:span text:style-name="T23">alfabet łaciński</text:span></text:p>
            <text:p text:style-name="P5" loext:marker-style-name="T4"><text:span text:style-name="T4">– </text:span><text:span text:style-name="T6">wyjaśnia, w jaki sposób umiejętność pisania wpłynęła na dalsze osiągnięcia człowieka</text:span><text:span text:style-name="T4"> </text:span></text:p>
            <text:p text:style-name="P5" loext:marker-style-name="T6"><text:span text:style-name="T4">– porównuje pismo obrazkowe i alfabetyczne</text:span><text:span text:style-name="T6"/></text:p>
            <text:p text:style-name="P15" loext:marker-style-name="T6"><text:span text:style-name="T6">– wyjaśnia związek między wynalezieniem pisma a historią i prehistorią</text:span><text:span text:style-name="T6"/></text:p>
            <text:p text:style-name="P15" loext:marker-style-name="T6"><text:span text:style-name="T6">– omawia przyczyny wynalezienia pisma</text:span><text:span text:style-name="T6"/></text:p>
          </table:table-cell>
          <table:covered-table-cell/>
          <table:table-cell table:style-name="Tabela1.F9" office:value-type="string">
            <text:p text:style-name="P15" loext:marker-style-name="T6"><text:span text:style-name="T6">– wskazuje różne przykłady sposobów porozumiewania się między ludźmi i przekazywania doświadczeń</text:span><text:span text:style-name="T6"/></text:p>
            <text:p text:style-name="P15" loext:marker-style-name="T6"><text:span text:style-name="T6">– przyporządkowuje różne rodzaje pisma do cywilizacji, które je stworzyły</text:span><text:span text:style-name="T6"/></text:p>
            <text:p text:style-name="P15" loext:marker-style-name="T6"><text:span text:style-name="T6">– wymienia przykłady materiałów pisarskich stosowanych w przeszłości </text:span><text:span text:style-name="T6"/></text:p>
            <text:p text:style-name="P9" loext:marker-style-name="T4"/>
          </table:table-cell>
          <table:table-cell table:style-name="Tabela1.G9" office:value-type="string">
            <text:p text:style-name="P15" loext:marker-style-name="T6"><text:span text:style-name="T6">– wyjaśnia, w jaki sposób pismo obrazkowe przekształciło się w klinowe</text:span><text:span text:style-name="T6"/></text:p>
            <text:p text:style-name="P15" loext:marker-style-name="T6"><text:span text:style-name="T6">– przedstawia genezę współczesnego pisma polskiego</text:span><text:span text:style-name="T6"/></text:p>
            <text:p text:style-name="P15" loext:marker-style-name="T4"><text:span text:style-name="T4">– wyjaśnia, jakie były trudności z odczytywaniem pisma obrazkowego</text:span><text:span text:style-name="T4"/></text:p>
          </table:table-cell>
          <table:table-cell table:style-name="Tabela1.H9" office:value-type="string">
            <text:p text:style-name="P15" loext:marker-style-name="T6"><text:span text:style-name="T6">– podaje przykłady narodów, które posługują się pismem sięgającym tradycją do pisma greckiego oraz do łaciny</text:span><text:span text:style-name="T6"/></text:p>
            <text:p text:style-name="P15" loext:marker-style-name="T6"><text:span text:style-name="T6">– opowiada o przykładach alternatywnych języków umownych (alfabet Morse’a, język migowy)</text:span><text:span text:style-name="T6"/></text:p>
            <text:p text:style-name="P22" loext:marker-style-name="T4"/>
          </table:table-cell>
        </table:table-row>
        <table:table-row table:style-name="Tabela1.10">
          <table:table-cell table:style-name="Tabela1.A10" office:value-type="string">
            <text:p text:style-name="Default" loext:marker-style-name="T16"><text:span text:style-name="T12">* Tajemnice sprzed wieków – Jak odczytano pismo Egipcjan?</text:span><text:span text:style-name="T16"/></text:p>
          </table:table-cell>
          <table:table-cell table:style-name="Tabela1.B10" office:value-type="string">
            <text:p text:style-name="P5" loext:marker-style-name="T4"><text:span text:style-name="T7"></text:span><text:span text:style-name="T4"> wyprawa Napoleona do Egiptu</text:span></text:p>
            <text:p text:style-name="P5" loext:marker-style-name="T4"><text:span text:style-name="T7"></text:span><text:span text:style-name="T4"> hieroglify – litery czy słowa? </text:span></text:p>
            <text:p text:style-name="P5" loext:marker-style-name="T4"><text:span text:style-name="T7"></text:span><text:span text:style-name="T4"> postaci: Jean F. Champollion</text:span></text:p>
            <text:p text:style-name="P5" loext:marker-style-name="T4"><text:span text:style-name="T7"></text:span><text:span text:style-name="T4"> terminy: </text:span><text:span text:style-name="T18">Kamień z Rosetty</text:span></text:p>
          </table:table-cell>
          <table:table-cell table:style-name="Tabela1.C10" office:value-type="string">
            <text:p text:style-name="P7" loext:marker-style-name="T12"><text:span text:style-name="A14"><text:span text:style-name="T12">– przy pomocy nauczyciela wyjaśnia, dlaczego po wielu stuleciach ludzie nie potrafili odczytać hieroglifów</text:span></text:span><text:span text:style-name="T12"/></text:p>
          </table:table-cell>
          <table:table-cell table:style-name="Tabela1.D10" table:number-columns-spanned="2" office:value-type="string">
            <text:p text:style-name="P7" loext:marker-style-name="T12"><text:span text:style-name="A14"><text:span text:style-name="T12">– wyjaśnia, na czym polegały trudności w odczytaniu hieroglifów </text:span></text:span><text:span text:style-name="T12"/></text:p>
          </table:table-cell>
          <table:covered-table-cell/>
          <table:table-cell table:style-name="Tabela1.F10" office:value-type="string">
            <text:p text:style-name="P7" loext:marker-style-name="T12"><text:span text:style-name="A14"><text:span text:style-name="T12">– charakteryzuje i przedstawia znaczenie Kamienia z Rosetty</text:span></text:span><text:span text:style-name="T12"/></text:p>
            <text:p text:style-name="Pa11" loext:marker-style-name="T12"><text:span text:style-name="T12">– wyjaśnia, jak udało się odczytać hieroglify</text:span><text:span text:style-name="A14"><text:span text:style-name="T12"> </text:span></text:span></text:p>
          </table:table-cell>
          <table:table-cell table:style-name="Tabela1.G10" office:value-type="string">
            <text:p text:style-name="P5" loext:marker-style-name="T12"><text:span text:style-name="A14"><text:span text:style-name="T12">– przedstawia postać oraz dokonania Jeana F. Champolliona</text:span></text:span><text:span text:style-name="T12"/></text:p>
          </table:table-cell>
          <table:table-cell table:style-name="Tabela1.H10" office:value-type="string">
            <text:p text:style-name="Pa11" loext:marker-style-name="T12"><text:span text:style-name="A14"><text:span text:style-name="T12">– wyjaśnia, jaki był wpływ wyprawy Napoleona do Egiptu oraz odczytania hieroglifów na pojawienie się egiptologii</text:span></text:span><text:span text:style-name="T12"/></text:p>
          </table:table-cell>
        </table:table-row>
        <table:table-row table:style-name="Tabela1.2">
          <table:table-cell table:style-name="Tabela1.A11" table:number-columns-spanned="8" office:value-type="string">
            <text:p text:style-name="P23" loext:marker-style-name="T4"><text:span text:style-name="T5">Rozdział 2. Starożytna Grecja</text:span><text:soft-page-break/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2">
          <table:table-cell table:style-name="Tabela1.A12" office:value-type="string">
            <text:p text:style-name="P5" loext:marker-style-name="T6"><text:span text:style-name="T4">1. Demokratyczne Ateny</text:span><text:span text:style-name="T6"/></text:p>
          </table:table-cell>
          <table:table-cell table:style-name="Tabela1.B12" office:value-type="string">
            <text:p text:style-name="P5" loext:marker-style-name="T4"><text:span text:style-name="T7"></text:span><text:span text:style-name="T4"> warunki naturalne Grecji </text:span></text:p>
            <text:p text:style-name="P5" loext:marker-style-name="T4"><text:span text:style-name="T7"></text:span><text:span text:style-name="T4"> życie w greckiej polis</text:span></text:p>
            <text:p text:style-name="P5" loext:marker-style-name="T4"><text:span text:style-name="T7"></text:span><text:span text:style-name="T4"> cechy charakterystyczne demokracji ateńskiej</text:span></text:p>
            <text:p text:style-name="P5" loext:marker-style-name="T4"><text:span text:style-name="T7"></text:span><text:span text:style-name="T4"> Perykles – najwybitniejszy przywódca demokratycznych Aten</text:span></text:p>
            <text:p text:style-name="P5" loext:marker-style-name="T23"><text:span text:style-name="T7"></text:span><text:span text:style-name="T4"> terminy: </text:span><text:span text:style-name="T23">Hellada</text:span><text:span text:style-name="T24">,</text:span><text:span text:style-name="T23"> Hellenowie</text:span><text:span text:style-name="T24">,</text:span><text:span text:style-name="T23"> polis</text:span><text:span text:style-name="T24">,</text:span><text:span text:style-name="T23"> demokracja</text:span><text:span text:style-name="T24">, </text:span><text:span text:style-name="T23">zgromadzenie ludowe</text:span><text:span text:style-name="T24">,</text:span><text:span text:style-name="T23"> akropol</text:span><text:span text:style-name="T24">,</text:span><text:span text:style-name="T23"> agora</text:span></text:p>
            <text:p text:style-name="P5" loext:marker-style-name="T6"><text:span text:style-name="T7"></text:span><text:span text:style-name="T4"> postaci historyczne: Perykles</text:span></text:p>
          </table:table-cell>
          <table:table-cell table:style-name="Tabela1.C12" office:value-type="string">
            <text:p text:style-name="P7" loext:marker-style-name="T12"><text:span text:style-name="A14"><text:span text:style-name="T12">– </text:span></text:span><text:span text:style-name="A13"><text:span text:style-name="T12">przy pomocy nauczyciela posługuje się terminami: </text:span></text:span><text:span text:style-name="T13">demokracja</text:span><text:span text:style-name="T14">,</text:span><text:span text:style-name="T13"> zgromadzenie ludowe</text:span></text:p>
            <text:p text:style-name="P5" loext:marker-style-name="T4"><text:span text:style-name="T4">– przy pomocy nauczyciela opisuje wygląd greckiego polis i życie w nim na przykładzie Aten </text:span><text:span text:style-name="T4"/></text:p>
          </table:table-cell>
          <table:table-cell table:style-name="Tabela1.D12" office:value-type="string">
            <text:p text:style-name="P7" loext:marker-style-name="T13"><text:span text:style-name="A14"><text:span text:style-name="T12">– poprawnie </text:span></text:span><text:span text:style-name="A13"><text:span text:style-name="T12">posługuje się terminami: </text:span></text:span><text:span text:style-name="T13">Hellada</text:span><text:span text:style-name="T14">,</text:span><text:span text:style-name="T13"> Hellenowie</text:span><text:span text:style-name="T14">,</text:span><text:span text:style-name="T13"> polis</text:span><text:span text:style-name="T14">, </text:span><text:span text:style-name="T13">demokracja</text:span><text:span text:style-name="T14">,</text:span><text:span text:style-name="T13"> zgromadzenie ludowe</text:span><text:span text:style-name="T14">,</text:span><text:span text:style-name="T13"> akropol</text:span><text:span text:style-name="T14">,</text:span><text:span text:style-name="T13"> agora</text:span></text:p>
            <text:p text:style-name="P5" loext:marker-style-name="T4"><text:span text:style-name="T4">– wskazuje na mapie: Grecję, Ateny</text:span><text:span text:style-name="T4"/></text:p>
            <text:p text:style-name="P5" loext:marker-style-name="T4"><text:span text:style-name="T4">– </text:span><text:span text:style-name="T6">wyjaśnia znaczenie terminu </text:span><text:span text:style-name="T32">demokracja </text:span><text:span text:style-name="T6">i charakteryzuje demokrację ateńską</text:span></text:p>
            <text:p text:style-name="P9" loext:marker-style-name="T4"/>
          </table:table-cell>
          <table:table-cell table:style-name="Tabela1.E12" table:number-columns-spanned="2" office:value-type="string">
            <text:p text:style-name="P5" loext:marker-style-name="T4"><text:span text:style-name="T4">– wyjaśnia wpływ warunków naturalnych Grecji na zajęcia ludności oraz sytuację polityczną (podział na polis)</text:span><text:span text:style-name="T4"/></text:p>
            <text:p text:style-name="P5" loext:marker-style-name="T4"><text:span text:style-name="T4">– wyjaśnia, kim był Perykles</text:span><text:span text:style-name="T4"/></text:p>
            <text:p text:style-name="P5" loext:marker-style-name="T4"><text:span text:style-name="T4">– opisuje, kto posiadał prawa polityczne w Atenach</text:span><text:span text:style-name="T4"/></text:p>
          </table:table-cell>
          <table:covered-table-cell/>
          <table:table-cell table:style-name="Tabela1.G12" office:value-type="string">
            <text:p text:style-name="P15" loext:marker-style-name="T6"><text:span text:style-name="T6">– wskazuje podobieństwa i różnice między demokracją ateńską a współczesną demokracją parlamentarną</text:span><text:span text:style-name="T6"/></text:p>
            <text:p text:style-name="P24" loext:marker-style-name="T4"/>
          </table:table-cell>
          <table:table-cell table:style-name="Tabela1.H12" office:value-type="string">
            <text:p text:style-name="P15" loext:marker-style-name="T6"><text:span text:style-name="T6">– wyjaśnia, w jaki sposób kultura grecka rozprzestrzeniła się w basenie Morza Śródziemnego</text:span><text:span text:style-name="T6"/></text:p>
            <text:p text:style-name="P22" loext:marker-style-name="T4"/>
          </table:table-cell>
        </table:table-row>
        <table:table-row table:style-name="Tabela1.13">
          <table:table-cell table:style-name="Tabela1.A13" office:value-type="string">
            <text:p text:style-name="P5" loext:marker-style-name="T6"><text:span text:style-name="T4">2. Sparta i wojny z Persami</text:span><text:span text:style-name="T6"/></text:p>
          </table:table-cell>
          <table:table-cell table:style-name="Tabela1.B13" office:value-type="string">
            <text:p text:style-name="P5" loext:marker-style-name="T4"><text:span text:style-name="T7"></text:span><text:span text:style-name="T4"> powstanie i rozwój imperium perskiego</text:span></text:p>
            <text:p text:style-name="P5" loext:marker-style-name="T4"><text:span text:style-name="T7"></text:span><text:span text:style-name="T4"> wojny grecko-perskie</text:span></text:p>
            <text:p text:style-name="P5" loext:marker-style-name="T23"><text:span text:style-name="T7"></text:span><text:span text:style-name="T4"> terminy: </text:span><text:span text:style-name="T18">Persowie</text:span><text:span text:style-name="T4">, </text:span><text:span text:style-name="T23">danina</text:span><text:span text:style-name="T24">,</text:span><text:span text:style-name="T23"> sojusz</text:span><text:span text:style-name="T24">, </text:span><text:span text:style-name="T23">hoplita</text:span><text:span text:style-name="T24">,</text:span><text:span text:style-name="T23"> falanga</text:span></text:p>
            <text:p text:style-name="P5" loext:marker-style-name="T4"><text:span text:style-name="T7"></text:span><text:span text:style-name="T4"> wydarzenia: bitwa pod Maratonem, bitwa pod Termopilami, bitwa pod Salaminą</text:span></text:p>
            <text:p text:style-name="P5" loext:marker-style-name="T4"><text:span text:style-name="T7"></text:span><text:span text:style-name="T4"> postaci historyczne: </text:span><text:soft-page-break/><text:span text:style-name="T4">Dariusz, Kserkses, Leonidas</text:span></text:p>
          </table:table-cell>
          <table:table-cell table:style-name="Tabela1.C13" office:value-type="string">
            <text:p text:style-name="P7" loext:marker-style-name="T13"><text:span text:style-name="A14"><text:span text:style-name="T12">– </text:span></text:span><text:span text:style-name="A13"><text:span text:style-name="T12">przy pomocy nauczyciela posługuje się terminami: </text:span></text:span><text:span text:style-name="T13">danina</text:span><text:span text:style-name="T14">,</text:span><text:span text:style-name="T13"> sojusz</text:span></text:p>
            <text:p text:style-name="P9" loext:marker-style-name="T4"/>
          </table:table-cell>
          <table:table-cell table:style-name="Tabela1.D13" office:value-type="string">
            <text:p text:style-name="P7" loext:marker-style-name="T13"><text:span text:style-name="A14"><text:span text:style-name="T12">– poprawnie </text:span></text:span><text:span text:style-name="A13"><text:span text:style-name="T12">posługuje się terminami: </text:span></text:span><text:span text:style-name="T13">danina</text:span><text:span text:style-name="T14">,</text:span><text:span text:style-name="T13"> sojusz</text:span><text:span text:style-name="T14">,</text:span><text:span text:style-name="T13"> hoplita</text:span><text:span text:style-name="T14">, </text:span><text:span text:style-name="T13">falanga</text:span></text:p>
            <text:p text:style-name="P15" loext:marker-style-name="T6"><text:span text:style-name="T6">– wskazuje na mapie: Spartę, Persję</text:span><text:span text:style-name="T6"/></text:p>
            <text:p text:style-name="P15" loext:marker-style-name="T4"><text:span text:style-name="T6">– wyjaśnia, kim byli Dariusz, Kserkses i Leonidas</text:span><text:span text:style-name="T6"/></text:p>
          </table:table-cell>
          <table:table-cell table:style-name="Tabela1.E13" table:number-columns-spanned="2" office:value-type="string">
            <text:p text:style-name="P15" loext:marker-style-name="T6"><text:span text:style-name="T6">– wyjaśnia przyczyny i opisuje przebieg wojen grecko-perskich</text:span><text:span text:style-name="T6"/></text:p>
            <text:p text:style-name="P15" loext:marker-style-name="T6"><text:span text:style-name="T6">– wskazuje na mapie: Maraton, Termopile, Salaminę</text:span><text:span text:style-name="T6"/></text:p>
            <text:p text:style-name="P15" loext:marker-style-name="T4"><text:span text:style-name="T6">– zaznacza na osi czasu daty: 490 r. p.n.e., 480 r. p.n.e.</text:span><text:span text:style-name="T6"/></text:p>
          </table:table-cell>
          <table:covered-table-cell/>
          <table:table-cell table:style-name="Tabela1.G13" office:value-type="string">
            <text:p text:style-name="P15" loext:marker-style-name="T6"><text:span text:style-name="T6">– opisuje, w jaki sposób walczyli starożytni Grecy </text:span><text:span text:style-name="T6"/></text:p>
            <text:p text:style-name="P15" loext:marker-style-name="T6"><text:span text:style-name="T6">– wyjaśnia genezę biegów maratońskich</text:span><text:span text:style-name="T6"/></text:p>
            <text:p text:style-name="P24" loext:marker-style-name="T4"/>
          </table:table-cell>
          <table:table-cell table:style-name="Tabela1.H13" office:value-type="string">
            <text:p text:style-name="P15" loext:marker-style-name="T6"><text:span text:style-name="T6">– opisuje przebieg bitwy pod Termopilami i ocenia postać króla Leonidasa</text:span><text:span text:style-name="T6"/></text:p>
            <text:p text:style-name="P22" loext:marker-style-name="T4"/>
          </table:table-cell>
        </table:table-row>
        <table:table-row table:style-name="Tabela1.14">
          <table:table-cell table:style-name="Tabela1.A14" office:value-type="string">
            <text:p text:style-name="P5" loext:marker-style-name="T6"><text:span text:style-name="T4">3. Bogowie i mity</text:span><text:span text:style-name="T6"/></text:p>
          </table:table-cell>
          <table:table-cell table:style-name="Tabela1.B14" office:value-type="string">
            <text:p text:style-name="P5" loext:marker-style-name="T4"><text:span text:style-name="T7"></text:span><text:span text:style-name="T4"> wierzenia starożytnych Greków</text:span></text:p>
            <text:p text:style-name="P5" loext:marker-style-name="T4"><text:span text:style-name="T7"></text:span><text:span text:style-name="T4"> mity greckie</text:span></text:p>
            <text:p text:style-name="P5" loext:marker-style-name="T33"><text:span text:style-name="T34"></text:span><text:span text:style-name="T33"> najważniejsi greccy bogowie: Zeus, Hera, Posejdon, Afrodyta, Atena, Hades, Hefajstos, Ares, Apollo, Hermes</text:span></text:p>
            <text:p text:style-name="P5" loext:marker-style-name="T23"><text:span text:style-name="T7"></text:span><text:span text:style-name="T4"> Homer i jego dzieła – </text:span><text:span text:style-name="T18">Iliada</text:span><text:span text:style-name="T4"> i </text:span><text:span text:style-name="T18">Odyseja</text:span></text:p>
            <text:p text:style-name="P5" loext:marker-style-name="T6"><text:span text:style-name="T35"></text:span><text:span text:style-name="T4"> terminy: </text:span><text:span text:style-name="T23">Olimp</text:span><text:span text:style-name="T24">,</text:span><text:span text:style-name="T23"> mity</text:span><text:span text:style-name="T24">,</text:span><text:span text:style-name="T23"> heros</text:span><text:span text:style-name="T24">, </text:span><text:span text:style-name="T23">Partenon</text:span><text:span text:style-name="T24">,</text:span><text:span text:style-name="T23"> Herakles</text:span><text:span text:style-name="T24">,</text:span><text:span text:style-name="T23"> Achilles</text:span><text:span text:style-name="T24">,</text:span><text:span text:style-name="T23"> Odyseusz</text:span><text:span text:style-name="T24">,</text:span><text:span text:style-name="T23"> wojna trojańska</text:span><text:span text:style-name="T24">,</text:span><text:span text:style-name="T23"> koń trojański</text:span><text:span text:style-name="T4"> </text:span></text:p>
            <text:p text:style-name="P5" loext:marker-style-name="T6"><text:span text:style-name="T35"></text:span><text:span text:style-name="T36"> postać historyczna: Homer</text:span></text:p>
          </table:table-cell>
          <table:table-cell table:style-name="Tabela1.C14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:</text:span></text:span><text:span text:style-name="T4"> </text:span><text:span text:style-name="T23">mity</text:span><text:span text:style-name="T24">,</text:span><text:span text:style-name="T23"> heros</text:span></text:p>
            <text:p text:style-name="P5" loext:marker-style-name="T4"><text:span text:style-name="T4">– przy pomocy nauczyciela charakteryzuje najważniejszych bogów greckich</text:span><text:span text:style-name="T4"/></text:p>
          </table:table-cell>
          <table:table-cell table:style-name="Tabela1.D14" office:value-type="string">
            <text:p text:style-name="P5" loext:marker-style-name="T4"><text:span text:style-name="A14"><text:span text:style-name="T12">– poprawnie </text:span></text:span><text:span text:style-name="A13"><text:span text:style-name="T12">posługuje się terminami: </text:span></text:span><text:span text:style-name="T23">Olimp</text:span><text:span text:style-name="T24">,</text:span><text:span text:style-name="T23"> mity</text:span><text:span text:style-name="T24">, </text:span><text:span text:style-name="T23">heros</text:span><text:span text:style-name="T24">,</text:span><text:span text:style-name="T23"> Partenon</text:span><text:span text:style-name="T24">, </text:span><text:span text:style-name="T23">Herakles</text:span><text:span text:style-name="T24">,</text:span><text:span text:style-name="T23"> Achilles</text:span><text:span text:style-name="T24">,</text:span><text:span text:style-name="T23"> Odyseusz</text:span><text:span text:style-name="T24">,</text:span><text:span text:style-name="T23"> koń trojański</text:span><text:span text:style-name="T4"> </text:span></text:p>
            <text:p text:style-name="P5" loext:marker-style-name="T4"><text:span text:style-name="T4">– przedstawia wierzenia starożytnych Greków</text:span><text:span text:style-name="T4"/></text:p>
            <text:p text:style-name="P5" loext:marker-style-name="T6"><text:span text:style-name="T4">– </text:span><text:span text:style-name="T6">wskazuje na mapie: górę Olimp, Troję</text:span></text:p>
            <text:p text:style-name="P5" loext:marker-style-name="T4"><text:span text:style-name="T6">– wyjaśnia, kim był Homer</text:span><text:span text:style-name="T6"/></text:p>
            <text:p text:style-name="P9" loext:marker-style-name="T4"/>
          </table:table-cell>
          <table:table-cell table:style-name="Tabela1.E14" table:number-columns-spanned="2" office:value-type="string">
            <text:p text:style-name="P5" loext:marker-style-name="T4"><text:span text:style-name="T4">– charakteryzuje najważniejszych bogów greckich: opisuje ich atrybuty i dziedziny życia, którym patronowali</text:span><text:span text:style-name="T4"/></text:p>
            <text:p text:style-name="P15" loext:marker-style-name="T6"><text:span text:style-name="T6">– omawia różne mity greckie </text:span><text:span text:style-name="T6"/></text:p>
            <text:p text:style-name="P5" loext:marker-style-name="T6"><text:span text:style-name="T4">– </text:span><text:span text:style-name="T6">przedstawia treść </text:span><text:span text:style-name="T32">Iliady</text:span><text:span text:style-name="T6"> i </text:span><text:span text:style-name="T32">Odysei</text:span></text:p>
            <text:p text:style-name="P5" loext:marker-style-name="T4"><text:span text:style-name="T4">– wyjaśnia współczesne rozumienie wyrażenia: </text:span><text:span text:style-name="T18">koń trojański</text:span></text:p>
          </table:table-cell>
          <table:covered-table-cell/>
          <table:table-cell table:style-name="Tabela1.G14" office:value-type="string">
            <text:p text:style-name="P5" loext:marker-style-name="T4"><text:span text:style-name="T4">– opisuje wybrane miejsca kultu starożytnych Greków</text:span><text:span text:style-name="T4"/></text:p>
            <text:p text:style-name="P15" loext:marker-style-name="T4"><text:span text:style-name="T4">– omawia znaczenie wyroczni w życiu starożytnych Greków</text:span><text:span text:style-name="T4"/></text:p>
          </table:table-cell>
          <table:table-cell table:style-name="Tabela1.H14" office:value-type="string">
            <text:p text:style-name="P15" loext:marker-style-name="T6"><text:span text:style-name="T4">– </text:span><text:span text:style-name="T6">wyjaśnia nawiązujące do mitologii związki frazeologiczne (frazeologizmy mitologiczne): </text:span><text:span text:style-name="T23">objęcia Morfeusza</text:span><text:span text:style-name="T24">,</text:span><text:span text:style-name="T4"> </text:span><text:span text:style-name="T23">stajnia Augiasza</text:span><text:span text:style-name="T4">, </text:span><text:span text:style-name="T23">syzyfowa praca</text:span><text:span text:style-name="T4">, </text:span><text:span text:style-name="T23">męki Tantala</text:span><text:span text:style-name="T4">, </text:span><text:span text:style-name="T23">nić Ariadny</text:span></text:p>
            <text:p text:style-name="P15" loext:marker-style-name="T6"><text:span text:style-name="T6">– opisuje archeologiczne poszukiwania mitycznej Troi</text:span><text:span text:style-name="T6"/></text:p>
            <text:p text:style-name="P24" loext:marker-style-name="T4"/>
          </table:table-cell>
        </table:table-row>
        <table:table-row table:style-name="Tabela1.4">
          <table:table-cell table:style-name="Tabela1.A15" office:value-type="string">
            <text:p text:style-name="P5" loext:marker-style-name="T6"><text:span text:style-name="T4">4. Kultura starożytnej Grecji</text:span><text:span text:style-name="T6"/></text:p>
          </table:table-cell>
          <table:table-cell table:style-name="Tabela1.B15" office:value-type="string">
            <text:p text:style-name="Default" loext:marker-style-name="T16"><text:span text:style-name="T37"></text:span><text:span text:style-name="T16"> wspólne elementy w kulturze greckich polis</text:span></text:p>
            <text:p text:style-name="Default" loext:marker-style-name="T16"><text:span text:style-name="T37"></text:span><text:span text:style-name="T16"> najważniejsze dokonania sztuki greckiej</text:span></text:p>
            <text:p text:style-name="Default" loext:marker-style-name="T16"><text:span text:style-name="T37"></text:span><text:span text:style-name="T16"> narodziny teatru greckiego</text:span></text:p>
            <text:p text:style-name="Default" loext:marker-style-name="T16"><text:span text:style-name="T37"></text:span><text:span text:style-name="T16"> znaczenie filozofii w starożytnej Grecji i najwybitniejsi filozofowie</text:span></text:p>
            <text:p text:style-name="Default" loext:marker-style-name="T16"><text:soft-page-break/><text:span text:style-name="T37"></text:span><text:span text:style-name="T16"> grecka matematyka i medycyna </text:span></text:p>
            <text:p text:style-name="Default" loext:marker-style-name="T16"><text:span text:style-name="T37"></text:span><text:span text:style-name="T16"> rola sportu w życiu starożytnych Greków</text:span></text:p>
            <text:p text:style-name="Default" loext:marker-style-name="T16"><text:span text:style-name="T38"></text:span><text:span text:style-name="T12"> terminy: </text:span><text:span text:style-name="T39">Wielkie Dionizje</text:span><text:span text:style-name="T16">,</text:span><text:span text:style-name="T39"> </text:span><text:span text:style-name="T13">amfiteatr</text:span><text:span text:style-name="T14">,</text:span><text:span text:style-name="T13"> tragedia</text:span><text:span text:style-name="T14">,</text:span><text:span text:style-name="T13"> komedia</text:span><text:span text:style-name="T14">,</text:span><text:span text:style-name="T13"> filozofia</text:span><text:span text:style-name="T14">,</text:span><text:span text:style-name="T13"> igrzyska</text:span><text:span text:style-name="T14">,</text:span><text:span text:style-name="T13"> olimpiada</text:span><text:span text:style-name="T14">,</text:span><text:span text:style-name="T13"> Olimpia</text:span><text:span text:style-name="T14">,</text:span><text:span text:style-name="T13"> stadion</text:span><text:span text:style-name="T14">,</text:span><text:span text:style-name="T13"> pięciobój olimpijski</text:span></text:p>
            <text:p text:style-name="Default" loext:marker-style-name="T16"><text:span text:style-name="T40"></text:span><text:span text:style-name="T41"> postaci historyczne:</text:span><text:span text:style-name="T13"> </text:span><text:span text:style-name="T14">Fidiasz, Myron, Ajschylos, Sofokles, Eurypides, Arystofanes, Sokrates, Platon, Arystoteles, Hipokrates, Pitagoras, Tales z Miletu</text:span></text:p>
          </table:table-cell>
          <table:table-cell table:style-name="Tabela1.C15" office:value-type="string">
            <text:p text:style-name="Pa11" loext:marker-style-name="T13"><text:span text:style-name="A14"><text:span text:style-name="T12">– </text:span></text:span><text:span text:style-name="A13"><text:span text:style-name="T12">przy pomocy nauczyciela posługuje się terminami: </text:span></text:span><text:span text:style-name="T13">amfiteatr</text:span><text:span text:style-name="T14">, </text:span><text:span text:style-name="T13">igrzyska</text:span><text:span text:style-name="T14">, </text:span><text:span text:style-name="T13">olimpiada</text:span><text:span text:style-name="T14">, </text:span><text:span text:style-name="T13">stadion</text:span></text:p>
            <text:p text:style-name="No_20_Spacing" loext:marker-style-name="T12"><text:span text:style-name="T12">– opisuje rolę sportu w codziennym życiu</text:span><text:span text:style-name="T12"/></text:p>
            <text:p text:style-name="Standard" loext:marker-style-name="T4"><text:span text:style-name="T4">– przy pomocy nauczyciela opisuje, jak narodził się teatr grecki i jakie było jego </text:span><text:soft-page-break/><text:span text:style-name="T4">znaczenie dla Hellenów</text:span><text:span text:style-name="T4"/></text:p>
            <text:p text:style-name="P9" loext:marker-style-name="T4"/>
          </table:table-cell>
          <table:table-cell table:style-name="Tabela1.D15" office:value-type="string">
            <text:p text:style-name="Pa11" loext:marker-style-name="T12"><text:span text:style-name="A14"><text:span text:style-name="T12">– poprawnie </text:span></text:span><text:span text:style-name="A13"><text:span text:style-name="T12">posługuje się terminami:</text:span></text:span><text:span text:style-name="T13"> Wielkie Dionizje</text:span><text:span text:style-name="T14">,</text:span><text:span text:style-name="T13"> amfiteatr</text:span><text:span text:style-name="T14">,</text:span><text:span text:style-name="T13"> tragedia</text:span><text:span text:style-name="T14">,</text:span><text:span text:style-name="T13"> komedia</text:span><text:span text:style-name="T14">,</text:span><text:span text:style-name="T13"> filozofia</text:span><text:span text:style-name="T14">,</text:span><text:span text:style-name="T13"> igrzyska, olimpiada</text:span><text:span text:style-name="T14">, </text:span><text:span text:style-name="T13">Olimpia</text:span><text:span text:style-name="T14">,</text:span><text:span text:style-name="T13"> stadion</text:span><text:span text:style-name="T14">, </text:span><text:span text:style-name="T13">pięciobój olimpijski</text:span></text:p>
            <text:p text:style-name="P5" loext:marker-style-name="T6"><text:span text:style-name="T4">– </text:span><text:span text:style-name="T6">wskazuje różne dziedziny kultury i sztuki rozwijane </text:span><text:soft-page-break/><text:span text:style-name="T6">w starożytnej Grecji</text:span></text:p>
            <text:p text:style-name="P15" loext:marker-style-name="T4"><text:span text:style-name="T6">– opisuje charakter antycznych igrzysk sportowych</text:span><text:span text:style-name="T6"/></text:p>
            <text:p text:style-name="P9" loext:marker-style-name="T4"/>
          </table:table-cell>
          <table:table-cell table:style-name="Tabela1.E15" table:number-columns-spanned="2" office:value-type="string">
            <text:p text:style-name="P5" loext:marker-style-name="T6"><text:span text:style-name="T6">– opisuje charakter i cele antycznego teatru</text:span><text:span text:style-name="T6"/></text:p>
            <text:p text:style-name="P5" loext:marker-style-name="T6"><text:span text:style-name="T6">– przedstawia dokonania nauki greckiej</text:span><text:span text:style-name="T6"/></text:p>
            <text:p text:style-name="P5" loext:marker-style-name="T6"><text:span text:style-name="T6">– objaśnia, czym jest filozofia, i przedstawia jej najwybitniejszych przedstawicieli</text:span><text:span text:style-name="T6"/></text:p>
            <text:p text:style-name="P5" loext:marker-style-name="T6"><text:span text:style-name="T6">– wyjaśnia, kim byli: Fidiasz, Myron, Sofokles, Pitagoras, Tales z Miletu, Sokrates, Platon, </text:span><text:soft-page-break/><text:span text:style-name="T6">Arystoteles</text:span><text:span text:style-name="T6"/></text:p>
            <text:p text:style-name="P15" loext:marker-style-name="T6"><text:span text:style-name="T6">– zaznacza na osi czasu datę: 776 r. p.n.e.</text:span><text:span text:style-name="T6"/></text:p>
            <text:p text:style-name="P9" loext:marker-style-name="T4"/>
          </table:table-cell>
          <table:covered-table-cell/>
          <table:table-cell table:style-name="Tabela1.G15" office:value-type="string">
            <text:p text:style-name="P5" loext:marker-style-name="T6"><text:span text:style-name="T6">– przedstawia współczesną tradycję igrzysk olimpijskich</text:span><text:span text:style-name="T6"/></text:p>
            <text:p text:style-name="P5" loext:marker-style-name="T6"><text:span text:style-name="T6">– porównuje igrzyska antyczne ze współczesnymi</text:span><text:span text:style-name="T6"/></text:p>
            <text:p text:style-name="P9" loext:marker-style-name="T4"/>
          </table:table-cell>
          <table:table-cell table:style-name="Tabela1.H15" office:value-type="string">
            <text:p text:style-name="P15" loext:marker-style-name="T6"><text:span text:style-name="T6">– charakteryzuje rolę kultury w życiu społecznym</text:span><text:span text:style-name="T6"/></text:p>
            <text:p text:style-name="P5" loext:marker-style-name="T6"><text:span text:style-name="T6">– przybliża postać i dokonania Archimedesa</text:span><text:span text:style-name="T6"/></text:p>
            <text:p text:style-name="P16" loext:marker-style-name="T4"><text:span text:style-name="T4">– podaje przykłady wpływu dokonań starożytnych Greków na współczesną kulturę i naukę</text:span><text:span text:style-name="T4"/></text:p>
          </table:table-cell>
        </table:table-row>
        <table:table-row table:style-name="Tabela1.16">
          <table:table-cell table:style-name="Tabela1.A16" office:value-type="string">
            <text:p text:style-name="P5" loext:marker-style-name="T6"><text:span text:style-name="T4">*5. Imperium Aleksandra Wielkiego</text:span><text:span text:style-name="T6"/></text:p>
          </table:table-cell>
          <table:table-cell table:style-name="Tabela1.B16" office:value-type="string">
            <text:p text:style-name="P5" loext:marker-style-name="T4"><text:span text:style-name="T7"></text:span><text:span text:style-name="T4"> podboje Aleksandra Wielkiego</text:span></text:p>
            <text:p text:style-name="P5" loext:marker-style-name="T4"><text:span text:style-name="T7"></text:span><text:span text:style-name="T4"> wojna z Persją (bitwy nad rzeczką Granik, pod Issos i pod Gaugamelą)</text:span></text:p>
            <text:p text:style-name="P5" loext:marker-style-name="T4"><text:span text:style-name="T7"></text:span><text:span text:style-name="T4"> wyprawa Aleksandra do Indii</text:span></text:p>
            <text:p text:style-name="P5" loext:marker-style-name="T4"><text:span text:style-name="T7"></text:span><text:span text:style-name="T4"> kulturowe skutki podbojów Aleksandra Wielkiego</text:span></text:p>
            <text:p text:style-name="P25" loext:marker-style-name="T23"><text:span text:style-name="T7"></text:span><text:span text:style-name="T4"> terminy: </text:span><text:span text:style-name="T23">imperium</text:span><text:span text:style-name="T24">,</text:span><text:span text:style-name="T23"> falanga macedońska</text:span><text:span text:style-name="T24">,</text:span><text:span text:style-name="T23"> węzeł gordyjski</text:span><text:span text:style-name="T24">,</text:span><text:span text:style-name="T23"> </text:span><text:soft-page-break/><text:span text:style-name="T23">hellenizacja</text:span><text:span text:style-name="T24">,</text:span><text:span text:style-name="T23"> kultura hellenistyczna</text:span></text:p>
            <text:p text:style-name="P25" loext:marker-style-name="T6"><text:span text:style-name="T7"></text:span><text:span text:style-name="T4"> </text:span><text:span text:style-name="T24">postaci historyczne: Filip II, Aleksander Macedoński (Wielki)</text:span></text:p>
          </table:table-cell>
          <table:table-cell table:style-name="Tabela1.C16" office:value-type="string">
            <text:p text:style-name="P15" loext:marker-style-name="T42"><text:span text:style-name="A14"><text:span text:style-name="T12">– </text:span></text:span><text:span text:style-name="A13"><text:span text:style-name="T12">przy pomocy nauczyciela posługuje się terminem:</text:span></text:span><text:span text:style-name="T42"> imperium</text:span></text:p>
            <text:p text:style-name="P15" loext:marker-style-name="T6"><text:span text:style-name="T6">– uzasadnia, dlaczego Aleksandra nazwano „Wielkim”</text:span><text:span text:style-name="T6"/></text:p>
            <text:p text:style-name="P15" loext:marker-style-name="T12"><text:span text:style-name="T4">– określa, na jakim obszarze toczyły się opisywane wydarzenia</text:span><text:span text:style-name="T12"/></text:p>
            <text:p text:style-name="P26" loext:marker-style-name="T4"/>
          </table:table-cell>
          <table:table-cell table:style-name="Tabela1.D16" office:value-type="string">
            <text:p text:style-name="P15" loext:marker-style-name="T42"><text:span text:style-name="A14"><text:span text:style-name="T12">– poprawnie </text:span></text:span><text:span text:style-name="A13"><text:span text:style-name="T12">posługuje się terminami: </text:span></text:span><text:span text:style-name="T42">imperium</text:span><text:span text:style-name="T43">,</text:span><text:span text:style-name="T42"> węzeł gordyjski</text:span><text:span text:style-name="T43">, </text:span><text:span text:style-name="T42">hellenizacja</text:span></text:p>
            <text:p text:style-name="P15" loext:marker-style-name="T6"><text:span text:style-name="T6">– wskazuje na mapie: Macedonię, Persję, Indie i Aleksandrię w Egipcie</text:span><text:span text:style-name="T6"/></text:p>
            <text:p text:style-name="P15" loext:marker-style-name="T6"><text:span text:style-name="T6">– opisuje przebieg kampanii perskiej Aleksandra Macedońskiego</text:span><text:span text:style-name="T6"/></text:p>
            <text:p text:style-name="P15" loext:marker-style-name="T4"><text:span text:style-name="T6">– opisuje dokonania </text:span><text:soft-page-break/><text:span text:style-name="T6">Filipa II i Aleksandra Macedońskiego (Wielkiego)</text:span><text:span text:style-name="T6"/></text:p>
          </table:table-cell>
          <table:table-cell table:style-name="Tabela1.E16" table:number-columns-spanned="2" office:value-type="string">
            <text:p text:style-name="P15" loext:marker-style-name="T6"><text:span text:style-name="T6">– wyjaśnia charakter kultury hellenistycznej</text:span><text:span text:style-name="T6"/></text:p>
            <text:p text:style-name="P15" loext:marker-style-name="T6"><text:span text:style-name="T6">– przedstawia skutki podbojów Aleksandra</text:span><text:span text:style-name="T6"/></text:p>
            <text:p text:style-name="P15" loext:marker-style-name="T6"><text:span text:style-name="T6">– zaznacza na osi czasu daty: 333 r. p.n.e., 331 r. p.n.e.</text:span><text:span text:style-name="T6"/></text:p>
            <text:p text:style-name="P15" loext:marker-style-name="T6"><text:span text:style-name="T6">– posługuje się terminami: </text:span><text:span text:style-name="T32">falanga macedońska</text:span><text:span text:style-name="T6">, </text:span><text:span text:style-name="T32">kultura hellenistyczna</text:span></text:p>
            <text:p text:style-name="P24" loext:marker-style-name="T4"/>
          </table:table-cell>
          <table:covered-table-cell/>
          <table:table-cell table:style-name="Tabela1.G16" office:value-type="string">
            <text:p text:style-name="P15" loext:marker-style-name="T6"><text:span text:style-name="T6">– omawia znaczenie Biblioteki Aleksandryjskiej</text:span><text:span text:style-name="T6"/></text:p>
            <text:p text:style-name="P15" loext:marker-style-name="T6"><text:span text:style-name="T6">– charakteryzuje sposób walki wojsk Aleksandra Macedońskiego</text:span><text:span text:style-name="T6"/></text:p>
            <text:p text:style-name="P27" loext:marker-style-name="T6"/>
            <text:p text:style-name="P9" loext:marker-style-name="T4"/>
          </table:table-cell>
          <table:table-cell table:style-name="Tabela1.H16" office:value-type="string">
            <text:p text:style-name="P15" loext:marker-style-name="T6"><text:span text:style-name="T6">– przedstawia siedem cudów świata</text:span><text:span text:style-name="T6"/></text:p>
            <text:p text:style-name="P15" loext:marker-style-name="T6"><text:span text:style-name="T6">– wymienia państwa, które leżą dziś na terenach podbitych przez Aleksandra Wielkiego </text:span><text:span text:style-name="T6"/></text:p>
            <text:p text:style-name="P22" loext:marker-style-name="T4"/>
          </table:table-cell>
        </table:table-row>
        <table:table-row table:style-name="Tabela1.17">
          <table:table-cell table:style-name="Tabela1.A17" office:value-type="string">
            <text:p text:style-name="P5" loext:marker-style-name="T6"><text:span text:style-name="T4">* Tajemnice sprzed wieków – Jak wyglądała latarnia morska na Faros?</text:span><text:span text:style-name="T6"/></text:p>
          </table:table-cell>
          <table:table-cell table:style-name="Tabela1.B17" office:value-type="string">
            <text:p text:style-name="P18" loext:marker-style-name="T6"><text:span text:style-name="T7"></text:span><text:span text:style-name="T4"> </text:span><text:span text:style-name="T6">siedem cudów świata</text:span></text:p>
            <text:p text:style-name="P18" loext:marker-style-name="T6"><text:span text:style-name="T44"></text:span><text:span text:style-name="T6"> konstrukcja latarni morskiej na Faros</text:span></text:p>
          </table:table-cell>
          <table:table-cell table:style-name="Tabela1.C17" office:value-type="string">
            <text:p text:style-name="Standard" loext:marker-style-name="T4"><text:span text:style-name="T4">– wyjaśnia, dlaczego w przeszłości ludzie mieli problem ze wznoszeniem wysokich budowli</text:span><text:span text:style-name="T4"/></text:p>
          </table:table-cell>
          <table:table-cell table:style-name="Tabela1.D17" office:value-type="string">
            <text:p text:style-name="Standard" loext:marker-style-name="T4"><text:span text:style-name="T4">– przedstawia, w jaki sposób działała latarnia w starożytności</text:span><text:span text:style-name="T4"/></text:p>
          </table:table-cell>
          <table:table-cell table:style-name="Tabela1.E17" table:number-columns-spanned="2" office:value-type="string">
            <text:p text:style-name="P5" loext:marker-style-name="T4"><text:span text:style-name="T4">– opisuje losy latarni na Faros</text:span><text:span text:style-name="T4"/></text:p>
          </table:table-cell>
          <table:covered-table-cell/>
          <table:table-cell table:style-name="Tabela1.G17" office:value-type="string">
            <text:p text:style-name="P15" loext:marker-style-name="T6"><text:span text:style-name="T6">– charakteryzuje siedem cudów świata</text:span><text:span text:style-name="T6"/></text:p>
          </table:table-cell>
          <table:table-cell table:style-name="Tabela1.H17" office:value-type="string">
            <text:p text:style-name="P15" loext:marker-style-name="T4"><text:span text:style-name="T6">– omawia inny wybrany obiekt z listy siedmiu cudów świata starożytnego </text:span><text:span text:style-name="T6"/></text:p>
          </table:table-cell>
        </table:table-row>
        <table:table-row table:style-name="Tabela1.2">
          <table:table-cell table:style-name="Tabela1.C1" table:number-columns-spanned="8" office:value-type="string">
            <text:p text:style-name="P28" loext:marker-style-name="T4"><text:span text:style-name="T45">Rozdział III. Starożytny Rzym</text:span><text:span text:style-name="T4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9">
          <table:table-cell table:style-name="Tabela1.A19" office:value-type="string">
            <text:p text:style-name="P5" loext:marker-style-name="T6"><text:span text:style-name="T4">1. Ustrój starożytnego Rzymu</text:span><text:span text:style-name="T6"/></text:p>
          </table:table-cell>
          <table:table-cell table:style-name="Tabela1.B19" office:value-type="string">
            <text:p text:style-name="P5" loext:marker-style-name="T4"><text:span text:style-name="T7"></text:span><text:span text:style-name="T4"> legendarne początki państwa rzymskiego </text:span></text:p>
            <text:p text:style-name="P5" loext:marker-style-name="T4"><text:span text:style-name="T7"></text:span><text:span text:style-name="T4"> zasady ustrojowe republiki rzymskiej</text:span></text:p>
            <text:p text:style-name="P5" loext:marker-style-name="T4"><text:span text:style-name="T7"></text:span><text:span text:style-name="T4"> społeczeństwo starożytnego Rzymu</text:span></text:p>
            <text:p text:style-name="P5" loext:marker-style-name="T4"><text:span text:style-name="T7"></text:span><text:span text:style-name="T4"> dokonania Gajusza Juliusza Cezara</text:span></text:p>
            <text:p text:style-name="P5" loext:marker-style-name="T4"><text:span text:style-name="T7"></text:span><text:span text:style-name="T4"> upadek republiki</text:span></text:p>
            <text:p text:style-name="P5" loext:marker-style-name="T4"><text:span text:style-name="T7"></text:span><text:span text:style-name="T4"> powstanie cesarstwa rzymskiego </text:span></text:p>
            <text:p text:style-name="P5" loext:marker-style-name="T6"><text:span text:style-name="T7"></text:span><text:span text:style-name="T4"> terminy: </text:span><text:span text:style-name="T18">Italia</text:span><text:span text:style-name="T4">,</text:span><text:span text:style-name="T23"> monarchia</text:span><text:span text:style-name="T24">,</text:span><text:span text:style-name="T23"> republika</text:span><text:span text:style-name="T24">,</text:span><text:span text:style-name="T23"> senat</text:span><text:span text:style-name="T24">, </text:span><text:span text:style-name="T23">patrycjusze</text:span><text:span text:style-name="T24">,</text:span><text:span text:style-name="T23"> plebejusze</text:span><text:span text:style-name="T24">,</text:span><text:span text:style-name="T23"> konsulowie</text:span><text:span text:style-name="T46">,</text:span><text:span text:style-name="T23"> pretorzy</text:span><text:span text:style-name="T24">,</text:span><text:span text:style-name="T23"> kwestorzy</text:span><text:span text:style-name="T24">,</text:span><text:span text:style-name="T23"> trybun ludowy</text:span><text:span text:style-name="T24">,</text:span><text:span text:style-name="T23"> dyktator</text:span><text:span text:style-name="T24">,</text:span><text:span text:style-name="T23"> cesarz</text:span></text:p>
            <text:p text:style-name="P5" loext:marker-style-name="T6"><text:span text:style-name="T47"></text:span><text:span text:style-name="T24"> postaci legendarne </text:span><text:soft-page-break/><text:span text:style-name="T24">i historyczne: Romulus i Remus, Gajusz Juliusz Cezar, Oktawian August</text:span></text:p>
          </table:table-cell>
          <table:table-cell table:style-name="Tabela1.C19" office:value-type="string">
            <text:p text:style-name="P7" loext:marker-style-name="T12"><text:span text:style-name="A14"><text:span text:style-name="T12">– </text:span></text:span><text:span text:style-name="A13"><text:span text:style-name="T12">przy pomocy nauczyciela posługuje się terminami: </text:span></text:span><text:span text:style-name="T13">dyktator</text:span><text:span text:style-name="T14">, </text:span><text:span text:style-name="T13">cesarz</text:span></text:p>
            <text:p text:style-name="P5" loext:marker-style-name="T4"><text:span text:style-name="T4">– wskazuje na mapie: Rzym</text:span><text:span text:style-name="T4"/></text:p>
            <text:p text:style-name="P5" loext:marker-style-name="T4"><text:span text:style-name="T4">– przy pomocy nauczyciela wyjaśnia, dlaczego symbolem Rzymu została wilczyca</text:span><text:span text:style-name="T4"/></text:p>
            <text:p text:style-name="P9" loext:marker-style-name="T4"/>
          </table:table-cell>
          <table:table-cell table:style-name="Tabela1.D19" office:value-type="string">
            <text:p text:style-name="P7" loext:marker-style-name="T12"><text:span text:style-name="A14"><text:span text:style-name="T12">– poprawnie </text:span></text:span><text:span text:style-name="A13"><text:span text:style-name="T12">posługuje się terminami: </text:span></text:span><text:span text:style-name="T13">Italia</text:span><text:span text:style-name="T14">,</text:span><text:span text:style-name="T13"> monarchia</text:span><text:span text:style-name="T14">,</text:span><text:span text:style-name="T13"> republika</text:span><text:span text:style-name="T14">,</text:span><text:span text:style-name="T13"> senat</text:span><text:span text:style-name="T14">,</text:span><text:span text:style-name="T13"> patrycjusze</text:span><text:span text:style-name="T14">, </text:span><text:span text:style-name="T13">plebejusze</text:span><text:span text:style-name="T14">, </text:span><text:span text:style-name="T13">konsulowie</text:span><text:span text:style-name="T14">, </text:span><text:span text:style-name="T13">pretorzy</text:span><text:span text:style-name="T14">,</text:span><text:span text:style-name="T13"> kwestorzy</text:span><text:span text:style-name="T14">,</text:span><text:span text:style-name="T13"> trybun ludowy</text:span><text:span text:style-name="T14">, </text:span><text:span text:style-name="T13">dyktator</text:span><text:span text:style-name="T14">,</text:span><text:span text:style-name="T13"> cesarz</text:span></text:p>
            <text:p text:style-name="P5" loext:marker-style-name="T4"><text:span text:style-name="T4">– przedstawia legendarne początki Rzymu</text:span><text:span text:style-name="T4"/></text:p>
            <text:p text:style-name="P5" loext:marker-style-name="T4"><text:span text:style-name="T4">– wskazuje na mapie: Półwysep Apeniński</text:span><text:span text:style-name="T4"/></text:p>
            <text:p text:style-name="P5" loext:marker-style-name="T4"><text:span text:style-name="T4">– omawia dokonania Gajusza Juliusza Cezara i Oktawiana Augusta</text:span><text:span text:style-name="T4"/></text:p>
          </table:table-cell>
          <table:table-cell table:style-name="Tabela1.E19" table:number-columns-spanned="2" office:value-type="string">
            <text:p text:style-name="P5" loext:marker-style-name="T4"><text:span text:style-name="T4">– charakteryzuje ustrój republiki rzymskiej i jej główne organy władzy</text:span><text:span text:style-name="T4"/></text:p>
            <text:p text:style-name="P5" loext:marker-style-name="T4"><text:span text:style-name="T4">– przedstawia kompetencje najważniejszych urzędów republikańskich</text:span><text:span text:style-name="T4"/></text:p>
            <text:p text:style-name="P5" loext:marker-style-name="T4"><text:span text:style-name="T4">– opisuje konflikt społeczny między patrycjuszami a plebejuszami</text:span><text:span text:style-name="T4"/></text:p>
            <text:p text:style-name="P5" loext:marker-style-name="T4"><text:span text:style-name="T4">– zaznacza na osi czasu daty: 753 r. p.n.e., 44 r. p.n.e.</text:span><text:span text:style-name="T4"/></text:p>
          </table:table-cell>
          <table:covered-table-cell/>
          <table:table-cell table:style-name="Tabela1.G19" office:value-type="string">
            <text:p text:style-name="P5" loext:marker-style-name="T4"><text:span text:style-name="T4">– omawia przyczyny oraz okoliczności upadku republiki rzymskiej</text:span><text:span text:style-name="T4"/></text:p>
            <text:p text:style-name="P5" loext:marker-style-name="T4"><text:span text:style-name="T4">– porównuje ustroje demokracji ateńskiej i republiki rzymskiej</text:span><text:span text:style-name="T4"/></text:p>
            <text:p text:style-name="P9" loext:marker-style-name="T4"/>
          </table:table-cell>
          <table:table-cell table:style-name="Tabela1.H19" office:value-type="string">
            <text:p text:style-name="P5" loext:marker-style-name="T4"><text:span text:style-name="T4">– wyjaśnia różnice w rozumieniu terminu </text:span><text:span text:style-name="T18">republika</text:span><text:span text:style-name="T4"> przez Rzymian i współcześnie</text:span></text:p>
            <text:p text:style-name="P5" loext:marker-style-name="T4"><text:span text:style-name="T4">– przedstawia funkcje pełnione przez senat w ustroju współczesnej Polski</text:span><text:span text:style-name="T4"/></text:p>
            <text:p text:style-name="P22" loext:marker-style-name="T4"/>
          </table:table-cell>
        </table:table-row>
        <table:table-row table:style-name="Tabela1.20">
          <table:table-cell table:style-name="Tabela1.A20" office:value-type="string">
            <text:p text:style-name="P5" loext:marker-style-name="T6"><text:span text:style-name="T4">2. Imperium Rzymskie</text:span><text:span text:style-name="T6"/></text:p>
          </table:table-cell>
          <table:table-cell table:style-name="Tabela1.B20" office:value-type="string">
            <text:p text:style-name="P5" loext:marker-style-name="T4"><text:span text:style-name="T7"></text:span><text:span text:style-name="T4"> podboje rzymskie </text:span></text:p>
            <text:p text:style-name="P5" loext:marker-style-name="T4"><text:span text:style-name="T7"></text:span><text:span text:style-name="T4"> Imperium Rzymskie i jego prowincje</text:span></text:p>
            <text:p text:style-name="P5" loext:marker-style-name="T4"><text:span text:style-name="T7"></text:span><text:span text:style-name="T4"> organizacja armii rzymskiej</text:span></text:p>
            <text:p text:style-name="P5" loext:marker-style-name="T4"><text:span text:style-name="T7"></text:span><text:span text:style-name="T4"> podział cesarstwa </text:span></text:p>
            <text:p text:style-name="P5" loext:marker-style-name="T4"><text:span text:style-name="T7"></text:span><text:span text:style-name="T4"> upadek cesarstwa zachodniorzymskiego</text:span></text:p>
            <text:p text:style-name="P18" loext:marker-style-name="T6"><text:span text:style-name="T7"></text:span><text:span text:style-name="T4"> terminy: </text:span><text:span text:style-name="T18">Kartagina</text:span><text:span text:style-name="T4">, </text:span><text:span text:style-name="T23">prowincja</text:span><text:span text:style-name="T24">,</text:span><text:span text:style-name="T23"> limes</text:span><text:span text:style-name="T24">,</text:span><text:span text:style-name="T23"> legiony</text:span><text:span text:style-name="T24">, </text:span><text:span text:style-name="T23">legioniści</text:span><text:span text:style-name="T24">,</text:span><text:span text:style-name="T23"> Imperium Rzymskie</text:span><text:span text:style-name="T24">,</text:span><text:span text:style-name="T23"> pax Romana</text:span><text:span text:style-name="T24">,</text:span><text:span text:style-name="T23"> romanizacja</text:span><text:span text:style-name="T24">,</text:span><text:span text:style-name="T23"> barbarzyńcy</text:span><text:span text:style-name="T24">,</text:span><text:span text:style-name="T23"> Germanie</text:span><text:span text:style-name="T24">,</text:span><text:span text:style-name="T23"> Konstantynopol</text:span><text:span text:style-name="T24">,</text:span><text:span text:style-name="T23"> Hunowie</text:span><text:span text:style-name="T24">,</text:span><text:span text:style-name="T23"> wielka wędrówka ludów</text:span></text:p>
          </table:table-cell>
          <table:table-cell table:style-name="Tabela1.C20" office:value-type="string">
            <text:p text:style-name="P7" loext:marker-style-name="T13"><text:span text:style-name="A14"><text:span text:style-name="T12">– </text:span></text:span><text:span text:style-name="A13"><text:span text:style-name="T12">przy pomocy nauczyciela posługuje się terminami: </text:span></text:span><text:span text:style-name="T13">prowincja</text:span><text:span text:style-name="T14">,</text:span><text:span text:style-name="T13"> legiony</text:span><text:span text:style-name="T14">,</text:span><text:span text:style-name="T13"> plemiona barbarzyńskie</text:span><text:span text:style-name="T14">,</text:span><text:span text:style-name="T13"> wielka wędrówka ludów</text:span></text:p>
            <text:p text:style-name="P5" loext:marker-style-name="T4"><text:span text:style-name="T4">– przedstawia wygląd i uzbrojenie rzymskiego legionisty</text:span><text:span text:style-name="T4"/></text:p>
            <text:p text:style-name="P9" loext:marker-style-name="T4"/>
            <text:p text:style-name="P9" loext:marker-style-name="T4"/>
          </table:table-cell>
          <table:table-cell table:style-name="Tabela1.D20" office:value-type="string">
            <text:p text:style-name="P7" loext:marker-style-name="T13"><text:span text:style-name="A14"><text:span text:style-name="T12">– </text:span></text:span><text:span text:style-name="A13"><text:span text:style-name="T12">poprawnie posługuje się terminami: </text:span></text:span><text:span text:style-name="T13">prowincja</text:span><text:span text:style-name="T14">,</text:span><text:span text:style-name="T13"> legiony</text:span><text:span text:style-name="T14">,</text:span><text:span text:style-name="T13"> romanizacja</text:span><text:span text:style-name="T14">,</text:span><text:span text:style-name="T13"> plemiona barbarzyńskie</text:span><text:span text:style-name="T14">,</text:span><text:span text:style-name="T13"> Germanie</text:span><text:span text:style-name="T14">,</text:span><text:span text:style-name="T13"> Hunowie</text:span><text:span text:style-name="T14">,</text:span><text:span text:style-name="T13"> wielka wędrówka ludów</text:span></text:p>
            <text:p text:style-name="P5" loext:marker-style-name="T4"><text:span text:style-name="T4">– wymienia główne prowincje Imperium Rzymskiego </text:span><text:span text:style-name="T4"/></text:p>
            <text:p text:style-name="P5" loext:marker-style-name="T4"><text:span text:style-name="T4">– wskazuje na mapie: Kartaginę, granice Imperium Rzymskiego w II w. n.e., Konstantynopol</text:span><text:span text:style-name="T4"/></text:p>
            <text:p text:style-name="P5" loext:marker-style-name="T4"><text:span text:style-name="T4">– omawia etapy powstawania Imperium Rzymskiego</text:span><text:span text:style-name="T4"/></text:p>
          </table:table-cell>
          <table:table-cell table:style-name="Tabela1.E20" table:number-columns-spanned="2" office:value-type="string">
            <text:p text:style-name="P5" loext:marker-style-name="T4"><text:span text:style-name="T4">– opisuje przyczyny podziału cesarstwa na wschodnie i zachodnie</text:span><text:span text:style-name="T4"/></text:p>
            <text:p text:style-name="P5" loext:marker-style-name="T4"><text:span text:style-name="T4">– opisuje okoliczności upadku cesarstwa zachodniego</text:span><text:span text:style-name="T4"/></text:p>
            <text:p text:style-name="P5" loext:marker-style-name="T4"><text:span text:style-name="T4">– zaznacza na osi czasu daty: 395 r. n.e., 476 r. n.e.</text:span><text:span text:style-name="T4"/></text:p>
            <text:p text:style-name="P5" loext:marker-style-name="T4"><text:span text:style-name="T4">– zna postać cesarza Konstantyna Wielkiego</text:span><text:span text:style-name="T4"/></text:p>
            <text:p text:style-name="P9" loext:marker-style-name="T4"/>
          </table:table-cell>
          <table:covered-table-cell/>
          <table:table-cell table:style-name="Tabela1.G20" office:value-type="string">
            <text:p text:style-name="P5" loext:marker-style-name="T4"><text:span text:style-name="T4">– wymienia korzyści oraz zagrożenia funkcjonowania państwa o rozległym terytorium</text:span><text:span text:style-name="T4"/></text:p>
            <text:p text:style-name="P5" loext:marker-style-name="T4"><text:span text:style-name="T4">– wyjaśnia wpływ kultury rzymskiej na podbite ludy</text:span><text:span text:style-name="T4"/></text:p>
          </table:table-cell>
          <table:table-cell table:style-name="Tabela1.H20" office:value-type="string">
            <text:p text:style-name="P5" loext:marker-style-name="T4"><text:span text:style-name="T4">– przedstawia postać Hannibala i wojny punickie</text:span><text:span text:style-name="T4"/></text:p>
            <text:p text:style-name="P5" loext:marker-style-name="T4"><text:span text:style-name="T4">– pokazuje przykłady romanizacji we współczesnej Europie</text:span><text:span text:style-name="T4"/></text:p>
            <text:p text:style-name="P16" loext:marker-style-name="T4"><text:span text:style-name="T4">– przybliża postaci wodzów barbarzyńskich Attyli oraz Odoakera</text:span><text:span text:style-name="T4"/></text:p>
          </table:table-cell>
        </table:table-row>
        <table:table-row table:style-name="Tabela1.4">
          <table:table-cell table:style-name="Tabela1.A21" office:value-type="string">
            <text:p text:style-name="P5" loext:marker-style-name="T6"><text:span text:style-name="T4">3. Życie w Wiecznym Mieście</text:span><text:span text:style-name="T6"/></text:p>
          </table:table-cell>
          <table:table-cell table:style-name="Tabela1.B21" office:value-type="string">
            <text:p text:style-name="P5" loext:marker-style-name="T4"><text:span text:style-name="T7"></text:span><text:span text:style-name="T4"> Rzym jako stolica imperium i Wieczne Miasto</text:span></text:p>
            <text:p text:style-name="P5" loext:marker-style-name="T4"><text:span text:style-name="T7"></text:span><text:span text:style-name="T4"> życie codzienne i rozrywki w Rzymie</text:span></text:p>
            <text:p text:style-name="P5" loext:marker-style-name="T4"><text:span text:style-name="T7"></text:span><text:span text:style-name="T4"> podział społeczeństwa rzymskiego</text:span></text:p>
            <text:p text:style-name="P5" loext:marker-style-name="T4"><text:span text:style-name="T7"></text:span><text:span text:style-name="T4"> wierzenia religijne </text:span><text:soft-page-break/><text:span text:style-name="T4">Rzymian i najważniejsze bóstwa</text:span></text:p>
            <text:p text:style-name="P5" loext:marker-style-name="T4"><text:span text:style-name="T7"></text:span><text:span text:style-name="T4"> terminy: </text:span><text:span text:style-name="T23">bazylika</text:span><text:span text:style-name="T4">, </text:span><text:span text:style-name="T18">Forum Romanum</text:span><text:span text:style-name="T4">, </text:span><text:span text:style-name="T23">termy</text:span><text:span text:style-name="T24">,</text:span><text:span text:style-name="T23"> amfiteatr</text:span><text:span text:style-name="T24">,</text:span><text:span text:style-name="T4"> </text:span><text:span text:style-name="T23">gladiatorzy</text:span><text:span text:style-name="T4">, </text:span><text:span text:style-name="T23">patrycjusze</text:span><text:span text:style-name="T24">,</text:span><text:span text:style-name="T23"> plebs</text:span><text:span text:style-name="T24">, </text:span><text:span text:style-name="T23">niewolnicy</text:span><text:span text:style-name="T24">,</text:span><text:span text:style-name="T23"> westalki</text:span></text:p>
          </table:table-cell>
          <table:table-cell table:style-name="Tabela1.C21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:</text:span></text:span><text:span text:style-name="T23"> amfiteatr</text:span><text:span text:style-name="T24">,</text:span><text:span text:style-name="T4"> </text:span><text:span text:style-name="T23">gladiatorzy</text:span><text:span text:style-name="T4">, </text:span><text:span text:style-name="T23">niewolnicy</text:span></text:p>
            <text:p text:style-name="P15" loext:marker-style-name="T6"><text:span text:style-name="T4">– przy pomocy nauczyciela </text:span><text:span text:style-name="T6">przedstawia warunki życia oraz rozrywki </text:span><text:soft-page-break/><text:span text:style-name="T6">dawnych mieszkańców Rzymu</text:span></text:p>
            <text:p text:style-name="P15" loext:marker-style-name="T4"><text:span text:style-name="T6">– omawia wierzenia Rzymian i wpływ, jaki wywarła na nie religia Greków</text:span><text:span text:style-name="T6"/></text:p>
            <text:p text:style-name="P9" loext:marker-style-name="T4"/>
          </table:table-cell>
          <table:table-cell table:style-name="Tabela1.D21" office:value-type="string">
            <text:p text:style-name="P5" loext:marker-style-name="T4"><text:span text:style-name="A14"><text:span text:style-name="T12">– </text:span></text:span><text:span text:style-name="A13"><text:span text:style-name="T12">poprawnie posługuje się terminami: </text:span></text:span><text:span text:style-name="T23">bazylika</text:span><text:span text:style-name="T4">, </text:span><text:span text:style-name="T18">Forum Romanum</text:span><text:span text:style-name="T4">, </text:span><text:span text:style-name="T23">termy</text:span><text:span text:style-name="T24">,</text:span><text:span text:style-name="T23"> amfiteatr</text:span><text:span text:style-name="T24">,</text:span><text:span text:style-name="T4"> </text:span><text:span text:style-name="T23">gladiatorzy</text:span><text:span text:style-name="T4">, </text:span><text:span text:style-name="T23">patrycjusze</text:span><text:span text:style-name="T24">,</text:span><text:span text:style-name="T23"> plebs</text:span><text:span text:style-name="T24">,</text:span><text:span text:style-name="T23"> niewolnicy</text:span><text:span text:style-name="T24">,</text:span><text:span text:style-name="T23"> westalki</text:span></text:p>
            <text:p text:style-name="P5" loext:marker-style-name="T4"><text:span text:style-name="T4">– wymienia </text:span><text:soft-page-break/><text:span text:style-name="T4">najważniejsze bóstwa czczone przez Rzymian i określa, jakimi dziedzinami życia się opiekowały</text:span><text:span text:style-name="T4"/></text:p>
            <text:p text:style-name="P15" loext:marker-style-name="T6"><text:span text:style-name="T6">– charakteryzuje różne grupy społeczeństwa rzymskiego</text:span><text:span text:style-name="T6"/></text:p>
          </table:table-cell>
          <table:table-cell table:style-name="Tabela1.E21" table:number-columns-spanned="2" office:value-type="string">
            <text:p text:style-name="P15" loext:marker-style-name="T32"><text:span text:style-name="T6">– wyjaśnia, dlaczego Rzym był nazywany Wiecznym Miastem</text:span><text:span text:style-name="T32"/></text:p>
            <text:p text:style-name="P15" loext:marker-style-name="T6"><text:span text:style-name="T6">– opisuje, jakie funkcje pełniło Forum Romanum</text:span><text:span text:style-name="T6"/></text:p>
            <text:p text:style-name="P15" loext:marker-style-name="T6"><text:span text:style-name="T6">– wymienia greckie odpowiedniki najważniejszych rzymskich bóstw</text:span><text:span text:style-name="T6"/></text:p>
            <text:p text:style-name="P9" loext:marker-style-name="T4"><text:soft-page-break/></text:p>
          </table:table-cell>
          <table:covered-table-cell/>
          <table:table-cell table:style-name="Tabela1.G21" office:value-type="string">
            <text:p text:style-name="P5" loext:marker-style-name="T4"><text:span text:style-name="T4">– wyjaśnia, dlaczego cesarze rzymscy starali się kierować zawołaniem ludu: </text:span><text:span text:style-name="T18">chleba i igrzysk!</text:span></text:p>
          </table:table-cell>
          <table:table-cell table:style-name="Tabela1.H21" office:value-type="string">
            <text:p text:style-name="P5" loext:marker-style-name="T4"><text:span text:style-name="T4">– przedstawia pozostałości Pompejów i Herkulanum jako źródła wiedzy o życiu codziennym w starożytności</text:span><text:span text:style-name="T4"/></text:p>
            <text:p text:style-name="P22" loext:marker-style-name="T4"/>
          </table:table-cell>
        </table:table-row>
        <table:table-row table:style-name="Tabela1.20">
          <table:table-cell table:style-name="Tabela1.A22" office:value-type="string">
            <text:p text:style-name="P5" loext:marker-style-name="T6"><text:span text:style-name="T4">4. Dokonania starożytnych Rzymian</text:span><text:span text:style-name="T6"/></text:p>
          </table:table-cell>
          <table:table-cell table:style-name="Tabela1.B22" office:value-type="string">
            <text:p text:style-name="P5" loext:marker-style-name="T4"><text:span text:style-name="T7"></text:span><text:span text:style-name="T4"> Rzymianie jako wielcy budowniczowie</text:span></text:p>
            <text:p text:style-name="P5" loext:marker-style-name="T4"><text:span text:style-name="T7"></text:span><text:span text:style-name="T4"> kultura i sztuka starożytnego Rzymu jako kontynuacja dokonań antycznych Greków </text:span></text:p>
            <text:p text:style-name="P5" loext:marker-style-name="T4"><text:span text:style-name="T7"></text:span><text:span text:style-name="T4"> prawo rzymskie i jego znaczenie dla funkcjonowania państwa</text:span></text:p>
            <text:p text:style-name="P5" loext:marker-style-name="T4"><text:span text:style-name="T7"></text:span><text:span text:style-name="T4"> najważniejsze budowle w starożytnym Rzymie</text:span></text:p>
            <text:p text:style-name="P5" loext:marker-style-name="T4"><text:span text:style-name="T7"></text:span><text:span text:style-name="T4"> terminy: </text:span><text:span text:style-name="T23">kopuła</text:span><text:span text:style-name="T24">, </text:span><text:span text:style-name="T23">akwedukt</text:span><text:span text:style-name="T24">,</text:span><text:span text:style-name="T23"> łuk triumfalny</text:span><text:span text:style-name="T24">,</text:span><text:span text:style-name="T23"> Circus Maximus</text:span><text:span text:style-name="T24">,</text:span><text:span text:style-name="T23"> Koloseum</text:span><text:span text:style-name="T24">,</text:span><text:span text:style-name="T23"> Panteon</text:span><text:span text:style-name="T24">,</text:span><text:span text:style-name="T23"> kodeks</text:span><text:span text:style-name="T24">, </text:span><text:span text:style-name="T23">Prawo XII tablic</text:span><text:span text:style-name="T24">,</text:span><text:span text:style-name="T23"> Kodeks Justyniana</text:span></text:p>
            <text:p text:style-name="P5" loext:marker-style-name="T4"><text:span text:style-name="T47"></text:span><text:span text:style-name="T24"> postaci historyczne: Wergiliusz, Horacy</text:span></text:p>
          </table:table-cell>
          <table:table-cell table:style-name="Tabela1.C22" office:value-type="string">
            <text:p text:style-name="P5" loext:marker-style-name="T4"><text:span text:style-name="A14"><text:span text:style-name="T12">– </text:span></text:span><text:span text:style-name="A13"><text:span text:style-name="T12">przy pomocy nauczyciela posługuje się terminami:</text:span></text:span><text:span text:style-name="T42"> łuk triumfalny</text:span><text:span text:style-name="T43">,</text:span><text:span text:style-name="T42"> Circus Maximus</text:span><text:span text:style-name="T43">,</text:span><text:span text:style-name="T42"> Koloseum</text:span><text:span text:style-name="T43">, </text:span><text:span text:style-name="T42">kodeks</text:span></text:p>
            <text:p text:style-name="P9" loext:marker-style-name="T4"/>
          </table:table-cell>
          <table:table-cell table:style-name="Tabela1.D22" office:value-type="string">
            <text:p text:style-name="P5" loext:marker-style-name="T6"><text:span text:style-name="A14"><text:span text:style-name="T12">– poprawnie </text:span></text:span><text:span text:style-name="A13"><text:span text:style-name="T12">posługuje się terminami: </text:span></text:span><text:span text:style-name="T42">kopuła</text:span><text:span text:style-name="T43">,</text:span><text:span text:style-name="T42"> akwedukt</text:span><text:span text:style-name="T43">,</text:span><text:span text:style-name="T42"> łuk triumfalny</text:span><text:span text:style-name="T43">,</text:span><text:span text:style-name="T42"> Circus Maximus</text:span><text:span text:style-name="T43">,</text:span><text:span text:style-name="T42"> Koloseum</text:span><text:span text:style-name="T43">,</text:span><text:span text:style-name="T42"> Panteon</text:span><text:span text:style-name="T43">,</text:span><text:span text:style-name="T42"> kodeks</text:span><text:span text:style-name="T43">, </text:span><text:span text:style-name="T42">Prawo XII tablic</text:span><text:span text:style-name="T43">,</text:span><text:span text:style-name="T42"> Kodeks Justyniana</text:span></text:p>
            <text:p text:style-name="P5" loext:marker-style-name="T4"><text:span text:style-name="T4">– wyjaśnia powiedzenie: </text:span><text:span text:style-name="T18">Wszystkie drogi prowadzą do Rzymu</text:span></text:p>
            <text:p text:style-name="P9" loext:marker-style-name="T4"/>
          </table:table-cell>
          <table:table-cell table:style-name="Tabela1.E22" table:number-columns-spanned="2" office:value-type="string">
            <text:p text:style-name="P5" loext:marker-style-name="T4"><text:span text:style-name="T4">– uzasadnia i ocenia twierdzenie, że Rzymianie potrafili czerpać z dorobku kulturowego podbitych ludów</text:span><text:span text:style-name="T4"/></text:p>
            <text:p text:style-name="P5" loext:marker-style-name="T4"><text:span text:style-name="T4">– omawia najwybitniejsze dzieła sztuki i architektury rzymskiej</text:span><text:span text:style-name="T4"/></text:p>
            <text:p text:style-name="P5" loext:marker-style-name="T4"><text:span text:style-name="T4">– wyjaśnia rolę praw i przepisów w funkcjonowaniu państwa na przykładzie Rzymu</text:span><text:span text:style-name="T4"/></text:p>
            <text:p text:style-name="P5" loext:marker-style-name="T4"><text:span text:style-name="T4">– omawia dokonania Wergiliusza i Horacego</text:span><text:span text:style-name="T4"/></text:p>
            <text:p text:style-name="P9" loext:marker-style-name="T4"/>
          </table:table-cell>
          <table:covered-table-cell/>
          <table:table-cell table:style-name="Tabela1.G22" office:value-type="string">
            <text:p text:style-name="P5" loext:marker-style-name="T4"><text:span text:style-name="T4">– wyjaśnia, dlaczego dobra sieć drogowa jest ważna dla funkcjonowania każdego państwa</text:span><text:span text:style-name="T4"/></text:p>
            <text:p text:style-name="P22" loext:marker-style-name="T4"/>
          </table:table-cell>
          <table:table-cell table:style-name="Tabela1.H22" office:value-type="string">
            <text:p text:style-name="P16" loext:marker-style-name="T4"><text:span text:style-name="T4">– opisuje wpływ prawa rzymskiego na współczesne prawo europejskie</text:span><text:span text:style-name="T4"/></text:p>
            <text:p text:style-name="P16" loext:marker-style-name="T4"><text:span text:style-name="T4">– ocenia, które z dokonań Rzymian uważa za najwybitniejsze, i uzasadnia swoją odpowiedź</text:span><text:span text:style-name="T4"/></text:p>
            <text:p text:style-name="P22" loext:marker-style-name="T4"/>
          </table:table-cell>
        </table:table-row>
        <table:table-row table:style-name="Tabela1.4">
          <table:table-cell table:style-name="Tabela1.A23" office:value-type="string">
            <text:p text:style-name="P5" loext:marker-style-name="T6"><text:span text:style-name="T6">5. </text:span><text:span text:style-name="T4">Początki </text:span><text:soft-page-break/><text:span text:style-name="T4">chrześcijaństwa</text:span></text:p>
          </table:table-cell>
          <table:table-cell table:style-name="Tabela1.B23" office:value-type="string">
            <text:p text:style-name="P15" loext:marker-style-name="T6"><text:span text:style-name="T44"></text:span><text:span text:style-name="T6"> Jezus z Nazaretu </text:span><text:soft-page-break/><text:span text:style-name="T6">jako twórca nowej religii monoteistycznej</text:span></text:p>
            <text:p text:style-name="P15" loext:marker-style-name="T6"><text:span text:style-name="T44"></text:span><text:span text:style-name="T6"> przyczyny prześladowania chrześcijan w starożytnym Rzymie</text:span></text:p>
            <text:p text:style-name="P15" loext:marker-style-name="T6"><text:span text:style-name="T44"></text:span><text:span text:style-name="T6"> rola świętych Pawła i Piotra w rozwoju chrześcijaństwa</text:span></text:p>
            <text:p text:style-name="P15" loext:marker-style-name="T6"><text:span text:style-name="T44"></text:span><text:span text:style-name="T6"> Edykt mediolański i zakończenie prześladowań chrześcijan w cesarstwie</text:span></text:p>
            <text:p text:style-name="P15" loext:marker-style-name="T42"><text:span text:style-name="T44"></text:span><text:span text:style-name="T6"> terminy: </text:span><text:span text:style-name="T42">Mesjasz</text:span><text:span text:style-name="T43">, </text:span><text:span text:style-name="T42">chrześcijaństwo</text:span><text:span text:style-name="T43">,</text:span><text:span text:style-name="T42"> apostołowie</text:span><text:span text:style-name="T43">,</text:span><text:span text:style-name="T42"> biskupi</text:span><text:span text:style-name="T43">, </text:span><text:span text:style-name="T42">papież</text:span><text:span text:style-name="T43">,</text:span><text:span text:style-name="T42"> Biblia − Stary i Nowy Testament</text:span><text:span text:style-name="T43">,</text:span><text:span text:style-name="T42"> Edykt mediolański</text:span></text:p>
            <text:p text:style-name="P15" loext:marker-style-name="T43"><text:span text:style-name="T48"></text:span><text:span text:style-name="T43"> postaci historyczne: Jezus z Nazaretu, święty Piotr, święty Paweł z Tarsu, Konstantyn Wielki</text:span></text:p>
          </table:table-cell>
          <table:table-cell table:style-name="Tabela1.C23" office:value-type="string">
            <text:p text:style-name="P15" loext:marker-style-name="T4"><text:span text:style-name="A14"><text:span text:style-name="T12">– </text:span></text:span><text:span text:style-name="A13"><text:span text:style-name="T12">przy pomocy </text:span></text:span><text:soft-page-break/><text:span text:style-name="A13"><text:span text:style-name="T12">nauczyciela posługuje się terminami:</text:span></text:span><text:span text:style-name="T42"> apostołowie</text:span><text:span text:style-name="T43">, </text:span><text:span text:style-name="T42">Jezus z Nazaretu</text:span><text:span text:style-name="T43">, </text:span><text:span text:style-name="T42">biskupi</text:span><text:span text:style-name="T43">, </text:span><text:span text:style-name="T42">papież</text:span><text:span text:style-name="T43">,</text:span><text:span text:style-name="T42"> Biblia − Stary i Nowy Testament</text:span></text:p>
            <text:p text:style-name="P9" loext:marker-style-name="T4"/>
          </table:table-cell>
          <table:table-cell table:style-name="Tabela1.D23" office:value-type="string">
            <text:p text:style-name="P15" loext:marker-style-name="T6"><text:span text:style-name="A14"><text:span text:style-name="T12">– poprawnie </text:span></text:span><text:soft-page-break/><text:span text:style-name="A13"><text:span text:style-name="T12">posługuje się terminami: </text:span></text:span><text:span text:style-name="T42">Mesjasz</text:span><text:span text:style-name="T43">,</text:span><text:span text:style-name="T42"> chrześcijaństwo</text:span><text:span text:style-name="T43">,</text:span><text:span text:style-name="T42"> apostołowie</text:span><text:span text:style-name="T43">,</text:span><text:span text:style-name="T42"> biskupi</text:span><text:span text:style-name="T43">,</text:span><text:span text:style-name="T42"> papież</text:span><text:span text:style-name="T43">,</text:span><text:span text:style-name="T42"> Biblia − Stary i Nowy Testament</text:span><text:span text:style-name="T43">,</text:span><text:span text:style-name="T42"> Edykt mediolański</text:span></text:p>
            <text:p text:style-name="P5" loext:marker-style-name="T4"><text:span text:style-name="T4">– charakteryzuje działalność apostołów po ukrzyżowaniu Jezusa</text:span><text:span text:style-name="T4"/></text:p>
            <text:p text:style-name="P5" loext:marker-style-name="T4"><text:span text:style-name="T4">– wskazuje na mapie: Palestynę, Jerozolimę, Mediolan</text:span><text:span text:style-name="T4"/></text:p>
            <text:p text:style-name="P5" loext:marker-style-name="T4"><text:span text:style-name="T4">– omawia nauki Jezusa z Nazaretu oraz dokonania świętego Piotra, świętego Pawła z Tarsu i Konstantyna Wielkiego</text:span><text:span text:style-name="T4"/></text:p>
            <text:p text:style-name="P9" loext:marker-style-name="T4"/>
          </table:table-cell>
          <table:table-cell table:style-name="Tabela1.E23" table:number-columns-spanned="2" office:value-type="string">
            <text:p text:style-name="P5" loext:marker-style-name="T4"><text:span text:style-name="T4">– wyjaśnia, czym różni </text:span><text:soft-page-break/><text:span text:style-name="T4">się chrześcijaństwo od judaizmu</text:span><text:span text:style-name="T4"/></text:p>
            <text:p text:style-name="P5" loext:marker-style-name="T4"><text:span text:style-name="T4">– wyjaśnia, dlaczego władze rzymskie odnosiły się wrogo do chrześcijaństwa </text:span><text:span text:style-name="T4"/></text:p>
            <text:p text:style-name="P5" loext:marker-style-name="T4"><text:span text:style-name="T4">– wyjaśnia znaczenie Edyktu mediolańskiego dla rozwoju chrześcijaństwa</text:span><text:span text:style-name="T4"/></text:p>
            <text:p text:style-name="P5" loext:marker-style-name="T4"><text:span text:style-name="T4">– zaznacza na osi czasu daty: 33 r. n.e., 313 r. n.e.</text:span><text:span text:style-name="T4"/></text:p>
            <text:p text:style-name="P9" loext:marker-style-name="T4"/>
          </table:table-cell>
          <table:covered-table-cell/>
          <table:table-cell table:style-name="Tabela1.G23" office:value-type="string">
            <text:p text:style-name="P5" loext:marker-style-name="T4"><text:span text:style-name="T4">– opisuje najstarsze </text:span><text:soft-page-break/><text:span text:style-name="T4">symbole chrześcijańskie</text:span><text:span text:style-name="T4"/></text:p>
            <text:p text:style-name="P5" loext:marker-style-name="T4"><text:span text:style-name="T4">– wyjaśnia związki między judaizmem a chrześcijaństwem</text:span><text:span text:style-name="T4"/></text:p>
            <text:p text:style-name="P9" loext:marker-style-name="T4"/>
          </table:table-cell>
          <table:table-cell table:style-name="Tabela1.H23" office:value-type="string">
            <text:p text:style-name="P16" loext:marker-style-name="T4"><text:span text:style-name="T4">– przedstawia dzieje </text:span><text:soft-page-break/><text:span text:style-name="T4">wybranego świętego (na przykład swojego patrona) </text:span><text:span text:style-name="T4"/></text:p>
          </table:table-cell>
        </table:table-row>
        <table:table-row table:style-name="Tabela1.24">
          <table:table-cell table:style-name="Tabela1.A24" office:value-type="string">
            <text:p text:style-name="P5" loext:marker-style-name="T6"><text:span text:style-name="T6">* Tajemnice sprzed wieków – Bursztynowy szlak</text:span><text:span text:style-name="T6"/></text:p>
          </table:table-cell>
          <table:table-cell table:style-name="Tabela1.B24" office:value-type="string">
            <text:p text:style-name="P15" loext:marker-style-name="T6"><text:span text:style-name="T44"></text:span><text:span text:style-name="T6"> rola szlaków handlowych w starożytności</text:span></text:p>
            <text:p text:style-name="P15" loext:marker-style-name="T6"><text:span text:style-name="T44"></text:span><text:span text:style-name="T6"> bursztyn i jego znaczenie dla starożytnych Rzymian </text:span></text:p>
            <text:p text:style-name="P15" loext:marker-style-name="T6"><text:span text:style-name="T44"></text:span><text:span text:style-name="T6"> kontakty handlowe Rzymian z wybrzeżem </text:span><text:soft-page-break/><text:span text:style-name="T6">Bałtyku</text:span></text:p>
          </table:table-cell>
          <table:table-cell table:style-name="Tabela1.C24" office:value-type="string">
            <text:p text:style-name="P15" loext:marker-style-name="T6"><text:span text:style-name="T6">– wskazuje na mapie: przebieg bursztynowego szlaku (Pruszcz Gdański, Kalisz, Brama Morawska)</text:span><text:span text:style-name="T6"/></text:p>
            <text:p text:style-name="P5" loext:marker-style-name="T4"><text:span text:style-name="T4">– wyjaśnia, czym jest bursztyn i do czego się </text:span><text:soft-page-break/><text:span text:style-name="T4">go stosuje</text:span><text:span text:style-name="T4"/></text:p>
          </table:table-cell>
          <table:table-cell table:style-name="Tabela1.D24" office:value-type="string">
            <text:p text:style-name="P15" loext:marker-style-name="T6"><text:span text:style-name="T6">– wyjaśnia, dlaczego bursztyn był ceniony przez Rzymian</text:span><text:span text:style-name="T6"/></text:p>
            <text:p text:style-name="P24" loext:marker-style-name="T4"/>
          </table:table-cell>
          <table:table-cell table:style-name="Tabela1.E24" table:number-columns-spanned="2" office:value-type="string">
            <text:p text:style-name="P5" loext:marker-style-name="T4"><text:span text:style-name="T4">– wyjaśnia rolę szlaków handlowych</text:span><text:span text:style-name="T4"/></text:p>
            <text:p text:style-name="P24" loext:marker-style-name="T4"/>
          </table:table-cell>
          <table:covered-table-cell/>
          <table:table-cell table:style-name="Tabela1.G24" office:value-type="string">
            <text:p text:style-name="P5" loext:marker-style-name="T4"><text:span text:style-name="T6">– podaje argumenty za twierdzeniem i przeciw niemu, że miasto Kalisz istniało w starożytności </text:span><text:span text:style-name="T6"/></text:p>
          </table:table-cell>
          <table:table-cell table:style-name="Tabela1.H24" office:value-type="string">
            <text:p text:style-name="P5" loext:marker-style-name="T6"><text:span text:style-name="T6">– opisuje, jakie ludy żyły na ziemiach polskich w okresie funkcjonowania bursztynowego szlaku</text:span><text:span text:style-name="T6"/></text:p>
            <text:p text:style-name="P22" loext:marker-style-name="T4"/>
          </table:table-cell>
        </table:table-row>
        <table:table-row table:style-name="Tabela1.2">
          <table:table-cell table:style-name="Tabela1.C1" table:number-columns-spanned="8" office:value-type="string">
            <text:p text:style-name="P28" loext:marker-style-name="T4"><text:span text:style-name="T49">Rozdział IV. Początki średniowiecza</text:span><text:span text:style-name="T4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26">
          <table:table-cell table:style-name="Tabela1.A26" office:value-type="string">
            <text:p text:style-name="P29" loext:marker-style-name="T11"><text:span text:style-name="T11">l. Bizancjum w czasach świetności</text:span><text:span text:style-name="T11"/></text:p>
            <text:p text:style-name="P30" loext:marker-style-name="T6"/>
          </table:table-cell>
          <table:table-cell table:style-name="Tabela1.B26" office:value-type="string">
            <text:p text:style-name="P5" loext:marker-style-name="T4"><text:span text:style-name="T7"></text:span><text:span text:style-name="T4"> cesarstwo bizantyjskie pod panowaniem Justyniana I Wielkiego</text:span></text:p>
            <text:p text:style-name="P5" loext:marker-style-name="T4"><text:span text:style-name="T7"></text:span><text:span text:style-name="T4"> dokonania Justyniana I Wielkiego </text:span></text:p>
            <text:p text:style-name="P5" loext:marker-style-name="T4"><text:span text:style-name="T7"></text:span><text:span text:style-name="T4"> Konstantynopol jako Nowy Rzym</text:span></text:p>
            <text:p text:style-name="P5" loext:marker-style-name="T4"><text:span text:style-name="T7"></text:span><text:span text:style-name="T4"> tradycja grecka w Bizancjum</text:span></text:p>
            <text:p text:style-name="P5" loext:marker-style-name="T4"><text:span text:style-name="T7"></text:span><text:span text:style-name="T4"> osiągnięcia naukowe Bizantyjczyków </text:span></text:p>
            <text:p text:style-name="P5" loext:marker-style-name="T4"><text:span text:style-name="T7"></text:span><text:span text:style-name="T4"> upadek Konstantynopola, jego przyczyny i skutki</text:span></text:p>
            <text:p text:style-name="P5" loext:marker-style-name="T4"><text:span text:style-name="T7"></text:span><text:span text:style-name="T4"> terminy: </text:span><text:span text:style-name="T18">Bizancjum</text:span><text:span text:style-name="T4">, </text:span><text:span text:style-name="T18">Hagia Sofia</text:span><text:span text:style-name="T4">, </text:span><text:span text:style-name="T18">ikona</text:span><text:span text:style-name="T4">, </text:span><text:span text:style-name="T18">freski</text:span><text:span text:style-name="T4">, </text:span><text:span text:style-name="T18">mozaika</text:span></text:p>
            <text:p text:style-name="P5" loext:marker-style-name="T4"><text:span text:style-name="T7"></text:span><text:span text:style-name="T4"> postaci historyczne: Justynian I Wielki</text:span></text:p>
          </table:table-cell>
          <table:table-cell table:style-name="Tabela1.C26" office:value-type="string">
            <text:p text:style-name="P5" loext:marker-style-name="T4"><text:span text:style-name="A14"><text:span text:style-name="T12">– </text:span></text:span><text:span text:style-name="A13"><text:span text:style-name="T12">przy pomocy nauczyciela posługuje się terminami:</text:span></text:span><text:span text:style-name="T4"> </text:span><text:span text:style-name="T18">ikona</text:span><text:span text:style-name="T4">, </text:span><text:span text:style-name="T18">freski</text:span><text:span text:style-name="T4">, </text:span><text:span text:style-name="T18">mozaika</text:span></text:p>
            <text:p text:style-name="P9" loext:marker-style-name="T4"/>
          </table:table-cell>
          <table:table-cell table:style-name="Tabela1.D26" office:value-type="string">
            <text:p text:style-name="P5" loext:marker-style-name="T4"><text:span text:style-name="A14"><text:span text:style-name="T12">– poprawnie </text:span></text:span><text:span text:style-name="A13"><text:span text:style-name="T12">posługuje się terminami: </text:span></text:span><text:span text:style-name="A13"><text:span text:style-name="T19">Bizancjum</text:span></text:span><text:span text:style-name="A13"><text:span text:style-name="T12">, </text:span></text:span><text:span text:style-name="T18">Hagia Sofia</text:span><text:span text:style-name="T4">, </text:span><text:span text:style-name="T18">ikona</text:span><text:span text:style-name="T4">, </text:span><text:span text:style-name="T18">freski</text:span><text:span text:style-name="T4">, </text:span><text:span text:style-name="T18">mozaika</text:span></text:p>
            <text:p text:style-name="P5" loext:marker-style-name="T4"><text:span text:style-name="T4">– wskazuje na mapie: Konstantynopol, granice cesarstwa bizantyjskiego w czasach Justyniana I Wielkiego</text:span><text:span text:style-name="T4"/></text:p>
            <text:p text:style-name="P5" loext:marker-style-name="T4"><text:span text:style-name="T4">– tłumaczy, dlaczego Konstantynopol zaczęto określać Nowym Rzymem</text:span><text:span text:style-name="T4"/></text:p>
            <text:p text:style-name="P5" loext:marker-style-name="T4"><text:span text:style-name="T4">– wyjaśnia znaczenie wyrażenia </text:span><text:span text:style-name="T18">bizantyjski przepych</text:span></text:p>
            <text:p text:style-name="P9" loext:marker-style-name="T4"/>
          </table:table-cell>
          <table:table-cell table:style-name="Tabela1.E26" table:number-columns-spanned="2" office:value-type="string">
            <text:p text:style-name="P5" loext:marker-style-name="T4"><text:span text:style-name="T4">– wskazuje, jaką rolę w periodyzacji dziejów odegrał upadek cesarstwa zachodniorzymskiego oraz wschodniorzymskiego</text:span><text:span text:style-name="T4"/></text:p>
            <text:p text:style-name="P5" loext:marker-style-name="T4"><text:span text:style-name="T4">– charakteryzuje styl bizantyjski w sztuce</text:span><text:span text:style-name="T4"/></text:p>
            <text:p text:style-name="P5" loext:marker-style-name="T4"><text:span text:style-name="T4">– podaje przyczyny i skutki upadku cesarstwa bizantyjskiego </text:span><text:span text:style-name="T4"/></text:p>
            <text:p text:style-name="P5" loext:marker-style-name="T4"><text:span text:style-name="T4">– zaznacza na osi czasu datę upadku Konstantynopola – 1453 r.</text:span><text:span text:style-name="T4"/></text:p>
            <text:p text:style-name="P5" loext:marker-style-name="T4"><text:span text:style-name="T4">– zna postać Justyniana I Wielkiego</text:span><text:span text:style-name="T4"/></text:p>
            <text:p text:style-name="P5" loext:marker-style-name="T4"><text:span text:style-name="T4">– omawia dokonania Justyniana I Wielkiego </text:span><text:span text:style-name="T4"/></text:p>
          </table:table-cell>
          <table:covered-table-cell/>
          <table:table-cell table:style-name="Tabela1.G26" office:value-type="string">
            <text:p text:style-name="P5" loext:marker-style-name="T4"><text:span text:style-name="T4">– wyjaśnia, w jaki sposób położenie geograficzne wpłynęło na bogactwo Konstantynopola</text:span><text:span text:style-name="T4"/></text:p>
            <text:p text:style-name="P5" loext:marker-style-name="T4"><text:span text:style-name="T4">– uzasadnia twierdzenie, że Bizancjum połączyło w nauce tradycję zachodniorzymską i grecką</text:span><text:span text:style-name="T4"/></text:p>
            <text:p text:style-name="P5" loext:marker-style-name="T4"><text:span text:style-name="T4">– wyjaśnia, jakie znaczenie dla państwa ma kodyfikacja praw</text:span><text:span text:style-name="T4"/></text:p>
            <text:p text:style-name="P9" loext:marker-style-name="T4"/>
          </table:table-cell>
          <table:table-cell table:style-name="Tabela1.H26" office:value-type="string">
            <text:p text:style-name="P16" loext:marker-style-name="T4"><text:span text:style-name="T4">– wyjaśnia, jaki wpływ na chrześcijaństwo miał podział Rzymu na część zachodnią i wschodnią</text:span><text:span text:style-name="T4"/></text:p>
            <text:p text:style-name="P16" loext:marker-style-name="T4"><text:span text:style-name="T4">– opisuje, jakie zmiany w bazylice Hagia Sofia zostały dokonane przez muzułmanów</text:span><text:span text:style-name="T4"/></text:p>
          </table:table-cell>
        </table:table-row>
        <table:table-row table:style-name="Tabela1.27">
          <table:table-cell table:style-name="Tabela1.A27" office:value-type="string">
            <text:p text:style-name="P29" loext:marker-style-name="T11"><text:span text:style-name="T11">2. Arabowie i początki islamu</text:span><text:span text:style-name="T11"/></text:p>
            <text:p text:style-name="P30" loext:marker-style-name="T6"/>
          </table:table-cell>
          <table:table-cell table:style-name="Tabela1.B27" office:value-type="string">
            <text:p text:style-name="P5" loext:marker-style-name="T4"><text:span text:style-name="T7"></text:span><text:span text:style-name="T4"> pochodzenie Arabów</text:span></text:p>
            <text:p text:style-name="P5" loext:marker-style-name="T4"><text:span text:style-name="T7"></text:span><text:span text:style-name="T4"> działalność Mahometa i narodziny islamu</text:span></text:p>
            <text:p text:style-name="P5" loext:marker-style-name="T4"><text:span text:style-name="T7"></text:span><text:span text:style-name="T4"> religia muzułmańska i jej zasady</text:span></text:p>
            <text:p text:style-name="P5" loext:marker-style-name="T4"><text:span text:style-name="T7"></text:span><text:span text:style-name="T4"> dżihad i podboje Arabów</text:span></text:p>
            <text:p text:style-name="P5" loext:marker-style-name="T4"><text:span text:style-name="T7"></text:span><text:span text:style-name="T4"> kultura i nauka </text:span><text:soft-page-break/><text:span text:style-name="T4">arabska</text:span></text:p>
            <text:p text:style-name="P5" loext:marker-style-name="T4"><text:span text:style-name="T7"></text:span><text:span text:style-name="T4"> terminy: </text:span><text:span text:style-name="T23">oaza</text:span><text:span text:style-name="T24">,</text:span><text:span text:style-name="T23"> Czarny Kamień</text:span><text:span text:style-name="T24">,</text:span><text:span text:style-name="T23"> Mekka</text:span><text:span text:style-name="T24">, </text:span><text:span text:style-name="T23">Medyna</text:span><text:span text:style-name="T24">,</text:span><text:span text:style-name="T23"> islam</text:span><text:span text:style-name="T24">, </text:span><text:span text:style-name="T23">Allach</text:span><text:span text:style-name="T24">,</text:span><text:span text:style-name="T23"> Koran</text:span><text:span text:style-name="T24">,</text:span><text:span text:style-name="T23"> meczet</text:span><text:span text:style-name="T24">,</text:span><text:span text:style-name="T23"> minaret</text:span><text:span text:style-name="T24">,</text:span><text:span text:style-name="T23"> mihrab</text:span><text:span text:style-name="T24">,</text:span><text:span text:style-name="T23"> minbar</text:span><text:span text:style-name="T24">,</text:span><text:span text:style-name="T23"> dżihad</text:span><text:span text:style-name="T24">,</text:span><text:span text:style-name="T23"> kalifowie</text:span><text:span text:style-name="T24">, </text:span><text:span text:style-name="T23">cyfry arabskie</text:span><text:span text:style-name="T24">,</text:span><text:span text:style-name="T23"> stal damasceńska</text:span><text:span text:style-name="T24">, </text:span><text:span text:style-name="T23">arabeski</text:span></text:p>
            <text:p text:style-name="P5" loext:marker-style-name="T6"><text:span text:style-name="T7"></text:span><text:span text:style-name="T4"> postaci historyczne: Mahomet</text:span></text:p>
          </table:table-cell>
          <table:table-cell table:style-name="Tabela1.C27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: </text:span></text:span><text:span text:style-name="T23">oaza</text:span><text:span text:style-name="T24">,</text:span><text:span text:style-name="T23"> islam</text:span><text:span text:style-name="T24">,</text:span><text:span text:style-name="T23"> Allach</text:span><text:span text:style-name="T24">,</text:span><text:span text:style-name="T23"> Koran</text:span><text:span text:style-name="T24">,</text:span><text:span text:style-name="T23"> meczet</text:span></text:p>
            <text:p text:style-name="P5" loext:marker-style-name="T4"><text:span text:style-name="T4">– przy pomocy nauczyciela wskazuje podstawowe różnice między chrześcijaństwem a </text:span><text:soft-page-break/><text:span text:style-name="T4">islamem</text:span><text:span text:style-name="T4"/></text:p>
            <text:p text:style-name="P9" loext:marker-style-name="T4"/>
          </table:table-cell>
          <table:table-cell table:style-name="Tabela1.D27" office:value-type="string">
            <text:p text:style-name="P5" loext:marker-style-name="T4"><text:span text:style-name="A14"><text:span text:style-name="T12">– </text:span></text:span><text:span text:style-name="A13"><text:span text:style-name="T12">poprawnie posługuje się terminami: </text:span></text:span><text:span text:style-name="T23">oaza</text:span><text:span text:style-name="T24">, </text:span><text:span text:style-name="T23">Czarny Kamień</text:span><text:span text:style-name="T24">,</text:span><text:span text:style-name="T23"> Mekka</text:span><text:span text:style-name="T24">,</text:span><text:span text:style-name="T23"> Medyna</text:span><text:span text:style-name="T24">,</text:span><text:span text:style-name="T23"> islam</text:span><text:span text:style-name="T24">,</text:span><text:span text:style-name="T23"> Allach</text:span><text:span text:style-name="T24">,</text:span><text:span text:style-name="T23"> Koran</text:span><text:span text:style-name="T24">,</text:span><text:span text:style-name="T23"> meczet</text:span><text:span text:style-name="T24">, </text:span><text:span text:style-name="T23">minaret</text:span><text:span text:style-name="T24">,</text:span><text:span text:style-name="T23"> mihrab</text:span><text:span text:style-name="T24">,</text:span><text:span text:style-name="T23"> minbar</text:span><text:span text:style-name="T24">,</text:span><text:span text:style-name="T23"> dżihad</text:span><text:span text:style-name="T24">,</text:span><text:span text:style-name="T23"> kalifowie</text:span><text:span text:style-name="T24">,</text:span><text:span text:style-name="T23"> cyfry arabskie</text:span><text:span text:style-name="T24">,</text:span><text:span text:style-name="T23"> stal </text:span><text:soft-page-break/><text:span text:style-name="T23">damasceńska</text:span><text:span text:style-name="T24">,</text:span><text:span text:style-name="T23"> arabeski</text:span><text:span text:style-name="T4"> </text:span></text:p>
            <text:p text:style-name="P5" loext:marker-style-name="T4"><text:span text:style-name="T4">– omawia najważniejsze zasady wiary muzułmanów</text:span><text:span text:style-name="T4"/></text:p>
            <text:p text:style-name="P5" loext:marker-style-name="T4"><text:span text:style-name="T4">– wskazuje na mapie: Półwysep Arabski, Mekkę, Medynę oraz imperium arabskie w okresie świetności</text:span><text:span text:style-name="T4"/></text:p>
          </table:table-cell>
          <table:table-cell table:style-name="Tabela1.E27" table:number-columns-spanned="2" office:value-type="string">
            <text:p text:style-name="P5" loext:marker-style-name="T4"><text:span text:style-name="T4">– przedstawia postać i działalność Mahometa</text:span><text:span text:style-name="T4"/></text:p>
            <text:p text:style-name="P5" loext:marker-style-name="T4"><text:span text:style-name="T4">– omawia osiągnięcia Arabów w dziedzinie kultury i nauki w średniowieczu </text:span><text:span text:style-name="T4"/></text:p>
            <text:p text:style-name="P5" loext:marker-style-name="T4"><text:span text:style-name="T4">– charakteryzuje i ocenia stosunek Arabów do ludów podbitych w średniowieczu</text:span><text:span text:style-name="T4"/></text:p>
            <text:p text:style-name="P5" loext:marker-style-name="T4"><text:soft-page-break/><text:span text:style-name="T4">– zaznacza na osi czasu datę: 622 r.</text:span><text:span text:style-name="T4"/></text:p>
            <text:p text:style-name="P9" loext:marker-style-name="T4"/>
          </table:table-cell>
          <table:covered-table-cell/>
          <table:table-cell table:style-name="Tabela1.G27" office:value-type="string">
            <text:p text:style-name="P5" loext:marker-style-name="T4"><text:span text:style-name="T4">– wskazuje na podobieństwa i różnice pomiędzy chrześcijaństwem a islamem</text:span><text:span text:style-name="T4"/></text:p>
            <text:p text:style-name="P5" loext:marker-style-name="T4"><text:span text:style-name="T4">– podaje przykłady wpływu kultury, nauki i języka arabskiego na Europejczyków</text:span><text:span text:style-name="T4"/></text:p>
          </table:table-cell>
          <table:table-cell table:style-name="Tabela1.H27" office:value-type="string">
            <text:p text:style-name="P5" loext:marker-style-name="T4"><text:span text:style-name="T4">– wyjaśnia, jak zmieniało się nastawienie części muzułmanów do innych kultur w średniowieczu i współcześnie</text:span><text:span text:style-name="T4"/></text:p>
            <text:p text:style-name="P5" loext:marker-style-name="T4"><text:span text:style-name="T4">– ocenia potrzebę tolerancji religijnej</text:span><text:span text:style-name="T4"/></text:p>
            <text:p text:style-name="P5" loext:marker-style-name="T4"><text:span text:style-name="T4">– wskazuje na </text:span><text:soft-page-break/><text:span text:style-name="T4">podobieństwa i różnice w sposobie postrzegania dziejów i odmierzania czasu między chrześcijaństwem a islamem</text:span><text:span text:style-name="T4"/></text:p>
          </table:table-cell>
        </table:table-row>
        <table:table-row table:style-name="Tabela1.28">
          <table:table-cell table:style-name="Tabela1.A28" office:value-type="string">
            <text:p text:style-name="P29" loext:marker-style-name="T11"><text:span text:style-name="T11">3. Nowe państwa w Europie</text:span><text:span text:style-name="T11"/></text:p>
            <text:p text:style-name="P30" loext:marker-style-name="T6"/>
          </table:table-cell>
          <table:table-cell table:style-name="Tabela1.B28" office:value-type="string">
            <text:p text:style-name="P5" loext:marker-style-name="T4"><text:span text:style-name="T7"></text:span><text:span text:style-name="T4"> powstanie państwa Franków</text:span></text:p>
            <text:p text:style-name="P5" loext:marker-style-name="T4"><text:span text:style-name="T7"></text:span><text:span text:style-name="T4"> cesarstwo Karola Wielkiego</text:span></text:p>
            <text:p text:style-name="P5" loext:marker-style-name="T4"><text:span text:style-name="T7"></text:span><text:span text:style-name="T4"> rozwój kultury i nauki w państwie Karola Wielkiego</text:span></text:p>
            <text:p text:style-name="P5" loext:marker-style-name="T4"><text:span text:style-name="T30"></text:span><text:span text:style-name="T21"> traktat w Verdun i jego skutki – nowe państwa w Europie</text:span></text:p>
            <text:p text:style-name="P5" loext:marker-style-name="T4"><text:span text:style-name="T7"></text:span><text:span text:style-name="T4"> Rzesza Niemiecka</text:span></text:p>
            <text:p text:style-name="P5" loext:marker-style-name="T4"><text:span text:style-name="T7"></text:span><text:span text:style-name="T4"> terminy: </text:span><text:span text:style-name="T23">Frankowie</text:span><text:span text:style-name="T24">,</text:span><text:span text:style-name="T4"> </text:span><text:span text:style-name="T23">dynastia</text:span><text:span text:style-name="T24">,</text:span><text:span text:style-name="T23"> majordom</text:span><text:span text:style-name="T24">,</text:span><text:span text:style-name="T23"> Karolingowie</text:span><text:span text:style-name="T24">,</text:span><text:span text:style-name="T23"> </text:span><text:span text:style-name="T25">układ w Verdun</text:span><text:span text:style-name="T26">,</text:span><text:span text:style-name="T24"> </text:span><text:span text:style-name="T23">cesarstwo</text:span><text:span text:style-name="T24">,</text:span><text:span text:style-name="T23"> margrabia</text:span><text:span text:style-name="T24">, </text:span><text:span text:style-name="T23">marchia</text:span><text:span text:style-name="T24">, </text:span><text:span text:style-name="T23">możnowładca</text:span><text:span text:style-name="T24">, </text:span><text:span text:style-name="T23">Rzesza Niemiecka</text:span></text:p>
            <text:p text:style-name="P5" loext:marker-style-name="T4"><text:span text:style-name="T7"></text:span><text:span text:style-name="T4"> postaci historyczne: Chlodwig, Karol Młot, </text:span><text:soft-page-break/><text:span text:style-name="T4">Pepin Mały, Karol Wielki, Otton I</text:span></text:p>
          </table:table-cell>
          <table:table-cell table:style-name="Tabela1.C28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: </text:span></text:span><text:span text:style-name="T23">dynastia</text:span><text:span text:style-name="T24">,</text:span><text:span text:style-name="T23"> cesarstwo</text:span><text:span text:style-name="T24">, </text:span><text:span text:style-name="T23">możnowładca</text:span></text:p>
            <text:p text:style-name="P5" loext:marker-style-name="T4"><text:span text:style-name="T4">– przy pomocy nauczyciela wyjaśnia, dlaczego Karol otrzymał przydomek „Wielki”</text:span><text:span text:style-name="T4"/></text:p>
            <text:p text:style-name="P9" loext:marker-style-name="T4"/>
            <text:p text:style-name="P9" loext:marker-style-name="T4"/>
            <text:p text:style-name="P9" loext:marker-style-name="T4"/>
            <text:p text:style-name="P8" loext:marker-style-name="T12"/>
            <text:p text:style-name="P9" loext:marker-style-name="T4"/>
          </table:table-cell>
          <table:table-cell table:style-name="Tabela1.D28" office:value-type="string">
            <text:p text:style-name="P5" loext:marker-style-name="T23"><text:span text:style-name="A14"><text:span text:style-name="T12">– </text:span></text:span><text:span text:style-name="A13"><text:span text:style-name="T12">poprawnie posługuje się terminami: </text:span></text:span><text:span text:style-name="T23">Frankowie</text:span><text:span text:style-name="T24">,</text:span><text:span text:style-name="T4"> </text:span><text:span text:style-name="T23">dynastia</text:span><text:span text:style-name="T24">,</text:span><text:span text:style-name="T23"> majordom</text:span><text:span text:style-name="T24">,</text:span><text:span text:style-name="T23"> Karolingowie</text:span><text:span text:style-name="T24">,</text:span><text:span text:style-name="T23"> </text:span><text:span text:style-name="T25">układ w Verdun</text:span><text:span text:style-name="T26">,</text:span><text:span text:style-name="T24"> </text:span><text:span text:style-name="T23">cesarstwo</text:span><text:span text:style-name="T24">, </text:span><text:span text:style-name="T23">margrabia</text:span><text:span text:style-name="T24">,</text:span><text:span text:style-name="T23"> marchia</text:span><text:span text:style-name="T24">, </text:span><text:span text:style-name="T23">możnowładca</text:span><text:span text:style-name="T24">,</text:span><text:span text:style-name="T23"> Rzesza Niemiecka</text:span></text:p>
          </table:table-cell>
          <table:table-cell table:style-name="Tabela1.E28" table:number-columns-spanned="2" office:value-type="string">
            <text:p text:style-name="P5" loext:marker-style-name="T4"><text:span text:style-name="T4">– wyjaśnia, w jaki sposób władzę w państwie Franków przejęła dynastia Karolingów</text:span><text:span text:style-name="T4"/></text:p>
            <text:p text:style-name="P5" loext:marker-style-name="T4"><text:span text:style-name="T4">– charakteryzuje rozwój kultury i nauki w czasach Karola Wielkiego</text:span><text:span text:style-name="T4"/></text:p>
            <text:p text:style-name="P5" loext:marker-style-name="T4"><text:span text:style-name="T21">– przedstawia postanowienia traktatu w Verdun oraz jego skutki</text:span><text:span text:style-name="T21"/></text:p>
            <text:p text:style-name="P5" loext:marker-style-name="T4"><text:span text:style-name="T4">– zaznacza na osi czasu daty: 800 r., </text:span><text:span text:style-name="T21">843 r.,</text:span><text:span text:style-name="T4"> 962 r.</text:span></text:p>
            <text:p text:style-name="P5" loext:marker-style-name="T4"><text:span text:style-name="T4">– omawia dokonania: Chlodwiga, Karola Młota, Pepina Małego, Karola Wielkiego i Ottona I</text:span><text:span text:style-name="T4"/></text:p>
            <text:p text:style-name="P9" loext:marker-style-name="T4"/>
          </table:table-cell>
          <table:covered-table-cell/>
          <table:table-cell table:style-name="Tabela1.G28" office:value-type="string">
            <text:p text:style-name="P5" loext:marker-style-name="T4"><text:span text:style-name="T4">– wyjaśnia, w jaki sposób doszło do utworzenia Rzeszy Niemieckiej</text:span><text:span text:style-name="T4"/></text:p>
            <text:p text:style-name="P5" loext:marker-style-name="T4"><text:span text:style-name="T4">– tłumaczy, dlaczego Karol Wielki jest jednym z patronów zjednoczonej Europy</text:span><text:span text:style-name="T4"/></text:p>
          </table:table-cell>
          <table:table-cell table:style-name="Tabela1.H28" office:value-type="string">
            <text:p text:style-name="P16" loext:marker-style-name="T4"><text:span text:style-name="T4">– wyjaśnia skąd pochodzi polskie słowo „król”</text:span><text:span text:style-name="T4"/></text:p>
          </table:table-cell>
        </table:table-row>
        <table:table-row table:style-name="Tabela1.29">
          <table:table-cell table:style-name="Tabela1.A29" office:value-type="string">
            <text:p text:style-name="P29" loext:marker-style-name="T11"><text:span text:style-name="T11">4. Konflikt papiestwa z cesarstwem</text:span><text:span text:style-name="T11"/></text:p>
            <text:p text:style-name="P30" loext:marker-style-name="T6"/>
          </table:table-cell>
          <table:table-cell table:style-name="Tabela1.B29" office:value-type="string">
            <text:p text:style-name="P5" loext:marker-style-name="T4"><text:span text:style-name="T7"></text:span><text:span text:style-name="T4"> wielka schizma wschodnia i jej skutki</text:span></text:p>
            <text:p text:style-name="P5" loext:marker-style-name="T4"><text:span text:style-name="T7"></text:span><text:span text:style-name="T4"> spór o inwestyturę między cesarzem a papieżem w XI w.</text:span></text:p>
            <text:p text:style-name="P5" loext:marker-style-name="T4"><text:span text:style-name="T7"></text:span><text:span text:style-name="T4"> Canossa jako miejsce pokuty cesarza Henryka IV</text:span></text:p>
            <text:p text:style-name="P5" loext:marker-style-name="T4"><text:span text:style-name="T7"></text:span><text:span text:style-name="T4"> konkordat wormacki i jego postanowienia</text:span></text:p>
            <text:p text:style-name="P5" loext:marker-style-name="T4"><text:span text:style-name="T7"></text:span><text:span text:style-name="T4"> terminy: </text:span><text:span text:style-name="T23">dogmaty</text:span><text:span text:style-name="T24">,</text:span><text:span text:style-name="T23"> schizma</text:span><text:span text:style-name="T24">,</text:span><text:span text:style-name="T23"> patriarcha</text:span><text:span text:style-name="T24">,</text:span><text:span text:style-name="T23"> prawosławie</text:span><text:span text:style-name="T24">,</text:span><text:span text:style-name="T23"> ekskomunika</text:span><text:span text:style-name="T24">, </text:span><text:span text:style-name="T23">inwestytura</text:span><text:span text:style-name="T24">,</text:span><text:span text:style-name="T23"> synod</text:span><text:span text:style-name="T24">,</text:span><text:span text:style-name="T23"> konkordat</text:span></text:p>
            <text:p text:style-name="P18" loext:marker-style-name="T6"><text:span text:style-name="T7"></text:span><text:span text:style-name="T4"> postaci historyczne: papież Grzegorz VII, cesarz Henryk IV</text:span></text:p>
          </table:table-cell>
          <table:table-cell table:style-name="Tabela1.C29" office:value-type="string">
            <text:p text:style-name="P5" loext:marker-style-name="T4"><text:span text:style-name="A14"><text:span text:style-name="T12">– </text:span></text:span><text:span text:style-name="A13"><text:span text:style-name="T12">przy pomocy nauczyciela posługuje się terminami:</text:span></text:span><text:span text:style-name="T23"> prawosławie</text:span><text:span text:style-name="T24">,</text:span><text:span text:style-name="T23"> ekskomunika</text:span></text:p>
          </table:table-cell>
          <table:table-cell table:style-name="Tabela1.D29" office:value-type="string">
            <text:p text:style-name="P7" loext:marker-style-name="T13"><text:span text:style-name="A14"><text:span text:style-name="T12">– poprawnie </text:span></text:span><text:span text:style-name="A13"><text:span text:style-name="T12">posługuje się terminami: </text:span></text:span><text:span text:style-name="T13">dogmaty</text:span><text:span text:style-name="T14">,</text:span><text:span text:style-name="T13"> schizma</text:span><text:span text:style-name="T14">,</text:span><text:span text:style-name="T13"> patriarcha</text:span><text:span text:style-name="T14">,</text:span><text:span text:style-name="T13"> prawosławie</text:span><text:span text:style-name="T14">,</text:span><text:span text:style-name="T13"> ekskomunika</text:span><text:span text:style-name="T14">,</text:span><text:span text:style-name="T13"> inwestytura</text:span><text:span text:style-name="T14">,</text:span><text:span text:style-name="T13"> synod</text:span><text:span text:style-name="T14">,</text:span><text:span text:style-name="T13"> konkordat</text:span></text:p>
            <text:p text:style-name="P5" loext:marker-style-name="T4"><text:span text:style-name="T4">– wyjaśnia konsekwencje ekskomuniki cesarza i opisuje ukorzenie się cesarza Henryka IV w Canossie</text:span><text:span text:style-name="T4"/></text:p>
            <text:p text:style-name="P5" loext:marker-style-name="T4"><text:span text:style-name="T4">– przedstawia postaci: papieża Grzegorza VI, cesarza Henryka IV</text:span><text:span text:style-name="T4"/></text:p>
            <text:p text:style-name="P9" loext:marker-style-name="T4"/>
          </table:table-cell>
          <table:table-cell table:style-name="Tabela1.E29" table:number-columns-spanned="2" office:value-type="string">
            <text:p text:style-name="P5" loext:marker-style-name="T4"><text:span text:style-name="T4">– wyjaśnia przyczyny i skutki wielkiej schizmy wschodniej</text:span><text:span text:style-name="T4"/></text:p>
            <text:p text:style-name="P5" loext:marker-style-name="T4"><text:span text:style-name="T4">– wyjaśnia, czym są religie, a czym wyznania religijne</text:span><text:span text:style-name="T4"/></text:p>
            <text:p text:style-name="P5" loext:marker-style-name="T4"><text:span text:style-name="T4">– przedstawia przebieg sporu pomiędzy cesarzem a papieżem w XI w. </text:span><text:span text:style-name="T4"/></text:p>
            <text:p text:style-name="P5" loext:marker-style-name="T4"><text:span text:style-name="T4">– przedstawia postanowienia konkordatu w Wormacji</text:span><text:span text:style-name="T4"/></text:p>
            <text:p text:style-name="P5" loext:marker-style-name="T4"><text:span text:style-name="T4">– zaznacza na osi czasu daty: 1054 r., 1077 r., 1122 r.</text:span><text:span text:style-name="T4"/></text:p>
            <text:p text:style-name="P9" loext:marker-style-name="T4"/>
          </table:table-cell>
          <table:covered-table-cell/>
          <table:table-cell table:style-name="Tabela1.G29" office:value-type="string">
            <text:p text:style-name="P5" loext:marker-style-name="T4"><text:span text:style-name="T4">– wyjaśnia, na czym polegał spór o inwestyturę</text:span><text:span text:style-name="T4"/></text:p>
            <text:p text:style-name="P5" loext:marker-style-name="T4"><text:span text:style-name="T4">– omawia przykładowe różnice pomiędzy Kościołem katolickim a prawosławnym</text:span><text:span text:style-name="T4"/></text:p>
            <text:p text:style-name="P9" loext:marker-style-name="T4"/>
            <text:p text:style-name="P9" loext:marker-style-name="T4"/>
          </table:table-cell>
          <table:table-cell table:style-name="Tabela1.H29" office:value-type="string">
            <text:p text:style-name="P5" loext:marker-style-name="T4"><text:span text:style-name="T4">– przedstawia okoliczności utworzenia Państwa Kościelnego</text:span><text:span text:style-name="T4"/></text:p>
            <text:p text:style-name="P9" loext:marker-style-name="T4"/>
          </table:table-cell>
        </table:table-row>
        <table:table-row table:style-name="Tabela1.30">
          <table:table-cell table:style-name="Tabela1.A30" office:value-type="string">
            <text:p text:style-name="P16" loext:marker-style-name="T50"><text:span text:style-name="T51">5. Wyprawy krzyżowe</text:span><text:span text:style-name="T51"/></text:p>
          </table:table-cell>
          <table:table-cell table:style-name="Tabela1.B30" office:value-type="string">
            <text:p text:style-name="P5" loext:marker-style-name="T50"><text:span text:style-name="T52"></text:span><text:span text:style-name="T50"> powstanie zakonu Krzyżaków</text:span></text:p>
          </table:table-cell>
          <table:table-cell table:style-name="Tabela1.C30" office:value-type="string">
            <text:p text:style-name="P31" loext:marker-style-name="T50"/>
          </table:table-cell>
          <table:table-cell table:style-name="Tabela1.D30" office:value-type="string">
            <text:p text:style-name="P31" loext:marker-style-name="T50"/>
          </table:table-cell>
          <table:table-cell table:style-name="Tabela1.E30" table:number-columns-spanned="2" office:value-type="string">
            <text:p text:style-name="P5" loext:marker-style-name="T4"><text:span text:style-name="T21">– przedstawia zakon Krzyżaków</text:span><text:span text:style-name="T4"> </text:span></text:p>
          </table:table-cell>
          <table:covered-table-cell/>
          <table:table-cell table:style-name="Tabela1.G30" office:value-type="string">
            <text:p text:style-name="P31" loext:marker-style-name="T50"/>
          </table:table-cell>
          <table:table-cell table:style-name="Tabela1.H30" office:value-type="string">
            <text:p text:style-name="P31" loext:marker-style-name="T50"/>
          </table:table-cell>
        </table:table-row>
        <table:table-row table:style-name="Tabela1.31">
          <table:table-cell table:style-name="Tabela1.A31" office:value-type="string">
            <text:p text:style-name="P16" loext:marker-style-name="T4"><text:span text:style-name="T4">* Tajemnice sprzed wieków – Skarb templariuszy</text:span><text:span text:style-name="T4"/></text:p>
          </table:table-cell>
          <table:table-cell table:style-name="Tabela1.B31" office:value-type="string">
            <text:p text:style-name="P5" loext:marker-style-name="T4"><text:span text:style-name="T7"></text:span><text:span text:style-name="T4"> zakon templariuszy i jego funkcje po zakończeniu krucjat </text:span></text:p>
            <text:p text:style-name="P5" loext:marker-style-name="T4"><text:span text:style-name="T7"></text:span><text:span text:style-name="T4"> wzrost znaczenia i bogactwa templariuszy</text:span></text:p>
            <text:p text:style-name="P5" loext:marker-style-name="T4"><text:span text:style-name="T7"></text:span><text:span text:style-name="T4"> przyczyny kasacji zakonu</text:span></text:p>
            <text:p text:style-name="P5" loext:marker-style-name="T4"><text:span text:style-name="T7"></text:span><text:span text:style-name="T4"> polskie posiadłości </text:span><text:soft-page-break/><text:span text:style-name="T4">templariuszy</text:span></text:p>
          </table:table-cell>
          <table:table-cell table:style-name="Tabela1.C31" office:value-type="string">
            <text:p text:style-name="P5" loext:marker-style-name="T4"><text:span text:style-name="T4">– wyjaśnia, do jakich celów został powołany zakon templariuszy</text:span><text:span text:style-name="T4"/></text:p>
          </table:table-cell>
          <table:table-cell table:style-name="Tabela1.D31" office:value-type="string">
            <text:p text:style-name="P5" loext:marker-style-name="T4"><text:span text:style-name="T4">– przedstawia genezę bogactwa templariuszy</text:span><text:span text:style-name="T4"/></text:p>
            <text:p text:style-name="P5" loext:marker-style-name="T4"><text:span text:style-name="T4">– opisuje mit skarbu templariuszy</text:span><text:span text:style-name="T4"/></text:p>
            <text:p text:style-name="P9" loext:marker-style-name="T4"/>
          </table:table-cell>
          <table:table-cell table:style-name="Tabela1.E31" table:number-columns-spanned="2" office:value-type="string">
            <text:p text:style-name="P5" loext:marker-style-name="T4"><text:span text:style-name="T4">– przedstawia dzieje templariuszy po upadku Królestwa Jerozolimskiego</text:span><text:span text:style-name="T4"/></text:p>
            <text:p text:style-name="P5" loext:marker-style-name="T4"><text:span text:style-name="T4">– opisuje losy ostatniego mistrza zakonu Jakuba de Molay</text:span><text:span text:style-name="T4"/></text:p>
            <text:p text:style-name="P9" loext:marker-style-name="T4"/>
          </table:table-cell>
          <table:covered-table-cell/>
          <table:table-cell table:style-name="Tabela1.G31" office:value-type="string">
            <text:p text:style-name="P5" loext:marker-style-name="T4"><text:span text:style-name="T4">– przedstawia legendę o św. Graalu</text:span><text:span text:style-name="T4"/></text:p>
            <text:p text:style-name="P9" loext:marker-style-name="T4"/>
          </table:table-cell>
          <table:table-cell table:style-name="Tabela1.H31" office:value-type="string">
            <text:p text:style-name="P5" loext:marker-style-name="T4"><text:span text:style-name="T4">– wskazuje posiadłości zakonu na obszarze dzisiejszej Polski</text:span><text:span text:style-name="T4"/></text:p>
            <text:p text:style-name="P22" loext:marker-style-name="T4"/>
          </table:table-cell>
        </table:table-row>
        <table:table-row table:style-name="Tabela1.2">
          <table:table-cell table:style-name="Tabela1.C1" table:number-columns-spanned="8" office:value-type="string">
            <text:p text:style-name="P28" loext:marker-style-name="T4"><text:span text:style-name="T49">Rozdział V. Społeczeństwo średniowiecza</text:span><text:span text:style-name="T4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33">
          <table:table-cell table:style-name="Tabela1.A33" office:value-type="string">
            <text:p text:style-name="P5" loext:marker-style-name="T53"><text:span text:style-name="T53">l. System feudalny</text:span><text:span text:style-name="T53"/></text:p>
            <text:p text:style-name="P30" loext:marker-style-name="T6"/>
          </table:table-cell>
          <table:table-cell table:style-name="Tabela1.B33" office:value-type="string">
            <text:p text:style-name="P5" loext:marker-style-name="T4"><text:span text:style-name="T7"></text:span><text:span text:style-name="T4"> podział na seniorów i wasali</text:span></text:p>
            <text:p text:style-name="P5" loext:marker-style-name="T4"><text:span text:style-name="T7"></text:span><text:span text:style-name="T4"> społeczna drabina feudalna</text:span></text:p>
            <text:p text:style-name="P5" loext:marker-style-name="T4"><text:span text:style-name="T7"></text:span><text:span text:style-name="T4"> podział społeczeństwa średniowiecznego na stany</text:span></text:p>
            <text:p text:style-name="P18" loext:marker-style-name="T6"><text:span text:style-name="T7"></text:span><text:span text:style-name="T4"> terminy: </text:span><text:span text:style-name="T23">feudalizm</text:span><text:span text:style-name="T24">, </text:span><text:span text:style-name="T23">senior</text:span><text:span text:style-name="T24">,</text:span><text:span text:style-name="T23"> wasal</text:span><text:span text:style-name="T24">, </text:span><text:span text:style-name="T23">lenno</text:span><text:span text:style-name="T24">,</text:span><text:span text:style-name="T23"> hołd lenny</text:span><text:span text:style-name="T24">,</text:span><text:span text:style-name="T23"> stan</text:span><text:span text:style-name="T24">,</text:span><text:span text:style-name="T23"> przywilej</text:span><text:span text:style-name="T24">,</text:span><text:span text:style-name="T23"> suzeren</text:span><text:span text:style-name="T24">,</text:span><text:span text:style-name="T23"> duchowieństwo</text:span><text:span text:style-name="T24">, </text:span><text:span text:style-name="T23">chłopi</text:span><text:span text:style-name="T24">, </text:span><text:span text:style-name="T23">szlachta</text:span><text:span text:style-name="T24">,</text:span><text:span text:style-name="T23"> mieszczaństwo</text:span></text:p>
          </table:table-cell>
          <table:table-cell table:style-name="Tabela1.C33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:</text:span></text:span><text:span text:style-name="T23"> senior</text:span><text:span text:style-name="T24">,</text:span><text:span text:style-name="T23"> wasal</text:span><text:span text:style-name="T24">,</text:span><text:span text:style-name="T23"> hołd lenny</text:span><text:span text:style-name="T24">, </text:span><text:span text:style-name="T23">przywilej</text:span></text:p>
            <text:p text:style-name="P5" loext:marker-style-name="T4"><text:span text:style-name="T4">– przy pomocy nauczyciela wyjaśnia, na czym polegała drabina feudalna</text:span><text:span text:style-name="T4"/></text:p>
          </table:table-cell>
          <table:table-cell table:style-name="Tabela1.D33" office:value-type="string">
            <text:p text:style-name="P5" loext:marker-style-name="T23"><text:span text:style-name="A14"><text:span text:style-name="T12">– poprawnie </text:span></text:span><text:span text:style-name="A13"><text:span text:style-name="T12">posługuje się terminami:</text:span></text:span><text:span text:style-name="T4"> </text:span><text:span text:style-name="T23">feudalizm</text:span><text:span text:style-name="T24">, </text:span><text:span text:style-name="T23">senior</text:span><text:span text:style-name="T24">,</text:span><text:span text:style-name="T23"> wasal</text:span><text:span text:style-name="T24">,</text:span><text:span text:style-name="T23"> lenno</text:span><text:span text:style-name="T24">,</text:span><text:span text:style-name="T23"> hołd lenny</text:span><text:span text:style-name="T24">, </text:span><text:span text:style-name="T23">stan</text:span><text:span text:style-name="T24">,</text:span><text:span text:style-name="T23"> przywilej</text:span><text:span text:style-name="T24">,</text:span><text:span text:style-name="T23"> suzeren</text:span><text:span text:style-name="T24">, </text:span><text:span text:style-name="T23">duchowieństwo</text:span><text:span text:style-name="T24">,</text:span><text:span text:style-name="T23"> chłopi</text:span><text:span text:style-name="T24">,</text:span><text:span text:style-name="T23"> szlachta</text:span><text:span text:style-name="T24">,</text:span><text:span text:style-name="T23"> mieszczaństwo</text:span></text:p>
            <text:p text:style-name="P5" loext:marker-style-name="T4"><text:span text:style-name="T4">– przedstawia, jak wyglądał hołd lenny </text:span><text:span text:style-name="T4"/></text:p>
            <text:p text:style-name="P5" loext:marker-style-name="T4"><text:span text:style-name="T4">– wymienia i charakteryzuje poszczególne stany w społeczeństwie średniowiecznym </text:span><text:span text:style-name="T4"/></text:p>
          </table:table-cell>
          <table:table-cell table:style-name="Tabela1.E33" table:number-columns-spanned="2" office:value-type="string">
            <text:p text:style-name="P5" loext:marker-style-name="T4"><text:span text:style-name="T4">– omawia różnice pomiędzy społeczeństwem stanowym a współczesnym</text:span><text:span text:style-name="T4"/></text:p>
            <text:p text:style-name="P5" loext:marker-style-name="T4"><text:span text:style-name="T4">– opisuje zależność między seniorem a wasalem</text:span><text:span text:style-name="T4"/></text:p>
            <text:p text:style-name="P9" loext:marker-style-name="T4"/>
          </table:table-cell>
          <table:covered-table-cell/>
          <table:table-cell table:style-name="Tabela1.G33" office:value-type="string">
            <text:p text:style-name="P5" loext:marker-style-name="T4"><text:span text:style-name="T4">– wyjaśnia, które stany były uprzywilejowane</text:span><text:span text:style-name="T4"/></text:p>
            <text:p text:style-name="P9" loext:marker-style-name="T4"/>
          </table:table-cell>
          <table:table-cell table:style-name="Tabela1.H33" office:value-type="string">
            <text:p text:style-name="P16" loext:marker-style-name="T4"><text:span text:style-name="T4">– wyjaśnia, kim byli w Europie Zachodniej hrabiowie i baronowie</text:span><text:span text:style-name="T4"/></text:p>
          </table:table-cell>
        </table:table-row>
        <table:table-row table:style-name="Tabela1.4">
          <table:table-cell table:style-name="Tabela1.A34" office:value-type="string">
            <text:p text:style-name="P5" loext:marker-style-name="T53"><text:span text:style-name="T53">2. Epoka rycerzy</text:span><text:span text:style-name="T53"/></text:p>
            <text:p text:style-name="P30" loext:marker-style-name="T6"/>
          </table:table-cell>
          <table:table-cell table:style-name="Tabela1.B34" office:value-type="string">
            <text:p text:style-name="P5" loext:marker-style-name="T4"><text:span text:style-name="T7"></text:span><text:span text:style-name="T4"> ideał rycerza i jego obowiązki</text:span></text:p>
            <text:p text:style-name="No_20_Spacing" loext:marker-style-name="T12"><text:span text:style-name="T38"></text:span><text:span text:style-name="T12"> od pazia do rycerza</text:span></text:p>
            <text:p text:style-name="P5" loext:marker-style-name="T4"><text:span text:style-name="T44"></text:span><text:span text:style-name="T54"> życie codzienne rycerzy</text:span><text:span text:style-name="T4"> </text:span></text:p>
            <text:p text:style-name="P5" loext:marker-style-name="T4"><text:span text:style-name="T44"></text:span><text:span text:style-name="T54"> elementy wyposażenia średniowiecznego rycerza</text:span></text:p>
            <text:p text:style-name="P5" loext:marker-style-name="T4"><text:span text:style-name="T44"></text:span><text:span text:style-name="T54"> kultura rycerska</text:span></text:p>
            <text:p text:style-name="P5" loext:marker-style-name="T4"><text:span text:style-name="T44"></text:span><text:span text:style-name="T54"> elementy wyposażenia średniowiecznego rycerza</text:span></text:p>
            <text:p text:style-name="No_20_Spacing" loext:marker-style-name="T12"><text:soft-page-break/><text:span text:style-name="T38"></text:span><text:span text:style-name="T12"> terminy: </text:span><text:span text:style-name="T13">rycerz</text:span><text:span text:style-name="T14">,</text:span><text:span text:style-name="T13"> kodeks honorowy</text:span><text:span text:style-name="T14">,</text:span><text:span text:style-name="T13"> paź</text:span><text:span text:style-name="T14">,</text:span><text:span text:style-name="T13"> giermek</text:span><text:span text:style-name="T14">,</text:span><text:span text:style-name="T13"> pasowanie</text:span><text:span text:style-name="T14">,</text:span><text:span text:style-name="T13"> herb</text:span><text:span text:style-name="T14">,</text:span><text:span text:style-name="T13"> kopia</text:span><text:span text:style-name="T14">, </text:span><text:span text:style-name="T13">ostrogi </text:span></text:p>
          </table:table-cell>
          <table:table-cell table:style-name="Tabela1.C34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:</text:span></text:span><text:span text:style-name="T4"> </text:span><text:span text:style-name="T23">rycerz</text:span><text:span text:style-name="T24">,</text:span><text:span text:style-name="T23"> herb</text:span><text:span text:style-name="T24">,</text:span><text:span text:style-name="T23"> kopia</text:span><text:span text:style-name="T24">, </text:span><text:span text:style-name="T23">ostrogi</text:span></text:p>
            <text:p text:style-name="P5" loext:marker-style-name="T4"><text:span text:style-name="T4">– opisuje uzbrojenie rycerzy</text:span><text:span text:style-name="T4"/></text:p>
          </table:table-cell>
          <table:table-cell table:style-name="Tabela1.D34" office:value-type="string">
            <text:p text:style-name="P5" loext:marker-style-name="T23"><text:span text:style-name="A14"><text:span text:style-name="T12">– poprawnie </text:span></text:span><text:span text:style-name="A13"><text:span text:style-name="T12">posługuje się terminami:</text:span></text:span><text:span text:style-name="T4"> </text:span><text:span text:style-name="T23">rycerz</text:span><text:span text:style-name="T24">,</text:span><text:span text:style-name="T23"> kodeks honorowy</text:span><text:span text:style-name="T24">,</text:span><text:span text:style-name="T23"> paź</text:span><text:span text:style-name="T24">,</text:span><text:span text:style-name="T23"> giermek</text:span><text:span text:style-name="T24">,</text:span><text:span text:style-name="T23"> pasowanie</text:span><text:span text:style-name="T24">,</text:span><text:span text:style-name="T23"> herb</text:span><text:span text:style-name="T24">,</text:span><text:span text:style-name="T23"> kopia</text:span><text:span text:style-name="T24">,</text:span><text:span text:style-name="T23"> ostrogi</text:span></text:p>
            <text:p text:style-name="P5" loext:marker-style-name="T4"><text:span text:style-name="T4">– charakteryzuje ideał rycerza średniowiecznego</text:span><text:span text:style-name="T4"/></text:p>
            <text:p text:style-name="P5" loext:marker-style-name="T4"><text:span text:style-name="T4">– wyjaśnia, kto mógł zostać rycerzem</text:span><text:span text:style-name="T4"/></text:p>
            <text:p text:style-name="P5" loext:marker-style-name="T4"><text:span text:style-name="T4">– opisuje uzbrojenie rycerskie</text:span><text:span text:style-name="T4"/></text:p>
            <text:p text:style-name="P9" loext:marker-style-name="T4"><text:soft-page-break/></text:p>
          </table:table-cell>
          <table:table-cell table:style-name="Tabela1.E34" table:number-columns-spanned="2" office:value-type="string">
            <text:p text:style-name="P5" loext:marker-style-name="T4"><text:span text:style-name="T4">– opisuje życie codzienne rycerstwa</text:span><text:span text:style-name="T4"/></text:p>
            <text:p text:style-name="P5" loext:marker-style-name="T4"><text:span text:style-name="T4">– przedstawia poszczególne etapy wychowania rycerskiego</text:span><text:span text:style-name="T4"/></text:p>
            <text:p text:style-name="P5" loext:marker-style-name="T4"><text:span text:style-name="T4">– opisuje ceremonię pasowania na rycerza</text:span><text:span text:style-name="T4"/></text:p>
          </table:table-cell>
          <table:covered-table-cell/>
          <table:table-cell table:style-name="Tabela1.G34" office:value-type="string">
            <text:p text:style-name="P5" loext:marker-style-name="T4"><text:span text:style-name="T4">– przedstawia historię najsłynniejszego polskiego rycerza Zawiszy Czarnego z Garbowa</text:span><text:span text:style-name="T4"/></text:p>
          </table:table-cell>
          <table:table-cell table:style-name="Tabela1.H34" office:value-type="string">
            <text:p text:style-name="P5" loext:marker-style-name="T4"><text:span text:style-name="T4">– przedstawia literackie ideały rycerskie: hrabiego Rolanda, króla Artura i rycerzy Okrągłego Stołu</text:span><text:span text:style-name="T4"/></text:p>
          </table:table-cell>
        </table:table-row>
        <table:table-row table:style-name="Tabela1.9">
          <table:table-cell table:style-name="Tabela1.A35" office:value-type="string">
            <text:p text:style-name="P5" loext:marker-style-name="T6"><text:span text:style-name="T53">* Tajemnice sprzed wieków – Dlaczego rycerze brali udział w turniejach?</text:span><text:span text:style-name="T55"/></text:p>
          </table:table-cell>
          <table:table-cell table:style-name="Tabela1.B35" office:value-type="string">
            <text:p text:style-name="P5" loext:marker-style-name="T4"><text:span text:style-name="T7"></text:span><text:span text:style-name="T4"> rola turniejów rycerskich</text:span></text:p>
            <text:p text:style-name="P5" loext:marker-style-name="T4"><text:span text:style-name="T7"></text:span><text:span text:style-name="T4"> przebieg turniejów</text:span></text:p>
            <text:p text:style-name="P5" loext:marker-style-name="T4"><text:span text:style-name="T7"></text:span><text:span text:style-name="T4"> konsekwencje zwycięstwa i porażki w turnieju</text:span></text:p>
            <text:p text:style-name="P5" loext:marker-style-name="T4"><text:span text:style-name="T7"></text:span><text:span text:style-name="T4"> obyczajowość turniejowa</text:span></text:p>
          </table:table-cell>
          <table:table-cell table:style-name="Tabela1.C35" office:value-type="string">
            <text:p text:style-name="P5" loext:marker-style-name="T4"><text:span text:style-name="A13"><text:span text:style-name="T12">– przy pomocy nauczyciela</text:span></text:span><text:span text:style-name="T4"> omawia, z jakimi konsekwencjami wiązała się porażka w turnieju </text:span></text:p>
          </table:table-cell>
          <table:table-cell table:style-name="Tabela1.D35" office:value-type="string">
            <text:p text:style-name="P5" loext:marker-style-name="T4"><text:span text:style-name="T4">– przedstawia, w jaki sposób byli nagradzani zwycięzcy turniejów</text:span><text:span text:style-name="T4"/></text:p>
          </table:table-cell>
          <table:table-cell table:style-name="Tabela1.E35" table:number-columns-spanned="2" office:value-type="string">
            <text:p text:style-name="P5" loext:marker-style-name="T4"><text:span text:style-name="T4">– wyjaśnia, dlaczego rycerze byli skłonni uczestniczyć w turniejach</text:span><text:span text:style-name="T4"/></text:p>
          </table:table-cell>
          <table:covered-table-cell/>
          <table:table-cell table:style-name="Tabela1.G35" office:value-type="string">
            <text:p text:style-name="P16" loext:marker-style-name="T4"><text:span text:style-name="T4">– opisuje przebieg turniejów rycerskich</text:span><text:span text:style-name="T4"/></text:p>
          </table:table-cell>
          <table:table-cell table:style-name="Tabela1.H35" office:value-type="string">
            <text:p text:style-name="P16" loext:marker-style-name="T4"><text:span text:style-name="T4">– wyjaśnia, dlaczego współczesna młodzież organizuje się w bractwa rycerskie i kultywuje tradycję rycerską; podaje przykład takiego bractwa</text:span><text:span text:style-name="T4"/></text:p>
          </table:table-cell>
        </table:table-row>
        <table:table-row table:style-name="Tabela1.12">
          <table:table-cell table:style-name="Tabela1.A36" office:value-type="string">
            <text:p text:style-name="P5" loext:marker-style-name="T53"><text:span text:style-name="T53">3. Średniowieczne miasto i wieś</text:span><text:span text:style-name="T53"/></text:p>
            <text:p text:style-name="P30" loext:marker-style-name="T6"/>
          </table:table-cell>
          <table:table-cell table:style-name="Tabela1.B36" office:value-type="string">
            <text:p text:style-name="P5" loext:marker-style-name="T4"><text:span text:style-name="T7"></text:span><text:span text:style-name="T4"> powstanie osad rzemieślniczych i kupieckich </text:span></text:p>
            <text:p text:style-name="P5" loext:marker-style-name="T4"><text:span text:style-name="T7"></text:span><text:span text:style-name="T4"> lokacje miast i wsi</text:span></text:p>
            <text:p text:style-name="P5" loext:marker-style-name="T4"><text:span text:style-name="T7"></text:span><text:span text:style-name="T4"> samorząd miejski i jego organy</text:span></text:p>
            <text:p text:style-name="P5" loext:marker-style-name="T4"><text:span text:style-name="T7"></text:span><text:span text:style-name="T4"> społeczeństwo miejskie</text:span></text:p>
            <text:p text:style-name="P5" loext:marker-style-name="T4"><text:span text:style-name="T7"></text:span><text:span text:style-name="T4"> organa samorządu wiejskiego</text:span></text:p>
            <text:p text:style-name="P5" loext:marker-style-name="T4"><text:span text:style-name="T7"></text:span><text:span text:style-name="T4"> wygląd średniowiecznego miasta</text:span></text:p>
            <text:p text:style-name="P5" loext:marker-style-name="T4"><text:span text:style-name="T7"></text:span><text:span text:style-name="T4"> zajęcia ludności wiejskiej</text:span></text:p>
            <text:p text:style-name="P5" loext:marker-style-name="T6"><text:span text:style-name="T7"></text:span><text:span text:style-name="T4"> terminy: </text:span><text:span text:style-name="T23">gród</text:span><text:span text:style-name="T24">,</text:span><text:span text:style-name="T23"> osada targowa</text:span><text:span text:style-name="T24">,</text:span><text:span text:style-name="T23"> lokacja</text:span><text:span text:style-name="T24">,</text:span><text:span text:style-name="T23"> zasadźca</text:span><text:span text:style-name="T24">,</text:span><text:span text:style-name="T23"> kupcy</text:span><text:span text:style-name="T24">,</text:span><text:span text:style-name="T23"> rzemieślnicy</text:span><text:span text:style-name="T24">,</text:span><text:span text:style-name="T23"> rynek</text:span><text:span text:style-name="T24">,</text:span><text:span text:style-name="T23"> targi</text:span><text:span text:style-name="T24">, </text:span><text:span text:style-name="T23">wójt</text:span><text:span text:style-name="T24">,</text:span><text:span text:style-name="T23"> </text:span><text:soft-page-break/><text:span text:style-name="T23">burmistrz</text:span><text:span text:style-name="T24">,</text:span><text:span text:style-name="T23"> rada miejska</text:span><text:span text:style-name="T24">,</text:span><text:span text:style-name="T23"> ława miejska</text:span><text:span text:style-name="T24">,</text:span><text:span text:style-name="T23"> ratusz</text:span><text:span text:style-name="T24">, </text:span><text:span text:style-name="T23">cech</text:span><text:span text:style-name="T24">,</text:span><text:span text:style-name="T23"> sołtys</text:span><text:span text:style-name="T24">, </text:span><text:span text:style-name="T23">ława wiejska</text:span><text:span text:style-name="T24">, </text:span><text:span text:style-name="T23">trójpolówka</text:span><text:span text:style-name="T24">,</text:span><text:span text:style-name="T23"> pług</text:span><text:span text:style-name="T24">, </text:span><text:span text:style-name="T23">radło</text:span><text:span text:style-name="T24">,</text:span><text:span text:style-name="T23"> brona</text:span></text:p>
          </table:table-cell>
          <table:table-cell table:style-name="Tabela1.C36" office:value-type="string">
            <text:p text:style-name="P5" loext:marker-style-name="T4"><text:span text:style-name="A14"><text:span text:style-name="T12">– </text:span></text:span><text:span text:style-name="A13"><text:span text:style-name="T12">przy pomocy nauczyciela posługuje się terminami: </text:span></text:span><text:span text:style-name="T23">kupcy</text:span><text:span text:style-name="T24">, </text:span><text:span text:style-name="T23">rzemieślnicy</text:span><text:span text:style-name="T24">,</text:span><text:span text:style-name="T23"> rynek</text:span><text:span text:style-name="T24">,</text:span><text:span text:style-name="T23"> targi</text:span><text:span text:style-name="T24">,</text:span><text:span text:style-name="T23"> ratusz</text:span><text:span text:style-name="T24">,</text:span><text:span text:style-name="T23"> pług</text:span><text:span text:style-name="T24">,</text:span><text:span text:style-name="T23"> radło</text:span><text:span text:style-name="T24">,</text:span><text:span text:style-name="T23"> brona</text:span></text:p>
            <text:p text:style-name="P5" loext:marker-style-name="T4"><text:span text:style-name="T4">– porównuje życie codzienne mieszkańców średniowiecznych miast i wsi</text:span><text:span text:style-name="T4"/></text:p>
          </table:table-cell>
          <table:table-cell table:style-name="Tabela1.D36" office:value-type="string">
            <text:p text:style-name="P5" loext:marker-style-name="T4"><text:span text:style-name="A14"><text:span text:style-name="T12">– poprawnie </text:span></text:span><text:span text:style-name="A13"><text:span text:style-name="T12">posługuje się terminami: </text:span></text:span><text:span text:style-name="T23">gród</text:span><text:span text:style-name="T24">, </text:span><text:span text:style-name="T23">osada targowa</text:span><text:span text:style-name="T24">, </text:span><text:span text:style-name="T23">lokacja</text:span><text:span text:style-name="T24">,</text:span><text:span text:style-name="T23"> zasadźca</text:span><text:span text:style-name="T24">,</text:span><text:span text:style-name="T23"> kupcy</text:span><text:span text:style-name="T24">,</text:span><text:span text:style-name="T23"> rzemieślnicy</text:span><text:span text:style-name="T24">,</text:span><text:span text:style-name="T23"> rynek</text:span><text:span text:style-name="T24">,</text:span><text:span text:style-name="T23"> targi</text:span><text:span text:style-name="T24">,</text:span><text:span text:style-name="T23"> wójt</text:span><text:span text:style-name="T24">,</text:span><text:span text:style-name="T23"> burmistrz</text:span><text:span text:style-name="T24">,</text:span><text:span text:style-name="T23"> rada miejska</text:span><text:span text:style-name="T24">,</text:span><text:span text:style-name="T23"> ława miejska</text:span><text:span text:style-name="T24">,</text:span><text:span text:style-name="T23"> ratusz</text:span><text:span text:style-name="T24">,</text:span><text:span text:style-name="T23"> cech</text:span><text:span text:style-name="T24">,</text:span><text:span text:style-name="T23"> sołtys</text:span><text:span text:style-name="T24">,</text:span><text:span text:style-name="T23"> ława wiejska</text:span><text:span text:style-name="T24">,</text:span><text:span text:style-name="T23"> trójpolówka</text:span><text:span text:style-name="T24">,</text:span><text:span text:style-name="T23"> pług</text:span><text:span text:style-name="T24">,</text:span><text:span text:style-name="T23"> radło</text:span><text:span text:style-name="T24">, </text:span><text:span text:style-name="T23">brona</text:span></text:p>
            <text:p text:style-name="P5" loext:marker-style-name="T4"><text:span text:style-name="T4">– opisuje, gdzie i w jaki sposób tworzyły się miasta</text:span><text:span text:style-name="T4"/></text:p>
            <text:p text:style-name="P5" loext:marker-style-name="T4"><text:span text:style-name="T4">– charakteryzuje główne zajęcia mieszkańców miast</text:span><text:span text:style-name="T4"/></text:p>
            <text:p text:style-name="P5" loext:marker-style-name="T4"><text:span text:style-name="T4">– opisuje życie </text:span><text:soft-page-break/><text:span text:style-name="T4">i obowiązki ludności wiejskiej</text:span><text:span text:style-name="T4"/></text:p>
          </table:table-cell>
          <table:table-cell table:style-name="Tabela1.E36" table:number-columns-spanned="2" office:value-type="string">
            <text:p text:style-name="P5" loext:marker-style-name="T4"><text:span text:style-name="T4">– wyjaśnia, na czym polegały lokacje miast i wsi </text:span><text:span text:style-name="T4"/></text:p>
            <text:p text:style-name="P5" loext:marker-style-name="T4"><text:span text:style-name="T4">– przedstawia organy samorządu miejskiego</text:span><text:span text:style-name="T4"/></text:p>
            <text:p text:style-name="P5" loext:marker-style-name="T4"><text:span text:style-name="T4">– charakteryzuje różne grupy społeczne mieszczan</text:span><text:span text:style-name="T4"/></text:p>
            <text:p text:style-name="P5" loext:marker-style-name="T4"><text:span text:style-name="T4">– wyjaśnia, na czym polegała trójpolówka</text:span><text:span text:style-name="T4"/></text:p>
            <text:p text:style-name="P9" loext:marker-style-name="T4"/>
          </table:table-cell>
          <table:covered-table-cell/>
          <table:table-cell table:style-name="Tabela1.G36" office:value-type="string">
            <text:p text:style-name="P5" loext:marker-style-name="T4"><text:span text:style-name="T4">– opisuje wybrany średniowieczny zabytek mieszczański w Polsce </text:span><text:span text:style-name="T4"/></text:p>
            <text:p text:style-name="P5" loext:marker-style-name="T4"><text:span text:style-name="T4">– znajduje i przedstawia informacje o założeniu własnej miejscowości</text:span><text:span text:style-name="T4"/></text:p>
          </table:table-cell>
          <table:table-cell table:style-name="Tabela1.H36" office:value-type="string">
            <text:p text:style-name="P5" loext:marker-style-name="T4"><text:span text:style-name="T4">– przedstawia historie i okoliczności założenia najstarszych miast w regionie </text:span><text:span text:style-name="T4"/></text:p>
            <text:p text:style-name="P9" loext:marker-style-name="T4"/>
          </table:table-cell>
        </table:table-row>
        <table:table-row table:style-name="Tabela1.30">
          <table:table-cell table:style-name="Tabela1.A37" office:value-type="string">
            <text:p text:style-name="P5" loext:marker-style-name="T53"><text:span text:style-name="T53">4. Kościół w średniowieczu</text:span><text:span text:style-name="T53"/></text:p>
            <text:p text:style-name="P22" loext:marker-style-name="T4"/>
          </table:table-cell>
          <table:table-cell table:style-name="Tabela1.B37" office:value-type="string">
            <text:p text:style-name="No_20_Spacing" loext:marker-style-name="T12"><text:span text:style-name="T38"></text:span><text:span text:style-name="T12"> duchowni w średniowieczu, ich przywileje i obowiązki</text:span></text:p>
            <text:p text:style-name="No_20_Spacing" loext:marker-style-name="T12"><text:span text:style-name="T38"></text:span><text:span text:style-name="T12"> religijność doby średniowiecza</text:span></text:p>
            <text:p text:style-name="No_20_Spacing" loext:marker-style-name="T12"><text:span text:style-name="T38"></text:span><text:span text:style-name="T12"> średniowieczne zakony: benedyktyni, cystersi, franciszkanie, dominikanie</text:span></text:p>
            <text:p text:style-name="No_20_Spacing" loext:marker-style-name="T12"><text:span text:style-name="T38"></text:span><text:span text:style-name="T12"> życie w średniowiecznym klasztorze</text:span></text:p>
            <text:p text:style-name="No_20_Spacing" loext:marker-style-name="T12"><text:span text:style-name="T38"></text:span><text:span text:style-name="T12"> średniowieczne szkolnictwo</text:span></text:p>
            <text:p text:style-name="No_20_Spacing" loext:marker-style-name="T13"><text:span text:style-name="T38"></text:span><text:span text:style-name="T12"> terminy: </text:span><text:span text:style-name="T13">zakon</text:span><text:span text:style-name="T14">, </text:span><text:span text:style-name="T13">klasztor</text:span><text:span text:style-name="T14">,</text:span><text:span text:style-name="T13"> opat</text:span><text:span text:style-name="T14">,</text:span><text:span text:style-name="T13"> reguła zakonna</text:span><text:span text:style-name="T14">,</text:span><text:span text:style-name="T13"> benedyktyni</text:span><text:span text:style-name="T14">,</text:span><text:span text:style-name="T13"> cystersi</text:span><text:span text:style-name="T14">,</text:span><text:span text:style-name="T13"> skryptoria</text:span><text:span text:style-name="T14">,</text:span><text:span text:style-name="T13"> kopiści</text:span><text:span text:style-name="T14">,</text:span><text:span text:style-name="T13"> franciszkanie</text:span><text:span text:style-name="T14">,</text:span><text:span text:style-name="T13"> dominikanie</text:span><text:span text:style-name="T14">,</text:span><text:span text:style-name="T13"> asceza</text:span><text:span text:style-name="T14">,</text:span><text:span text:style-name="T13"> benedyktyńska praca</text:span><text:span text:style-name="T14">,</text:span><text:span text:style-name="T13"> uniwersytet</text:span></text:p>
            <text:p text:style-name="No_20_Spacing" loext:marker-style-name="T12"><text:span text:style-name="T38"></text:span><text:span text:style-name="T12"> </text:span><text:span text:style-name="T14">postać historyczna: święty Franciszek z Asyżu</text:span></text:p>
          </table:table-cell>
          <table:table-cell table:style-name="Tabela1.C37" office:value-type="string">
            <text:p text:style-name="No_20_Spacing" loext:marker-style-name="T13"><text:span text:style-name="A14"><text:span text:style-name="T12">– </text:span></text:span><text:span text:style-name="A13"><text:span text:style-name="T12">przy pomocy nauczyciela posługuje się terminami: </text:span></text:span><text:span text:style-name="T13">zakon</text:span><text:span text:style-name="T14">,</text:span><text:span text:style-name="T13"> klasztor</text:span><text:span text:style-name="T14">, </text:span><text:span text:style-name="T13">uniwersytet</text:span></text:p>
            <text:p text:style-name="No_20_Spacing" loext:marker-style-name="T12"><text:span text:style-name="T12">– przy pomocy nauczyciela omawia życie w średniowiecznym klasztorze i jego organizację</text:span><text:span text:style-name="T12"/></text:p>
            <text:p text:style-name="No_20_Spacing" loext:marker-style-name="T12"><text:span text:style-name="T12">– wyjaśnia, czym zajmowali się kopiści</text:span><text:span text:style-name="T12"/></text:p>
            <text:p text:style-name="P32" loext:marker-style-name="T56"/>
          </table:table-cell>
          <table:table-cell table:style-name="Tabela1.D37" office:value-type="string">
            <text:p text:style-name="No_20_Spacing" loext:marker-style-name="T13"><text:span text:style-name="A14"><text:span text:style-name="T12">– poprawnie </text:span></text:span><text:span text:style-name="A13"><text:span text:style-name="T12">posługuje się terminami: </text:span></text:span><text:span text:style-name="T13">zakon</text:span><text:span text:style-name="T14">, </text:span><text:span text:style-name="T13">klasztor</text:span><text:span text:style-name="T14">,</text:span><text:span text:style-name="T13"> opat</text:span><text:span text:style-name="T14">,</text:span><text:span text:style-name="T13"> reguła zakonna</text:span><text:span text:style-name="T14">,</text:span><text:span text:style-name="T13"> benedyktyni</text:span><text:span text:style-name="T14">,</text:span><text:span text:style-name="T13"> cystersi</text:span><text:span text:style-name="T14">,</text:span><text:span text:style-name="T13"> skryptoria</text:span><text:span text:style-name="T14">,</text:span><text:span text:style-name="T13"> kopiści</text:span><text:span text:style-name="T14">,</text:span><text:span text:style-name="T13"> franciszkanie</text:span><text:span text:style-name="T14">,</text:span><text:span text:style-name="T13"> dominikanie</text:span><text:span text:style-name="T14">,</text:span><text:span text:style-name="T13"> asceza</text:span><text:span text:style-name="T14">, </text:span><text:span text:style-name="T13">benedyktyńska praca</text:span><text:span text:style-name="T14">,</text:span><text:span text:style-name="T13"> uniwersytet</text:span></text:p>
            <text:p text:style-name="P5" loext:marker-style-name="T4"><text:span text:style-name="T4">– charakteryzuje stan duchowny w średniowieczu</text:span><text:span text:style-name="T4"/></text:p>
            <text:p text:style-name="P5" loext:marker-style-name="T4"><text:span text:style-name="T4">– opisuje różne role, jakie odgrywali duchowni w społeczeństwie średniowiecznym</text:span><text:span text:style-name="T4"/></text:p>
            <text:p text:style-name="P9" loext:marker-style-name="T4"/>
          </table:table-cell>
          <table:table-cell table:style-name="Tabela1.E37" table:number-columns-spanned="2" office:value-type="string">
            <text:p text:style-name="P5" loext:marker-style-name="T4"><text:span text:style-name="T4">– przedstawia najważniejsze zakony średniowieczne</text:span><text:span text:style-name="T4"/></text:p>
            <text:p text:style-name="P5" loext:marker-style-name="T4"><text:span text:style-name="T4">– wyjaśnia określenie </text:span><text:span text:style-name="T18">benedyktyńska praca</text:span></text:p>
            <text:p text:style-name="P5" loext:marker-style-name="T4"><text:span text:style-name="T4">– charakteryzuje średniowieczne szkolnictwo</text:span><text:span text:style-name="T4"/></text:p>
            <text:p text:style-name="P5" loext:marker-style-name="T4"><text:span text:style-name="T4">– porównuje szkolnictwo średniowieczne i współczesne</text:span><text:span text:style-name="T4"/></text:p>
            <text:p text:style-name="P5" loext:marker-style-name="T4"><text:span text:style-name="T4">– przedstawia dokonania świętego Franciszka z Asyżu </text:span><text:span text:style-name="T4"/></text:p>
            <text:p text:style-name="P9" loext:marker-style-name="T4"/>
          </table:table-cell>
          <table:covered-table-cell/>
          <table:table-cell table:style-name="Tabela1.G37" office:value-type="string">
            <text:p text:style-name="P5" loext:marker-style-name="T4"><text:span text:style-name="T4">– porównuje zakony kontemplacyjne i zakony żebracze</text:span><text:span text:style-name="T4"/></text:p>
            <text:p text:style-name="P5" loext:marker-style-name="T4"><text:span text:style-name="T4">– wyjaśnia, jaką funkcję w klasztorze spełniają: refektarz, wirydarz, dormitorium i kapitularz</text:span><text:span text:style-name="T4"/></text:p>
            <text:p text:style-name="P32" loext:marker-style-name="T56"/>
          </table:table-cell>
          <table:table-cell table:style-name="Tabela1.H37" office:value-type="string">
            <text:p text:style-name="No_20_Spacing" loext:marker-style-name="T12"><text:span text:style-name="T12">– znajduje i przedstawia informacje o najstarszych polskich kronikarzach: Gallu Anonimie i Wincentym Kadłubku</text:span><text:span text:style-name="T12"/></text:p>
            <text:p text:style-name="No_20_Spacing" loext:marker-style-name="T12"><text:span text:style-name="T12">– opisuje jeden z klasztorów działających w Polsce, wyjaśnia, jakiego zgromadzenia jest siedzibą, i przedstawia w skrócie dzieje tego zgromadzenia</text:span><text:span text:style-name="T12"/></text:p>
            <text:p text:style-name="P22" loext:marker-style-name="T4"/>
          </table:table-cell>
        </table:table-row>
        <table:table-row table:style-name="Tabela1.4">
          <table:table-cell table:style-name="Tabela1.A38" office:value-type="string">
            <text:p text:style-name="P29" loext:marker-style-name="T12"><text:span text:style-name="T11">5. Sztuka średniowiecza</text:span><text:span text:style-name="T11"/></text:p>
            <text:p text:style-name="P22" loext:marker-style-name="T4"><text:soft-page-break/></text:p>
          </table:table-cell>
          <table:table-cell table:style-name="Tabela1.B38" office:value-type="string">
            <text:p text:style-name="No_20_Spacing" loext:marker-style-name="T12"><text:span text:style-name="T38"></text:span><text:span text:style-name="T12"> rola sztuki w średniowieczu</text:span></text:p>
            <text:p text:style-name="No_20_Spacing" loext:marker-style-name="T12"><text:soft-page-break/><text:span text:style-name="T38"></text:span><text:span text:style-name="T12"> znaczenie </text:span><text:span text:style-name="T19">biblii pauperum</text:span></text:p>
            <text:p text:style-name="No_20_Spacing" loext:marker-style-name="T12"><text:span text:style-name="T38"></text:span><text:span text:style-name="T12"> styl romański i jego cechy</text:span></text:p>
            <text:p text:style-name="No_20_Spacing" loext:marker-style-name="T12"><text:span text:style-name="T38"></text:span><text:span text:style-name="T12"> styl gotycki i jego charakterystyczne elementy </text:span></text:p>
            <text:p text:style-name="No_20_Spacing" loext:marker-style-name="T12"><text:span text:style-name="T38"></text:span><text:span text:style-name="T12"> rzeźba i malarstwo średniowieczne</text:span></text:p>
            <text:p text:style-name="No_20_Spacing" loext:marker-style-name="T12"><text:span text:style-name="T38"></text:span><text:span text:style-name="T12"> pismo i miniatury w rękopisach</text:span></text:p>
            <text:p text:style-name="No_20_Spacing" loext:marker-style-name="T12"><text:span text:style-name="T38"></text:span><text:span text:style-name="T12"> zabytki średniowieczne w Polsce </text:span></text:p>
            <text:p text:style-name="P5" loext:marker-style-name="T4"><text:span text:style-name="T7"></text:span><text:span text:style-name="T4"> terminy: </text:span><text:span text:style-name="T23">biblia pauperum</text:span><text:span text:style-name="T24">,</text:span><text:span text:style-name="T23"> styl romański</text:span><text:span text:style-name="T24">,</text:span><text:span text:style-name="T23"> styl gotycki</text:span><text:span text:style-name="T24">,</text:span><text:span text:style-name="T23"> katedra</text:span><text:span text:style-name="T24">,</text:span><text:span text:style-name="T23"> portal</text:span><text:span text:style-name="T24">,</text:span><text:span text:style-name="T23"> sklepienie</text:span><text:span text:style-name="T24">,</text:span><text:span text:style-name="T23"> witraże</text:span><text:span text:style-name="T24">,</text:span><text:span text:style-name="T23"> łuki oporowe</text:span><text:span text:style-name="T24">,</text:span><text:span text:style-name="T23"> apsyda</text:span><text:span text:style-name="T24">,</text:span><text:span text:style-name="T23"> rozeta</text:span><text:span text:style-name="T24">,</text:span><text:span text:style-name="T23"> przypory</text:span><text:span text:style-name="T24">,</text:span><text:span text:style-name="T23"> miniatura</text:span><text:span text:style-name="T24">,</text:span><text:span text:style-name="T23"> inicjał</text:span></text:p>
          </table:table-cell>
          <table:table-cell table:style-name="Tabela1.C38" office:value-type="string">
            <text:p text:style-name="P5" loext:marker-style-name="T13"><text:span text:style-name="A14"><text:span text:style-name="T12">– </text:span></text:span><text:span text:style-name="A13"><text:span text:style-name="T12">przy pomocy nauczyciela posługuje </text:span></text:span><text:soft-page-break/><text:span text:style-name="A13"><text:span text:style-name="T12">się terminami</text:span></text:span><text:span text:style-name="A13"><text:span text:style-name="T13">: katedra</text:span></text:span><text:span text:style-name="A13"><text:span text:style-name="T14">, </text:span></text:span><text:span text:style-name="A13"><text:span text:style-name="T13">witraże</text:span></text:span><text:span text:style-name="A13"><text:span text:style-name="T14">,</text:span></text:span><text:span text:style-name="A13"><text:span text:style-name="T13"> miniatura</text:span></text:span></text:p>
            <text:p text:style-name="P5" loext:marker-style-name="T12"><text:span text:style-name="A13"><text:span text:style-name="T12">– przy pomocy nauczyciela omawia zabytki sztuki średniowiecznej w Polsce</text:span></text:span><text:span text:style-name="T12"/></text:p>
            <text:p text:style-name="P5" loext:marker-style-name="T4"><text:span text:style-name="A13"><text:span text:style-name="T12">– wymienia różne dziedziny sztuki średniowiecznej</text:span></text:span><text:span text:style-name="T12"/></text:p>
          </table:table-cell>
          <table:table-cell table:style-name="Tabela1.D38" office:value-type="string">
            <text:p text:style-name="P5" loext:marker-style-name="T23"><text:span text:style-name="A14"><text:span text:style-name="T12">– poprawnie </text:span></text:span><text:span text:style-name="A13"><text:span text:style-name="T12">posługuje się </text:span></text:span><text:soft-page-break/><text:span text:style-name="A13"><text:span text:style-name="T12">terminami: </text:span></text:span><text:span text:style-name="T23">biblia pauperum</text:span><text:span text:style-name="T24">,</text:span><text:span text:style-name="T23"> katedra</text:span><text:span text:style-name="T24">,</text:span><text:span text:style-name="T23"> styl romański</text:span><text:span text:style-name="T24">,</text:span><text:span text:style-name="T23"> styl gotycki</text:span><text:span text:style-name="T24">,</text:span><text:span text:style-name="T23"> portal</text:span><text:span text:style-name="T24">,</text:span><text:span text:style-name="T23"> sklepienie</text:span><text:span text:style-name="T24">, </text:span><text:span text:style-name="T23">witraże</text:span><text:span text:style-name="T24">,</text:span><text:span text:style-name="T23"> łuki oporowe</text:span><text:span text:style-name="T24">,</text:span><text:span text:style-name="T23"> apsyda</text:span><text:span text:style-name="T24">,</text:span><text:span text:style-name="T23"> rozeta</text:span><text:span text:style-name="T24">, </text:span><text:span text:style-name="T23">przypory</text:span><text:span text:style-name="T24">,</text:span><text:span text:style-name="T23"> miniatura</text:span><text:span text:style-name="T24">,</text:span><text:span text:style-name="T23"> inicjał</text:span></text:p>
            <text:p text:style-name="P5" loext:marker-style-name="T4"><text:span text:style-name="T4"><text:s/>– wyjaśnia, czym była i jakie zadania spełniała </text:span><text:span text:style-name="T18">biblia pauperum</text:span></text:p>
          </table:table-cell>
          <table:table-cell table:style-name="Tabela1.E38" table:number-columns-spanned="2" office:value-type="string">
            <text:p text:style-name="P5" loext:marker-style-name="T4"><text:span text:style-name="T4">– charakteryzuje styl romański</text:span><text:span text:style-name="T4"/></text:p>
            <text:p text:style-name="P5" loext:marker-style-name="T4"><text:soft-page-break/><text:span text:style-name="T4">– omawia cechy stylu gotyckiego</text:span><text:span text:style-name="T4"/></text:p>
          </table:table-cell>
          <table:covered-table-cell/>
          <table:table-cell table:style-name="Tabela1.G38" office:value-type="string">
            <text:p text:style-name="P5" loext:marker-style-name="T4"><text:span text:style-name="T4">– porównuje styl gotycki i romański</text:span><text:span text:style-name="T4"/></text:p>
            <text:p text:style-name="P5" loext:marker-style-name="T4"><text:soft-page-break/><text:span text:style-name="T4">– przedstawia przykłady rzeźby i malarstwa średniowiecznego</text:span><text:span text:style-name="T4"/></text:p>
            <text:p text:style-name="P9" loext:marker-style-name="T4"/>
            <text:p text:style-name="P9" loext:marker-style-name="T4"/>
          </table:table-cell>
          <table:table-cell table:style-name="Tabela1.H38" office:value-type="string">
            <text:p text:style-name="P16" loext:marker-style-name="T4"><text:span text:style-name="T4">– znajduje i przedstawia </text:span><text:soft-page-break/><text:span text:style-name="T4">informacje o średniowiecznych świątyniach w swoim regionie oraz elementach ich wystroju</text:span><text:span text:style-name="T4"/></text:p>
          </table:table-cell>
        </table:table-row>
        <table:table-row table:style-name="Tabela1.2">
          <table:table-cell table:style-name="Tabela1.C1" table:number-columns-spanned="8" office:value-type="string">
            <text:p text:style-name="P28" loext:marker-style-name="T5"><text:span text:style-name="T5">Rozdział VI. Polska pierwszych Piastów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16">
          <table:table-cell table:style-name="Tabela1.A40" office:value-type="string">
            <text:p text:style-name="P5" loext:marker-style-name="T53"><text:span text:style-name="T53">l. Zanim powstała Polska</text:span><text:span text:style-name="T53"/></text:p>
            <text:p text:style-name="P30" loext:marker-style-name="T6"/>
          </table:table-cell>
          <table:table-cell table:style-name="Tabela1.B40" office:value-type="string">
            <text:p text:style-name="No_20_Spacing" loext:marker-style-name="T12"><text:span text:style-name="T38"></text:span><text:span text:style-name="T12"> najstarsze osadnictwo na ziemiach polskich w świetle wykopalisk archeologicznych </text:span></text:p>
            <text:p text:style-name="No_20_Spacing" loext:marker-style-name="T12"><text:span text:style-name="T38"></text:span><text:span text:style-name="T12"> gród w Biskupinie</text:span></text:p>
            <text:p text:style-name="No_20_Spacing" loext:marker-style-name="T12"><text:span text:style-name="T38"></text:span><text:span text:style-name="T12"> Słowianie w Europie i ich kultura</text:span></text:p>
            <text:p text:style-name="No_20_Spacing" loext:marker-style-name="T12"><text:span text:style-name="T38"></text:span><text:span text:style-name="T12"> wierzenia dawnych </text:span><text:soft-page-break/><text:span text:style-name="T12">Słowian</text:span></text:p>
            <text:p text:style-name="No_20_Spacing" loext:marker-style-name="T12"><text:span text:style-name="T38"></text:span><text:span text:style-name="T12"> pierwsze państwa słowiańskie</text:span></text:p>
            <text:p text:style-name="No_20_Spacing" loext:marker-style-name="T12"><text:span text:style-name="T38"></text:span><text:span text:style-name="T12"> plemiona słowiańskie na ziemiach polskich</text:span></text:p>
            <text:p text:style-name="P18" loext:marker-style-name="T23"><text:span text:style-name="T7"></text:span><text:span text:style-name="T4"> terminy: </text:span><text:span text:style-name="T23">kurhan</text:span><text:span text:style-name="T24">,</text:span><text:span text:style-name="T23"> kamienne kręgi</text:span><text:span text:style-name="T24">,</text:span><text:span text:style-name="T23"> Biskupin</text:span><text:span text:style-name="T24">,</text:span><text:span text:style-name="T23"> wielka wędrówka ludów</text:span><text:span text:style-name="T24">,</text:span><text:span text:style-name="T23"> Słowianie</text:span><text:span text:style-name="T24">,</text:span><text:span text:style-name="T23"> Swaróg</text:span><text:span text:style-name="T24">,</text:span><text:span text:style-name="T23"> Perun</text:span><text:span text:style-name="T24">,</text:span><text:span text:style-name="T23"> Świętowit</text:span><text:span text:style-name="T24">,</text:span><text:span text:style-name="T23"> plemię</text:span><text:span text:style-name="T24">,</text:span><text:span text:style-name="T23"> Państwo Wielkomorawskie</text:span><text:span text:style-name="T24">,</text:span><text:span text:style-name="T23"> Wiślanie</text:span><text:span text:style-name="T24">,</text:span><text:span text:style-name="T23"> Polanie </text:span></text:p>
            <text:p text:style-name="P18" loext:marker-style-name="T6"><text:span text:style-name="T7"></text:span><text:span text:style-name="T4"> </text:span><text:span text:style-name="T24">postaci historyczne: święty Cyryl i święty Metody </text:span></text:p>
          </table:table-cell>
          <table:table-cell table:style-name="Tabela1.C40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</text:span></text:span><text:span text:style-name="A13"><text:span text:style-name="T14">:</text:span></text:span><text:span text:style-name="T23"> wielka wędrówka ludów</text:span><text:span text:style-name="T24">,</text:span><text:span text:style-name="T23"> plemię</text:span></text:p>
            <text:p text:style-name="P5" loext:marker-style-name="T4"><text:span text:style-name="T4">– przy pomocy nauczyciela opisuje wygląd osady w Biskupinie </text:span><text:span text:style-name="T4"/></text:p>
            <text:p text:style-name="P9" loext:marker-style-name="T4"><text:soft-page-break/></text:p>
          </table:table-cell>
          <table:table-cell table:style-name="Tabela1.D40" office:value-type="string">
            <text:p text:style-name="P5" loext:marker-style-name="T23"><text:span text:style-name="A14"><text:span text:style-name="T12">– poprawnie </text:span></text:span><text:span text:style-name="A13"><text:span text:style-name="T12">posługuje się terminami: </text:span></text:span><text:span text:style-name="T23">kurhan</text:span><text:span text:style-name="T24">,</text:span><text:span text:style-name="T23"> kamienne kręgi</text:span><text:span text:style-name="T24">,</text:span><text:span text:style-name="T23"> Biskupin</text:span><text:span text:style-name="T24">,</text:span><text:span text:style-name="T23"> wielka wędrówka ludów</text:span><text:span text:style-name="T24">,</text:span><text:span text:style-name="T23"> Słowianie</text:span><text:span text:style-name="T24">, </text:span><text:span text:style-name="T23">Swaróg</text:span><text:span text:style-name="T24">,</text:span><text:span text:style-name="T23"> Perun</text:span><text:span text:style-name="T24">,</text:span><text:span text:style-name="T23"> Świętowit</text:span><text:span text:style-name="T24">,</text:span><text:span text:style-name="T23"> plemię</text:span><text:span text:style-name="T24">,</text:span><text:span text:style-name="T23"> Państwo </text:span><text:soft-page-break/><text:span text:style-name="T23">Wielkomorawskie</text:span><text:span text:style-name="T24">,</text:span><text:span text:style-name="T23"> Wiślanie</text:span><text:span text:style-name="T24">,</text:span><text:span text:style-name="T23"> Polanie</text:span></text:p>
            <text:p text:style-name="P5" loext:marker-style-name="T4"><text:span text:style-name="T4">– przedstawia okoliczności pojawienia się Słowian na ziemiach polskich</text:span><text:span text:style-name="T4"/></text:p>
            <text:p text:style-name="P5" loext:marker-style-name="T4"><text:span text:style-name="T4">– charakteryzuje wierzenia Słowian</text:span><text:span text:style-name="T4"/></text:p>
            <text:p text:style-name="P5" loext:marker-style-name="T4"><text:span text:style-name="T4">– wskazuje na mapie: rozmieszczenie plemion słowiańskich na ziemiach polskich</text:span><text:span text:style-name="T4"/></text:p>
          </table:table-cell>
          <table:table-cell table:style-name="Tabela1.E40" table:number-columns-spanned="2" office:value-type="string">
            <text:p text:style-name="P5" loext:marker-style-name="T4"><text:span text:style-name="T4">– przedstawia najstarsze państwa słowiańskie</text:span><text:span text:style-name="T4"/></text:p>
            <text:p text:style-name="P5" loext:marker-style-name="T4"><text:span text:style-name="T4">– wymienia państwa słowiańskie, które przyjęły chrześcijaństwo w obrządku łacińskim, oraz te, które przyjęły je w obrządku greckim</text:span><text:span text:style-name="T4"/></text:p>
            <text:p text:style-name="P5" loext:marker-style-name="T4"><text:span text:style-name="T4">– wyjaśnia rolę, jaką </text:span><text:soft-page-break/><text:span text:style-name="T4">w rozwoju państw słowiańskich odegrali święci Cyryl i Metody</text:span><text:span text:style-name="T4"/></text:p>
          </table:table-cell>
          <table:covered-table-cell/>
          <table:table-cell table:style-name="Tabela1.G40" office:value-type="string">
            <text:p text:style-name="P5" loext:marker-style-name="T4"><text:span text:style-name="T4">– podaje przykłady tradycji pogańskich</text:span><text:span text:style-name="T4"/></text:p>
            <text:p text:style-name="P5" loext:marker-style-name="T4"><text:span text:style-name="T4">zachowanych do czasów współczesnych</text:span><text:span text:style-name="T4"/></text:p>
            <text:p text:style-name="P5" loext:marker-style-name="T4"><text:span text:style-name="T4">– wyjaśnia, w jaki sposób powstał alfabet słowiański</text:span><text:span text:style-name="T4"/></text:p>
          </table:table-cell>
          <table:table-cell table:style-name="Tabela1.H40" office:value-type="string">
            <text:p text:style-name="P16" loext:marker-style-name="T4"><text:span text:style-name="T4">– wymienia pozostałości <text:s/>bytowania ludów przedsłowiańskich na ziemiach polskich</text:span><text:span text:style-name="T4"/></text:p>
            <text:p text:style-name="P16" loext:marker-style-name="T4"><text:span text:style-name="T4">– przedstawia współczesne konsekwencje wynikające dla krajów </text:span><text:soft-page-break/><text:span text:style-name="T4">słowiańskich z przyjęcia chrześcijaństwa w obrządku greckim lub łacińskim</text:span><text:span text:style-name="T4"/></text:p>
          </table:table-cell>
        </table:table-row>
        <table:table-row table:style-name="Tabela1.4">
          <table:table-cell table:style-name="Tabela1.A41" office:value-type="string">
            <text:p text:style-name="P5" loext:marker-style-name="T53"><text:span text:style-name="T53">2. Mieszko I i początki Polski</text:span><text:span text:style-name="T53"/></text:p>
            <text:p text:style-name="P30" loext:marker-style-name="T6"/>
          </table:table-cell>
          <table:table-cell table:style-name="Tabela1.B41" office:value-type="string">
            <text:p text:style-name="No_20_Spacing" loext:marker-style-name="T12"><text:span text:style-name="T38"></text:span><text:span text:style-name="T12"> rozwój państwa Polan</text:span></text:p>
            <text:p text:style-name="No_20_Spacing" loext:marker-style-name="T12"><text:span text:style-name="T38"></text:span><text:span text:style-name="T12"> dynastia Piastów</text:span></text:p>
            <text:p text:style-name="No_20_Spacing" loext:marker-style-name="T12"><text:span text:style-name="T38"></text:span><text:span text:style-name="T12"> panowanie Mieszka I</text:span></text:p>
            <text:p text:style-name="No_20_Spacing" loext:marker-style-name="T12"><text:span text:style-name="T38"></text:span><text:span text:style-name="T12"> małżeństwo Mieszka z Dobrawą</text:span></text:p>
            <text:p text:style-name="No_20_Spacing" loext:marker-style-name="T12"><text:span text:style-name="T38"></text:span><text:span text:style-name="T12"> chrzest Polski i jego skutki </text:span></text:p>
            <text:p text:style-name="No_20_Spacing" loext:marker-style-name="T12"><text:span text:style-name="T38"></text:span><text:span text:style-name="T12"> konflikt z margrabią Hodonem i bitwa pod Cedynią</text:span></text:p>
            <text:p text:style-name="No_20_Spacing" loext:marker-style-name="T13"><text:span text:style-name="T38"></text:span><text:span text:style-name="T12"> terminy: </text:span><text:span text:style-name="T13">książę</text:span><text:span text:style-name="T14">,</text:span><text:span text:style-name="T13"> dynastia</text:span><text:span text:style-name="T14">,</text:span><text:span text:style-name="T13"> Piastowie</text:span><text:span text:style-name="T14">, </text:span><text:span text:style-name="T13">biskupstwo</text:span><text:span text:style-name="T14">,</text:span><text:span text:style-name="T13"> </text:span><text:soft-page-break/><text:span text:style-name="T13">dyplomacja</text:span><text:span text:style-name="T14">,</text:span><text:span text:style-name="T13"> poganin</text:span><text:span text:style-name="T14">,</text:span><text:span text:style-name="T13"> Dagome iudex</text:span></text:p>
            <text:p text:style-name="No_20_Spacing" loext:marker-style-name="T12"><text:span text:style-name="T38"></text:span><text:span text:style-name="T12"> postaci historyczne: Mieszko I, Dobrawa</text:span></text:p>
            <text:p text:style-name="P30" loext:marker-style-name="T6"/>
          </table:table-cell>
          <table:table-cell table:style-name="Tabela1.C41" office:value-type="string">
            <text:p text:style-name="No_20_Spacing" loext:marker-style-name="T13"><text:span text:style-name="A14"><text:span text:style-name="T12">– </text:span></text:span><text:span text:style-name="A13"><text:span text:style-name="T12">przy pomocy nauczyciela posługuje się terminami</text:span></text:span><text:span text:style-name="A13"><text:span text:style-name="T14">:</text:span></text:span><text:span text:style-name="A13"><text:span text:style-name="T13"> </text:span></text:span><text:span text:style-name="T13">książę</text:span><text:span text:style-name="T14">, </text:span><text:span text:style-name="T13">dynastia</text:span></text:p>
            <text:p text:style-name="P5" loext:marker-style-name="T4"><text:span text:style-name="A13"><text:span text:style-name="T12">– przy pomocy nauczyciela wyjaśnia, skąd pochodzi nazwa „Polska”</text:span></text:span><text:span text:style-name="T12"/></text:p>
          </table:table-cell>
          <table:table-cell table:style-name="Tabela1.D41" office:value-type="string">
            <text:p text:style-name="No_20_Spacing" loext:marker-style-name="T13"><text:span text:style-name="A14"><text:span text:style-name="T12">– poprawnie </text:span></text:span><text:span text:style-name="A13"><text:span text:style-name="T12">posługuje się terminami: </text:span></text:span><text:span text:style-name="T13">książę</text:span><text:span text:style-name="T14">, </text:span><text:span text:style-name="T13">dynastia</text:span><text:span text:style-name="T14">,</text:span><text:span text:style-name="T13"> Piastowie</text:span><text:span text:style-name="T14">,</text:span><text:span text:style-name="T13"> biskupstwo</text:span><text:span text:style-name="T14">, </text:span><text:span text:style-name="T13">dyplomacja</text:span><text:span text:style-name="T14">, </text:span><text:span text:style-name="T13">poganin</text:span><text:span text:style-name="T14">, </text:span><text:span text:style-name="T13">Dagome iudex</text:span></text:p>
            <text:p text:style-name="P5" loext:marker-style-name="T4"><text:span text:style-name="T4">– wyjaśnia, dlaczego w przeciwieństwie do legendarnych przodków Mieszko I jest uznawany za pierwszego historycznego władcę Polski</text:span><text:span text:style-name="T4"/></text:p>
            <text:p text:style-name="P5" loext:marker-style-name="T4"><text:soft-page-break/><text:span text:style-name="T4">– opisuje zasługi Mieszka I i Dobrawy</text:span><text:span text:style-name="T4"/></text:p>
            <text:p text:style-name="P5" loext:marker-style-name="T4"><text:span text:style-name="T4">– zaznacza na osi czasu daty: 966 r., 972 r.</text:span><text:span text:style-name="T4"/></text:p>
            <text:p text:style-name="P5" loext:marker-style-name="T4"><text:span text:style-name="T4">– wskazuje na mapie: Gniezno, Poznań, Wielkopolskę, granice państwa Mieszka I</text:span><text:span text:style-name="T4"/></text:p>
          </table:table-cell>
          <table:table-cell table:style-name="Tabela1.E41" table:number-columns-spanned="2" office:value-type="string">
            <text:p text:style-name="P5" loext:marker-style-name="T4"><text:span text:style-name="T4">– przedstawia okoliczności przyjęcia chrztu przez Mieszka I</text:span><text:span text:style-name="T4"/></text:p>
            <text:p text:style-name="P5" loext:marker-style-name="T4"><text:span text:style-name="T4">– wyjaśnia skutki chrztu Mieszka I </text:span><text:span text:style-name="T4"/></text:p>
            <text:p text:style-name="P5" loext:marker-style-name="T4"><text:span text:style-name="T4">– opisuje stosunki Mieszka I z sąsiadami</text:span><text:span text:style-name="T4"/></text:p>
            <text:p text:style-name="P9" loext:marker-style-name="T4"/>
          </table:table-cell>
          <table:covered-table-cell/>
          <table:table-cell table:style-name="Tabela1.G41" office:value-type="string">
            <text:p text:style-name="P5" loext:marker-style-name="T4"><text:span text:style-name="T4">– uzasadnia twierdzenie, że przyjęcie chrztu przez Mieszka I należało do najważniejszych wydarzeń w dziejach Polski </text:span><text:span text:style-name="T4"/></text:p>
          </table:table-cell>
          <table:table-cell table:style-name="Tabela1.H41" office:value-type="string">
            <text:p text:style-name="P5" loext:marker-style-name="T4"><text:span text:style-name="T4">– omawia dokument </text:span><text:span text:style-name="T18">Dagome iudex</text:span><text:span text:style-name="T4"> i jego wartość jako źródła historycznego</text:span></text:p>
            <text:p text:style-name="P5" loext:marker-style-name="T4"><text:span text:style-name="T4">– przedstawia bilans korzyści, jakie mogło przynieść Mieszkowi I przyjęcie chrztu lub pozostanie przy wierzeniach pogańskich </text:span><text:span text:style-name="T4"/></text:p>
          </table:table-cell>
        </table:table-row>
        <table:table-row table:style-name="Tabela1.42">
          <table:table-cell table:style-name="Tabela1.A42" office:value-type="string">
            <text:p text:style-name="P5" loext:marker-style-name="T53"><text:span text:style-name="T53">3. Polska Bolesława Chrobrego</text:span><text:span text:style-name="T53"/></text:p>
            <text:p text:style-name="P30" loext:marker-style-name="T6"/>
          </table:table-cell>
          <table:table-cell table:style-name="Tabela1.B42" office:value-type="string">
            <text:p text:style-name="No_20_Spacing" loext:marker-style-name="T12"><text:span text:style-name="T38"></text:span><text:span text:style-name="T12"> misja biskupa Wojciecha i jej skutki</text:span></text:p>
            <text:p text:style-name="No_20_Spacing" loext:marker-style-name="T12"><text:span text:style-name="T38"></text:span><text:span text:style-name="T12"> zjazd gnieźnieński i jego konsekwencje </text:span></text:p>
            <text:p text:style-name="No_20_Spacing" loext:marker-style-name="T12"><text:span text:style-name="T38"></text:span><text:span text:style-name="T12"> powstanie niezależnej organizacji na ziemiach polskich</text:span></text:p>
            <text:p text:style-name="No_20_Spacing" loext:marker-style-name="T12"><text:span text:style-name="T38"></text:span><text:span text:style-name="T12"> stosunki Bolesława Chrobrego z sąsiadami</text:span></text:p>
            <text:p text:style-name="No_20_Spacing" loext:marker-style-name="T12"><text:span text:style-name="T38"></text:span><text:span text:style-name="T12"> koronacja Bolesława Chrobrego na króla Polski i jej znaczenie</text:span></text:p>
            <text:p text:style-name="No_20_Spacing" loext:marker-style-name="T13"><text:span text:style-name="T38"></text:span><text:span text:style-name="T12"> terminy: </text:span><text:span text:style-name="T13">relikwie</text:span><text:span text:style-name="T14">, </text:span><text:span text:style-name="T13">zjazd gnieźnieński</text:span><text:span text:style-name="T14">,</text:span><text:span text:style-name="T13"> arcybiskupstwo</text:span><text:span text:style-name="T14">,</text:span><text:span text:style-name="T13"> Milsko</text:span><text:span text:style-name="T14">, </text:span><text:span text:style-name="T13">Łużyce</text:span><text:span text:style-name="T14">,</text:span><text:span text:style-name="T13"> Grody Czerwieńskie</text:span><text:span text:style-name="T14">,</text:span><text:span text:style-name="T13"> koronacja</text:span></text:p>
            <text:p text:style-name="P18" loext:marker-style-name="T6"><text:span text:style-name="T7"></text:span><text:span text:style-name="T4"> postaci historyczne: Bolesław Chrobry, biskup Wojciech, cesarz Otton III</text:span></text:p>
          </table:table-cell>
          <table:table-cell table:style-name="Tabela1.C42" office:value-type="string">
            <text:p text:style-name="No_20_Spacing" loext:marker-style-name="T13"><text:span text:style-name="A14"><text:span text:style-name="T12">– </text:span></text:span><text:span text:style-name="A13"><text:span text:style-name="T12">przy pomocy nauczyciela posługuje się terminami</text:span></text:span><text:span text:style-name="A13"><text:span text:style-name="T14">:</text:span></text:span><text:span text:style-name="A13"><text:span text:style-name="T13"> </text:span></text:span><text:span text:style-name="T13">arcybiskupstwo</text:span><text:span text:style-name="T14">,</text:span><text:span text:style-name="T13"> koronacja</text:span></text:p>
            <text:p text:style-name="P5" loext:marker-style-name="T4"><text:span text:style-name="T4">– przy pomocy nauczyciela wyjaśnia znaczenie koronacji Bolesława Chrobrego </text:span><text:span text:style-name="T4"/></text:p>
          </table:table-cell>
          <table:table-cell table:style-name="Tabela1.D42" office:value-type="string">
            <text:p text:style-name="No_20_Spacing" loext:marker-style-name="T13"><text:span text:style-name="A14"><text:span text:style-name="T12">– poprawnie </text:span></text:span><text:span text:style-name="A13"><text:span text:style-name="T12">posługuje się terminami: </text:span></text:span><text:span text:style-name="T13">relikwie</text:span><text:span text:style-name="T14">,</text:span><text:span text:style-name="T13"> zjazd gnieźnieński</text:span><text:span text:style-name="T14">,</text:span><text:span text:style-name="T13"> arcybiskupstwo</text:span><text:span text:style-name="T14">, </text:span><text:span text:style-name="T13">Milsko</text:span><text:span text:style-name="T14">,</text:span><text:span text:style-name="T13"> Łużyce</text:span><text:span text:style-name="T14">,</text:span><text:span text:style-name="T13"> Grody Czerwieńskie</text:span><text:span text:style-name="T14">,</text:span><text:span text:style-name="T13"> koronacja</text:span></text:p>
            <text:p text:style-name="P5" loext:marker-style-name="T4"><text:span text:style-name="T23">– </text:span><text:span text:style-name="T4">opisuje misję świętego Wojciecha do pogańskich Prusów</text:span></text:p>
            <text:p text:style-name="P5" loext:marker-style-name="T4"><text:span text:style-name="T4">– wskazuje na mapie: granice państwa Bolesława Chrobrego na początku jego panowania oraz ziemie przez niego podbite</text:span><text:span text:style-name="T4"/></text:p>
            <text:p text:style-name="P5" loext:marker-style-name="T4"><text:span text:style-name="T4">– omawia rolę, jaką w dziejach Polski odegrali: Bolesław Chrobry, biskup Wojciech, cesarz </text:span><text:soft-page-break/><text:span text:style-name="T4">Otton III</text:span><text:span text:style-name="T4"/></text:p>
            <text:p text:style-name="P5" loext:marker-style-name="T4"><text:span text:style-name="T4">– zaznacza na osi czasu daty: 1000 r., 1025 r.</text:span><text:span text:style-name="T4"/></text:p>
          </table:table-cell>
          <table:table-cell table:style-name="Tabela1.E42" table:number-columns-spanned="2" office:value-type="string">
            <text:p text:style-name="P5" loext:marker-style-name="T4"><text:span text:style-name="T4">– przedstawia przebieg i znaczenie zjazdu w Gnieźnie</text:span><text:span text:style-name="T4"/></text:p>
            <text:p text:style-name="P5" loext:marker-style-name="T4"><text:span text:style-name="T4">– opisuje wojny prowadzone przez Chrobrego z sąsiadami</text:span><text:span text:style-name="T4"/></text:p>
            <text:p text:style-name="P9" loext:marker-style-name="T4"/>
          </table:table-cell>
          <table:covered-table-cell/>
          <table:table-cell table:style-name="Tabela1.G42" office:value-type="string">
            <text:p text:style-name="P5" loext:marker-style-name="T4"><text:span text:style-name="T4">– wyjaśnia znaczenie utworzenia niezależnego Kościoła w państwie polskim</text:span><text:span text:style-name="T4"/></text:p>
            <text:p text:style-name="P5" loext:marker-style-name="T4"><text:span text:style-name="T4">– opisuje Drzwi Gnieźnieńskie jako przykład źródła ikonograficznego z najstarszych dziejów Polski</text:span><text:span text:style-name="T4"/></text:p>
            <text:p text:style-name="P9" loext:marker-style-name="T4"/>
          </table:table-cell>
          <table:table-cell table:style-name="Tabela1.H42" office:value-type="string">
            <text:p text:style-name="P16" loext:marker-style-name="T4"><text:span text:style-name="T4">– wskazuje pozytywne i negatywne skutki polityki prowadzonej przez Bolesława Chrobrego </text:span><text:span text:style-name="T4"/></text:p>
          </table:table-cell>
        </table:table-row>
        <table:table-row table:style-name="Tabela1.43">
          <table:table-cell table:style-name="Tabela1.A43" office:value-type="string">
            <text:p text:style-name="P29" loext:marker-style-name="T11"><text:span text:style-name="T11">4. Kryzys i odbudowa</text:span><text:span text:style-name="T11"/></text:p>
            <text:p text:style-name="P5" loext:marker-style-name="T6"><text:span text:style-name="T4">państwa polskiego</text:span><text:span text:style-name="T6"/></text:p>
          </table:table-cell>
          <table:table-cell table:style-name="Tabela1.B43" office:value-type="string">
            <text:p text:style-name="P5" loext:marker-style-name="T4"><text:span text:style-name="T7"></text:span><text:span text:style-name="T4"> kryzys państwa polskiego po śmierci Bolesława Chrobrego</text:span></text:p>
            <text:p text:style-name="P5" loext:marker-style-name="T4"><text:span text:style-name="T7"></text:span><text:span text:style-name="T4"> panowanie Mieszka II </text:span></text:p>
            <text:p text:style-name="No_20_Spacing" loext:marker-style-name="T12"><text:span text:style-name="T38"></text:span><text:span text:style-name="T12"> reformy Kazimierza Odnowiciela</text:span></text:p>
            <text:p text:style-name="No_20_Spacing" loext:marker-style-name="T12"><text:span text:style-name="T38"></text:span><text:span text:style-name="T12"> Kraków stolicą państwa</text:span></text:p>
            <text:p text:style-name="No_20_Spacing" loext:marker-style-name="T12"><text:span text:style-name="T38"></text:span><text:span text:style-name="T12"> polityka zagraniczna Bolesława Śmiałego</text:span></text:p>
            <text:p text:style-name="No_20_Spacing" loext:marker-style-name="T12"><text:span text:style-name="T38"></text:span><text:span text:style-name="T12"> koronacja Bolesława Śmiałego</text:span></text:p>
            <text:p text:style-name="No_20_Spacing" loext:marker-style-name="T12"><text:span text:style-name="T38"></text:span><text:span text:style-name="T12"> konflikt króla z biskupem Stanisławem i jego skutki</text:span></text:p>
            <text:p text:style-name="No_20_Spacing" loext:marker-style-name="T12"><text:span text:style-name="T38"></text:span><text:span text:style-name="T12"> terminy: </text:span><text:span text:style-name="T19">insygnia królewskie</text:span></text:p>
            <text:p text:style-name="P5" loext:marker-style-name="T6"><text:span text:style-name="T7"></text:span><text:span text:style-name="T4"> postaci historyczne: Mieszko II, Kazimierz Odnowiciel, Bolesław Śmiały, biskup Stanisław</text:span></text:p>
          </table:table-cell>
          <table:table-cell table:style-name="Tabela1.C43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em</text:span></text:span><text:span text:style-name="A13"><text:span text:style-name="T14">:</text:span></text:span><text:span text:style-name="T4"> </text:span><text:span text:style-name="T23">insygnia królewskie</text:span></text:p>
            <text:p text:style-name="P5" loext:marker-style-name="T4"><text:span text:style-name="T4">– przy pomocy nauczyciela wyjaśnia, dlaczego księcia Kazimierza nazwano „Odnowicielem”</text:span><text:span text:style-name="T4"/></text:p>
            <text:p text:style-name="P9" loext:marker-style-name="T4"/>
          </table:table-cell>
          <table:table-cell table:style-name="Tabela1.D43" office:value-type="string">
            <text:p text:style-name="P5" loext:marker-style-name="T23"><text:span text:style-name="A14"><text:span text:style-name="T12">– poprawnie </text:span></text:span><text:span text:style-name="A13"><text:span text:style-name="T12">posługuje się terminem: </text:span></text:span><text:span text:style-name="T23">insygnia królewskie </text:span></text:p>
            <text:p text:style-name="P5" loext:marker-style-name="T4"><text:span text:style-name="T4">– wyjaśnia, dlaczego księcia Kazimierza nazwano „Odnowicielem”</text:span><text:span text:style-name="T4"/></text:p>
            <text:p text:style-name="P5" loext:marker-style-name="T4"><text:span text:style-name="T4">– wskazuje na mapie: ziemie polskie pod panowaniem Kazimierza Odnowiciela</text:span><text:span text:style-name="T4"/></text:p>
            <text:p text:style-name="P5" loext:marker-style-name="T4"><text:span text:style-name="T4">– omawia działalność: Mieszka II, Bezpryma, Kazimierza Odnowiciela, Bolesława Śmiałego i biskupa Stanisława</text:span><text:span text:style-name="T4"/></text:p>
            <text:p text:style-name="P5" loext:marker-style-name="T4"><text:span text:style-name="T4">– zaznacza na osi czasu datę: 1076 r.</text:span><text:span text:style-name="T4"/></text:p>
          </table:table-cell>
          <table:table-cell table:style-name="Tabela1.E43" table:number-columns-spanned="2" office:value-type="string">
            <text:p text:style-name="P5" loext:marker-style-name="T4"><text:span text:style-name="T4">– opisuje sytuację państwa polskiego po śmierci Bolesława Chrobrego</text:span><text:span text:style-name="T4"/></text:p>
            <text:p text:style-name="P5" loext:marker-style-name="T4"><text:span text:style-name="T4">– ocenia postawę Bezpryma</text:span><text:span text:style-name="T4"/></text:p>
            <text:p text:style-name="P5" loext:marker-style-name="T4"><text:span text:style-name="T4">– przedstawia skutki kryzysu państwa polskiego</text:span><text:span text:style-name="T4"/></text:p>
            <text:p text:style-name="P5" loext:marker-style-name="T4"><text:span text:style-name="T4">– charakteryzuje rządy Bolesława Śmiałego</text:span><text:span text:style-name="T4"/></text:p>
            <text:p text:style-name="P9" loext:marker-style-name="T4"/>
          </table:table-cell>
          <table:covered-table-cell/>
          <table:table-cell table:style-name="Tabela1.G43" office:value-type="string">
            <text:p text:style-name="P5" loext:marker-style-name="T4"><text:span text:style-name="T4">– opisuje sytuację międzynarodową w okresie rządów Bolesława Śmiałego</text:span><text:span text:style-name="T4"/></text:p>
            <text:p text:style-name="P5" loext:marker-style-name="T4"><text:span text:style-name="T4">– wyjaśnia przyczyny i skutki sporu króla z biskupem Stanisławem</text:span><text:span text:style-name="T4"/></text:p>
            <text:p text:style-name="P9" loext:marker-style-name="T4"/>
          </table:table-cell>
          <table:table-cell table:style-name="Tabela1.H43" office:value-type="string">
            <text:p text:style-name="No_20_Spacing" loext:marker-style-name="T12"><text:span text:style-name="T12">– wyjaśnia przyczyny kryzysu państwa wczesnopiastowskiego </text:span><text:span text:style-name="T12"/></text:p>
            <text:p text:style-name="Standard" loext:marker-style-name="T4"><text:span text:style-name="T4">– ocenia dokonania Mieszka II, Kazimierza Odnowiciela i Bolesława Śmiałego</text:span><text:span text:style-name="T4"/></text:p>
          </table:table-cell>
        </table:table-row>
        <table:table-row table:style-name="Tabela1.44">
          <table:table-cell table:style-name="Tabela1.A44" office:value-type="string">
            <text:p text:style-name="P5" loext:marker-style-name="T53"><text:span text:style-name="T53">5. Rządy Bolesława Krzywoustego</text:span><text:span text:style-name="T53"/></text:p>
            <text:p text:style-name="P22" loext:marker-style-name="T4"/>
          </table:table-cell>
          <table:table-cell table:style-name="Tabela1.B44" office:value-type="string">
            <text:p text:style-name="No_20_Spacing" loext:marker-style-name="T12"><text:span text:style-name="T38"></text:span><text:span text:style-name="T12"> testament Krzywoustego i jego założenia</text:span></text:p>
            <text:p text:style-name="No_20_Spacing" loext:marker-style-name="T13"><text:span text:style-name="T38"></text:span><text:span text:style-name="T12"> terminy: </text:span><text:span text:style-name="T13">testament</text:span><text:span text:style-name="T14">,</text:span><text:span text:style-name="T13"> zasada senioratu</text:span><text:span text:style-name="T14">,</text:span><text:span text:style-name="T13"> </text:span><text:soft-page-break/><text:span text:style-name="T13">senior i juniorzy</text:span></text:p>
            <text:p text:style-name="No_20_Spacing" loext:marker-style-name="T12"><text:span text:style-name="T38"></text:span><text:span text:style-name="T12"> postać historyczna: Bolesław Krzywousty</text:span></text:p>
          </table:table-cell>
          <table:table-cell table:style-name="Tabela1.C44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:</text:span></text:span><text:span text:style-name="T23"> senior i juniorzy</text:span><text:span text:style-name="T24">, </text:span><text:span text:style-name="T23">zasada senioratu</text:span></text:p>
            <text:p text:style-name="P9" loext:marker-style-name="T4"><text:soft-page-break/></text:p>
          </table:table-cell>
          <table:table-cell table:style-name="Tabela1.D44" office:value-type="string">
            <text:p text:style-name="P5" loext:marker-style-name="T12"><text:span text:style-name="A14"><text:span text:style-name="T12">– </text:span></text:span><text:span text:style-name="A13"><text:span text:style-name="T12">poprawnie posługuje się terminami:</text:span></text:span></text:p>
            <text:p text:style-name="P5" loext:marker-style-name="T23"><text:span text:style-name="T23">testament</text:span><text:span text:style-name="T24">,</text:span><text:span text:style-name="T23"> zasada senioratu</text:span><text:span text:style-name="T24">,</text:span><text:span text:style-name="T23"> senior i </text:span><text:soft-page-break/><text:span text:style-name="T23">juniorzy</text:span></text:p>
            <text:p text:style-name="P5" loext:marker-style-name="T4"><text:span text:style-name="T4">– wskazuje na mapie: państwo Bolesława Krzywoustego</text:span><text:span text:style-name="T4"/></text:p>
            <text:p text:style-name="P5" loext:marker-style-name="T4"><text:span text:style-name="T4">– opisuje postać Bolesława Krzywoustego </text:span><text:span text:style-name="T4"/></text:p>
            <text:p text:style-name="P5" loext:marker-style-name="T4"><text:span text:style-name="T4">– zaznacza na osi czasu datę 1138 r. </text:span><text:span text:style-name="T4"/></text:p>
          </table:table-cell>
          <table:table-cell table:style-name="Tabela1.E44" table:number-columns-spanned="2" office:value-type="string">
            <text:p text:style-name="P5" loext:marker-style-name="T4"><text:span text:style-name="T4">– omawia przyczyny ogłoszenia testamentu Krzywoustego</text:span><text:span text:style-name="T4"/></text:p>
            <text:p text:style-name="P9" loext:marker-style-name="T4"/>
          </table:table-cell>
          <table:covered-table-cell/>
          <table:table-cell table:style-name="Tabela1.G44" office:value-type="string">
            <text:p text:style-name="P5" loext:marker-style-name="T4"><text:span text:style-name="T4">– wyjaśnia zasadę senioratu</text:span><text:span text:style-name="T4"/></text:p>
            <text:p text:style-name="P5" loext:marker-style-name="T4"><text:span text:style-name="T4">– wyjaśnia, jakie skutki dla państwa mogą mieć </text:span><text:soft-page-break/><text:span text:style-name="T4">wewnętrzne spory o tron</text:span><text:span text:style-name="T4"/></text:p>
          </table:table-cell>
          <table:table-cell table:style-name="Tabela1.H44" office:value-type="string">
            <text:p text:style-name="P16" loext:marker-style-name="T4"><text:span text:style-name="T4">– ocenia szanse i zagrożenia wynikające z wprowadzenia zasady senioratu </text:span><text:span text:style-name="T4"/></text:p>
          </table:table-cell>
        </table:table-row>
        <table:table-row table:style-name="Tabela1.4">
          <table:table-cell table:style-name="Tabela1.A45" office:value-type="string">
            <text:p text:style-name="P16" loext:marker-style-name="T4"><text:span text:style-name="T53">6. Społeczeństwo w czasach pierwszych Piastów</text:span><text:span text:style-name="T53"/></text:p>
          </table:table-cell>
          <table:table-cell table:style-name="Tabela1.B45" office:value-type="string">
            <text:p text:style-name="No_20_Spacing" loext:marker-style-name="T12"><text:span text:style-name="T38"></text:span><text:span text:style-name="T12"> grody i ich funkcje</text:span></text:p>
            <text:p text:style-name="No_20_Spacing" loext:marker-style-name="T12"><text:span text:style-name="T38"></text:span><text:span text:style-name="T12"> życie w grodzie i na podgrodziu</text:span></text:p>
            <text:p text:style-name="No_20_Spacing" loext:marker-style-name="T12"><text:span text:style-name="T38"></text:span><text:span text:style-name="T12"> sposoby uprawy roli na ziemiach polskich </text:span></text:p>
            <text:p text:style-name="No_20_Spacing" loext:marker-style-name="T12"><text:span text:style-name="T38"></text:span><text:span text:style-name="T12"> podział społeczeństwa w państwie pierwszych Piastów</text:span></text:p>
            <text:p text:style-name="No_20_Spacing" loext:marker-style-name="T12"><text:span text:style-name="T38"></text:span><text:span text:style-name="T12"> zakres władzy panującego</text:span></text:p>
            <text:p text:style-name="No_20_Spacing" loext:marker-style-name="T12"><text:span text:style-name="T38"></text:span><text:span text:style-name="T12"> powinności poddanych wobec władcy</text:span></text:p>
            <text:p text:style-name="No_20_Spacing" loext:marker-style-name="T12"><text:span text:style-name="T38"></text:span><text:span text:style-name="T12"> powstanie rycerstwa w Polsce</text:span></text:p>
            <text:p text:style-name="P5" loext:marker-style-name="T4"><text:span text:style-name="T7"></text:span><text:span text:style-name="T4"> terminy: </text:span><text:span text:style-name="T18">metoda żarowa</text:span><text:span text:style-name="T4">,</text:span><text:span text:style-name="T18"> </text:span><text:span text:style-name="T23">gród</text:span><text:span text:style-name="T24">,</text:span><text:span text:style-name="T23"> podgrodzie</text:span><text:span text:style-name="T24">,</text:span><text:span text:style-name="T23"> prawo książęce</text:span><text:span text:style-name="T24">, </text:span><text:span text:style-name="T23">danina</text:span><text:span text:style-name="T24">,</text:span><text:span text:style-name="T23"> posługi</text:span><text:span text:style-name="T24">,</text:span><text:span text:style-name="T23"> osada służebna</text:span><text:span text:style-name="T24">,</text:span><text:span text:style-name="T23"> wojowie</text:span><text:span text:style-name="T24">,</text:span><text:span text:style-name="T23"> drużyna książęca </text:span></text:p>
          </table:table-cell>
          <table:table-cell table:style-name="Tabela1.C45" office:value-type="string">
            <text:p text:style-name="P5" loext:marker-style-name="T23"><text:span text:style-name="A14"><text:span text:style-name="T12">– </text:span></text:span><text:span text:style-name="A13"><text:span text:style-name="T12">posługuje się terminami: </text:span></text:span><text:span text:style-name="T23">gród</text:span><text:span text:style-name="T24">,</text:span><text:span text:style-name="T23"> podgrodzie</text:span><text:span text:style-name="T24">,</text:span><text:span text:style-name="T23"> danina</text:span><text:span text:style-name="T24">,</text:span><text:span text:style-name="T23"> posługi</text:span></text:p>
            <text:p text:style-name="P5" loext:marker-style-name="T4"><text:span text:style-name="T4">– przedstawia wygląd i budowę średniowiecznego grodu</text:span><text:span text:style-name="T4"/></text:p>
            <text:p text:style-name="P5" loext:marker-style-name="T4"><text:span text:style-name="T4">– opisuje sposoby pozyskiwania ziemi uprawnej i jej uprawiania</text:span><text:span text:style-name="T4"/></text:p>
          </table:table-cell>
          <table:table-cell table:style-name="Tabela1.D45" office:value-type="string">
            <text:p text:style-name="P5" loext:marker-style-name="T23"><text:span text:style-name="A14"><text:span text:style-name="T12">– poprawnie </text:span></text:span><text:span text:style-name="A13"><text:span text:style-name="T12">posługuje się terminami: </text:span></text:span><text:span text:style-name="T23">gród</text:span><text:span text:style-name="T24">,</text:span><text:span text:style-name="T23"> podgrodzie</text:span><text:span text:style-name="T24">,</text:span><text:span text:style-name="T23"> prawo książęce</text:span><text:span text:style-name="T24">,</text:span><text:span text:style-name="T23"> danina</text:span><text:span text:style-name="T24">,</text:span><text:span text:style-name="T23"> posługi</text:span><text:span text:style-name="T24">,</text:span><text:span text:style-name="T23"> osada służebna</text:span></text:p>
            <text:p text:style-name="P5" loext:marker-style-name="T4"><text:span text:style-name="T4">– charakteryzuje grupy ludności w państwie wczesnopiastowskim</text:span><text:span text:style-name="T4"/></text:p>
            <text:p text:style-name="P5" loext:marker-style-name="T4"><text:span text:style-name="T4">– omawia zakres władzy panującego w państwie pierwszych Piastów </text:span><text:span text:style-name="T4"/></text:p>
          </table:table-cell>
          <table:table-cell table:style-name="Tabela1.E45" table:number-columns-spanned="2" office:value-type="string">
            <text:p text:style-name="P5" loext:marker-style-name="T4"><text:span text:style-name="T4">– przedstawia charakter drużyny książęcej</text:span><text:span text:style-name="T4"/></text:p>
            <text:p text:style-name="P5" loext:marker-style-name="T4"><text:span text:style-name="T4">– wyjaśnia powinności ludności względem władcy</text:span><text:span text:style-name="T4"/></text:p>
          </table:table-cell>
          <table:covered-table-cell/>
          <table:table-cell table:style-name="Tabela1.G45" office:value-type="string">
            <text:p text:style-name="P5" loext:marker-style-name="T4"><text:span text:style-name="T4">– wyjaśnia, czym się różnił wojownik drużyny od rycerza</text:span><text:span text:style-name="T4"/></text:p>
            <text:p text:style-name="P9" loext:marker-style-name="T4"/>
          </table:table-cell>
          <table:table-cell table:style-name="Tabela1.H45" office:value-type="string">
            <text:p text:style-name="P16" loext:marker-style-name="T4"><text:span text:style-name="T4">– wskazuje przykłady nazw miejscowości, które mogły w średniowieczu pełnić funkcję osad służebnych</text:span><text:span text:style-name="T4"/></text:p>
          </table:table-cell>
        </table:table-row>
        <table:table-row table:style-name="Tabela1.46">
          <table:table-cell table:style-name="Tabela1.A46" office:value-type="string">
            <text:p text:style-name="P16" loext:marker-style-name="T57"><text:span text:style-name="T53">* Tajemnice </text:span><text:soft-page-break/><text:span text:style-name="T53">sprzed wieków – Kto spisywał dzieje Polski?</text:span><text:span text:style-name="T58"/></text:p>
          </table:table-cell>
          <table:table-cell table:style-name="Tabela1.B46" office:value-type="string">
            <text:p text:style-name="No_20_Spacing" loext:marker-style-name="T59"><text:span text:style-name="T60"></text:span><text:span text:style-name="T59"> źródła historyczne </text:span><text:soft-page-break/><text:span text:style-name="T59">dotyczące początków państwa polskiego </text:span></text:p>
            <text:p text:style-name="No_20_Spacing" loext:marker-style-name="T59"><text:span text:style-name="T60"></text:span><text:span text:style-name="T59"> obiektywizm i prawda historyczna</text:span></text:p>
            <text:p text:style-name="P32" loext:marker-style-name="T56"/>
          </table:table-cell>
          <table:table-cell table:style-name="Tabela1.C46" office:value-type="string">
            <text:p text:style-name="P16" loext:marker-style-name="T57"><text:span text:style-name="T57">– wymienia nazwy </text:span><text:soft-page-break/><text:span text:style-name="T57">źródeł historycznych dotyczących dziejów państwa polskiego za panowania pierwszych Piastów</text:span><text:span text:style-name="T57"/></text:p>
            <text:p text:style-name="P16" loext:marker-style-name="T61"><text:span text:style-name="T57">– tłumaczy konieczność weryfikacji prawdziwości źródeł historycznych </text:span><text:span text:style-name="T61"/></text:p>
          </table:table-cell>
          <table:table-cell table:style-name="Tabela1.D46" office:value-type="string">
            <text:p text:style-name="P16" loext:marker-style-name="T57"><text:span text:style-name="T57">– przedstawia </text:span><text:soft-page-break/><text:span text:style-name="T57">dokonania postaci: Galla Anonima i Wincentego Kadłubka </text:span><text:span text:style-name="T57"/></text:p>
            <text:p text:style-name="P33" loext:marker-style-name="T12"><text:span text:style-name="A14"><text:span text:style-name="T12"/></text:span></text:p>
          </table:table-cell>
          <table:table-cell table:style-name="Tabela1.E46" table:number-columns-spanned="2" office:value-type="string">
            <text:p text:style-name="P5" loext:marker-style-name="T57"><text:span text:style-name="T57">– omawia teorie </text:span><text:soft-page-break/><text:span text:style-name="T57">dotyczące pochodzenia Galla Anonima</text:span><text:span text:style-name="T57"/></text:p>
            <text:p text:style-name="P16" loext:marker-style-name="T57"><text:span text:style-name="T57">– wymienia przyczyny powstania kronik</text:span><text:span text:style-name="T57"/></text:p>
            <text:p text:style-name="P9" loext:marker-style-name="T4"/>
          </table:table-cell>
          <table:covered-table-cell/>
          <table:table-cell table:style-name="Tabela1.G46" office:value-type="string">
            <text:p text:style-name="P16" loext:marker-style-name="T57"><text:span text:style-name="T57">– określa ramy </text:span><text:soft-page-break/><text:span text:style-name="T57">chronologiczne wydarzeń opisanych w kronikach Galla Anonima i Wincentego Kadłubka</text:span><text:span text:style-name="T57"/></text:p>
            <text:p text:style-name="P22" loext:marker-style-name="T4"/>
          </table:table-cell>
          <table:table-cell table:style-name="Tabela1.H46" office:value-type="string">
            <text:p text:style-name="P16" loext:marker-style-name="T57"><text:span text:style-name="T57">– przedstawia </text:span><text:soft-page-break/><text:span text:style-name="T57">przykład innej średniowiecznej kroniki polskiej</text:span><text:span text:style-name="T57"/></text:p>
            <text:p text:style-name="P22" loext:marker-style-name="T4"/>
          </table:table-cell>
        </table:table-row>
        <table:table-row table:style-name="Tabela1.47">
          <table:table-cell table:style-name="Tabela1.C1" table:number-columns-spanned="8" office:value-type="string">
            <text:p text:style-name="P28" loext:marker-style-name="T5"><text:span text:style-name="T5">Rozdział VII. Polska w XIII–XV wieku</text:span><text:span text:style-name="T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ela1.48">
          <table:table-cell table:style-name="Tabela1.A48" office:value-type="string">
            <text:p text:style-name="P5" loext:marker-style-name="T53"><text:span text:style-name="T53">l. Rozbicie dzielnicowe</text:span><text:span text:style-name="T53"/></text:p>
            <text:p text:style-name="P30" loext:marker-style-name="T6"/>
          </table:table-cell>
          <table:table-cell table:style-name="Tabela1.B48" office:value-type="string">
            <text:p text:style-name="P5" loext:marker-style-name="T4"><text:span text:style-name="T7"></text:span><text:span text:style-name="T4"> walki wewnętrzne między książętami piastowskimi o prymat w Polsce</text:span></text:p>
            <text:p text:style-name="P5" loext:marker-style-name="T4"><text:span text:style-name="T7"></text:span><text:span text:style-name="T4"> utrwalenie rozbicia dzielnicowego</text:span></text:p>
            <text:p text:style-name="P5" loext:marker-style-name="T4"><text:span text:style-name="T7"></text:span><text:span text:style-name="T4"> osłabienie Polski na arenie międzynarodowej</text:span></text:p>
            <text:p text:style-name="P5" loext:marker-style-name="T4"><text:span text:style-name="T7"></text:span><text:span text:style-name="T4"> sprowadzenie Krzyżaków do Polski</text:span></text:p>
            <text:p text:style-name="P5" loext:marker-style-name="T4"><text:span text:style-name="T7"></text:span><text:span text:style-name="T4"> najazdy Mongołów </text:span><text:span text:style-name="T21">i bitwa pod Legnicą</text:span></text:p>
            <text:p text:style-name="P5" loext:marker-style-name="T4"><text:span text:style-name="T7"></text:span><text:span text:style-name="T4"> przemiany społeczne i gospodarcze w okresie rozbicia dzielnicowego</text:span></text:p>
            <text:p text:style-name="P5" loext:marker-style-name="T18"><text:span text:style-name="T7"></text:span><text:span text:style-name="T4"> terminy: </text:span><text:span text:style-name="T18">rozbicie</text:span><text:span text:style-name="T4"> </text:span><text:span text:style-name="T18">dzielnicowe</text:span><text:span text:style-name="T4">,</text:span><text:span text:style-name="T18"> dzielnica senioralna</text:span><text:span text:style-name="T4">,</text:span><text:span text:style-name="T18"> Tatarzy</text:span><text:span text:style-name="T4">, </text:span><text:soft-page-break/><text:span text:style-name="T18">osadnictwo</text:span><text:span text:style-name="T4">,</text:span><text:span text:style-name="T18"> kolonizacja</text:span><text:span text:style-name="T4">,</text:span><text:span text:style-name="T18"> trójpolówka</text:span></text:p>
            <text:p text:style-name="P18" loext:marker-style-name="T6"><text:span text:style-name="T7"></text:span><text:span text:style-name="T4"> postaci historyczne: Władysław Wygnaniec, Leszek Biały, Konrad Mazowiecki, Henryk Pobożny</text:span></text:p>
          </table:table-cell>
          <table:table-cell table:style-name="Tabela1.C48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</text:span></text:span><text:span text:style-name="A13"><text:span text:style-name="T14">:</text:span></text:span><text:span text:style-name="T23"> rozbicie dzielnicowe</text:span><text:span text:style-name="T24">, </text:span><text:span text:style-name="T23">dzielnica senioralna</text:span><text:span text:style-name="T24">,</text:span><text:span text:style-name="T23"> Tatarzy</text:span></text:p>
            <text:p text:style-name="P5" loext:marker-style-name="T4"><text:span text:style-name="T4">– przy pomocy nauczyciela wyjaśnia, jakie były przyczyny wewnętrznych walk między książętami piastowskimi </text:span><text:span text:style-name="T4"/></text:p>
          </table:table-cell>
          <table:table-cell table:style-name="Tabela1.D48" office:value-type="string">
            <text:p text:style-name="P5" loext:marker-style-name="T23"><text:span text:style-name="A14"><text:span text:style-name="T12">– poprawnie </text:span></text:span><text:span text:style-name="A13"><text:span text:style-name="T12">posługuje się terminami:</text:span></text:span><text:span text:style-name="T4"> rozbicie </text:span><text:span text:style-name="T23">dzielnicowe</text:span><text:span text:style-name="T24">, </text:span><text:span text:style-name="T23">dzielnica senioralna</text:span><text:span text:style-name="T24">, </text:span><text:span text:style-name="T23">Tatarzy</text:span><text:span text:style-name="T24">,</text:span><text:span text:style-name="T23"> osadnictwo</text:span><text:span text:style-name="T24">, </text:span><text:span text:style-name="T23">kolonizacja</text:span><text:span text:style-name="T24">, </text:span><text:span text:style-name="T23">trójpolówka</text:span></text:p>
            <text:p text:style-name="P5" loext:marker-style-name="T4"><text:span text:style-name="T4">– charakteryzuje państwo polskie podczas rozbicia dzielnicowego</text:span><text:span text:style-name="T4"/></text:p>
            <text:p text:style-name="P5" loext:marker-style-name="T4"><text:span text:style-name="T4">– wskazuje na mapie: podział państwa na różne dzielnice oraz ziemie utracone w okresie rozbicia dzielnicowego </text:span><text:span text:style-name="T4"/></text:p>
            <text:p text:style-name="P5" loext:marker-style-name="T4"><text:span text:style-name="T4">– omawia postaci: Władysława Wygnańca, Leszka Białego, Konrada </text:span><text:soft-page-break/><text:span text:style-name="T4">Mazowieckiego, Henryka Pobożnego</text:span><text:span text:style-name="T4"/></text:p>
            <text:p text:style-name="P5" loext:marker-style-name="T4"><text:span text:style-name="T4">– zaznacza na osi czasu daty: 1226 r., 1227 r., </text:span><text:span text:style-name="T21">1241 r.</text:span></text:p>
          </table:table-cell>
          <table:table-cell table:style-name="Tabela1.E48" table:number-columns-spanned="2" office:value-type="string">
            <text:p text:style-name="P5" loext:marker-style-name="T4"><text:span text:style-name="T4">– opisuje okoliczności sprowadzenia zakonu krzyżackiego do Polski oraz konsekwencje tego wydarzenia</text:span><text:span text:style-name="T4"/></text:p>
            <text:p text:style-name="P5" loext:marker-style-name="T4"><text:span text:style-name="T4">– omawia skutki rozbicia dzielnicowego</text:span><text:span text:style-name="T4"/></text:p>
            <text:p text:style-name="P5" loext:marker-style-name="T4"><text:span text:style-name="T4">– opisuje kolonizację na ziemiach polskich</text:span><text:span text:style-name="T4"/></text:p>
            <text:p text:style-name="P9" loext:marker-style-name="T4"/>
          </table:table-cell>
          <table:covered-table-cell/>
          <table:table-cell table:style-name="Tabela1.G48" office:value-type="string">
            <text:p text:style-name="P5" loext:marker-style-name="T4"><text:span text:style-name="T4">– przedstawia historię zakonu krzyżackiego</text:span><text:span text:style-name="T4"/></text:p>
            <text:p text:style-name="P5" loext:marker-style-name="T4"><text:span text:style-name="T4">– wyjaśnia, dlaczego książęta dzielnicowi często nadawali przywileje oraz ziemię rycerstwu i duchowieństwu </text:span><text:span text:style-name="T4"/></text:p>
            <text:p text:style-name="P9" loext:marker-style-name="T4"/>
          </table:table-cell>
          <table:table-cell table:style-name="Tabela1.H48" office:value-type="string">
            <text:p text:style-name="P5" loext:marker-style-name="T4"><text:span text:style-name="T21">– charakteryzuje sposób walki Mongołów</text:span><text:span text:style-name="T21"/></text:p>
            <text:p text:style-name="P5" loext:marker-style-name="T4"><text:span text:style-name="T4">– przedstawia dynastię panującą na Pomorzu Gdańskim w okresie rozbicia dzielnicowego</text:span><text:span text:style-name="T4"/></text:p>
            <text:p text:style-name="P9" loext:marker-style-name="T4"/>
          </table:table-cell>
        </table:table-row>
        <table:table-row table:style-name="Tabela1.4">
          <table:table-cell table:style-name="Tabela1.A49" office:value-type="string">
            <text:p text:style-name="P5" loext:marker-style-name="T53"><text:span text:style-name="T53">2. Zjednoczenie Polski</text:span><text:span text:style-name="T53"/></text:p>
            <text:p text:style-name="P30" loext:marker-style-name="T6"/>
          </table:table-cell>
          <table:table-cell table:style-name="Tabela1.B49" office:value-type="string">
            <text:p text:style-name="P5" loext:marker-style-name="T4"><text:span text:style-name="T7"></text:span><text:span text:style-name="T4"> koronacja i śmierć Przemysła II</text:span></text:p>
            <text:p text:style-name="P5" loext:marker-style-name="T4"><text:span text:style-name="T7"></text:span><text:span text:style-name="T4"> panowanie Wacława II</text:span></text:p>
            <text:p text:style-name="P5" loext:marker-style-name="T4"><text:span text:style-name="T7"></text:span><text:span text:style-name="T4"> rola arcybiskupów gnieźnieńskich i jednolitej organizacji kościelnej w zjednoczeniu dzielnic polskich</text:span></text:p>
            <text:p text:style-name="P5" loext:marker-style-name="T4"><text:span text:style-name="T7"></text:span><text:span text:style-name="T4"> przejęcie władzy przez Władysława Łokietka i jego koronacja </text:span></text:p>
            <text:p text:style-name="P5" loext:marker-style-name="T4"><text:span text:style-name="T7"></text:span><text:span text:style-name="T4"> rządy Władysława Łokietka</text:span></text:p>
            <text:p text:style-name="P5" loext:marker-style-name="T4"><text:span text:style-name="T7"></text:span><text:span text:style-name="T4"> konflikt Łokietka z Krzyżakami i bitwa pod Płowcami</text:span></text:p>
            <text:p text:style-name="P5" loext:marker-style-name="T6"><text:span text:style-name="T7"></text:span><text:span text:style-name="T4"> terminy: </text:span><text:span text:style-name="T23">starosta</text:span><text:span text:style-name="T24">,</text:span><text:span text:style-name="T23"> Szczerbiec</text:span></text:p>
            <text:p text:style-name="P5" loext:marker-style-name="T6"><text:span text:style-name="T7"></text:span><text:span text:style-name="T4"> postaci historyczne: Przemysł II, arcybiskup Jakub </text:span><text:soft-page-break/><text:span text:style-name="T4">Świnka, Wacław II, Władysław Łokietek</text:span></text:p>
          </table:table-cell>
          <table:table-cell table:style-name="Tabela1.C49" office:value-type="string">
            <text:p text:style-name="P5" loext:marker-style-name="T13"><text:span text:style-name="A14"><text:span text:style-name="T12">– </text:span></text:span><text:span text:style-name="A13"><text:span text:style-name="T12">przy pomocy nauczyciela posługuje się terminami</text:span></text:span><text:span text:style-name="A13"><text:span text:style-name="T14">:</text:span></text:span><text:span text:style-name="A13"><text:span text:style-name="T13"> starosta</text:span></text:span><text:span text:style-name="A13"><text:span text:style-name="T14">,</text:span></text:span><text:span text:style-name="A13"><text:span text:style-name="T13"> Szczerbiec</text:span></text:span></text:p>
            <text:p text:style-name="P9" loext:marker-style-name="T4"/>
          </table:table-cell>
          <table:table-cell table:style-name="Tabela1.D49" office:value-type="string">
            <text:p text:style-name="P5" loext:marker-style-name="T4"><text:span text:style-name="A14"><text:span text:style-name="T12">– poprawnie </text:span></text:span><text:span text:style-name="A13"><text:span text:style-name="T12">posługuje się terminami:</text:span></text:span><text:span text:style-name="T4"> </text:span><text:span text:style-name="T23">starosta</text:span><text:span text:style-name="T24">,</text:span><text:span text:style-name="T23"> Szczerbiec</text:span></text:p>
            <text:p text:style-name="P5" loext:marker-style-name="T4"><text:span text:style-name="T4">– wskazuje na mapie: granice państwa polskiego za panowania Władysława Łokietka, ziemie utracone na rzecz Krzyżaków</text:span><text:span text:style-name="T4"/></text:p>
            <text:p text:style-name="P5" loext:marker-style-name="T4"><text:span text:style-name="T4">– omawia postaci: Przemysła II, arcybiskupa Jakuba Świnki, Wacława II, Władysława Łokietka</text:span><text:span text:style-name="T4"/></text:p>
            <text:p text:style-name="P5" loext:marker-style-name="T4"><text:span text:style-name="T4">– zaznacza na osi czasu daty: 1295 r., 1309 r., 1320 r., 1331 r.</text:span><text:span text:style-name="T4"/></text:p>
            <text:p text:style-name="P9" loext:marker-style-name="T4"/>
          </table:table-cell>
          <table:table-cell table:style-name="Tabela1.E49" table:number-columns-spanned="2" office:value-type="string">
            <text:p text:style-name="P5" loext:marker-style-name="T4"><text:span text:style-name="T4">– przedstawia próby zjednoczenia Polski przez książąt śląskich oraz Przemysła II</text:span><text:span text:style-name="T4"/></text:p>
            <text:p text:style-name="P5" loext:marker-style-name="T4"><text:span text:style-name="T4">– opisuje, w jakich okolicznościach Władysław Łokietek utracił Pomorze Gdańskie</text:span><text:span text:style-name="T4"/></text:p>
            <text:p text:style-name="P5" loext:marker-style-name="T4"><text:span text:style-name="T4">– przedstawia działania Władysława Łokietka na rzecz zjednoczenia kraju</text:span><text:span text:style-name="T4"/></text:p>
            <text:p text:style-name="P5" loext:marker-style-name="T4"><text:span text:style-name="T4">– opisuje przebieg konfliktu Władysława Łokietka z Krzyżakami</text:span><text:span text:style-name="T4"/></text:p>
            <text:p text:style-name="P9" loext:marker-style-name="T4"/>
          </table:table-cell>
          <table:covered-table-cell/>
          <table:table-cell table:style-name="Tabela1.G49" office:value-type="string">
            <text:p text:style-name="P5" loext:marker-style-name="T4"><text:span text:style-name="T4">– wyjaśnia, jaką rolę w zjednoczeniu kraju odegrał Kościół katolicki</text:span><text:span text:style-name="T4"/></text:p>
            <text:p text:style-name="P9" loext:marker-style-name="T4"/>
          </table:table-cell>
          <table:table-cell table:style-name="Tabela1.H49" office:value-type="string">
            <text:p text:style-name="P5" loext:marker-style-name="T4"><text:span text:style-name="T4">– przedstawia wyobrażenie na temat świętego Stanisława jako patrona zjednoczenia kraju</text:span><text:span text:style-name="T4"/></text:p>
          </table:table-cell>
        </table:table-row>
        <table:table-row table:style-name="Tabela1.42">
          <table:table-cell table:style-name="Tabela1.A50" office:value-type="string">
            <text:p text:style-name="P5" loext:marker-style-name="T53"><text:span text:style-name="T53">3. Czasy Kazimierza Wielkiego</text:span><text:span text:style-name="T53"/></text:p>
            <text:p text:style-name="P30" loext:marker-style-name="T6"/>
          </table:table-cell>
          <table:table-cell table:style-name="Tabela1.B50" office:value-type="string">
            <text:p text:style-name="No_20_Spacing" loext:marker-style-name="T12"><text:span text:style-name="T38"></text:span><text:span text:style-name="T12"> polityka dyplomacji Kazimierza Wielkiego</text:span></text:p>
            <text:p text:style-name="No_20_Spacing" loext:marker-style-name="T12"><text:span text:style-name="T38"></text:span><text:span text:style-name="T12"> pokój z zakonem krzyżackim w Kaliszu</text:span></text:p>
            <text:p text:style-name="No_20_Spacing" loext:marker-style-name="T12"><text:span text:style-name="T38"></text:span><text:span text:style-name="T12"> przyłączenie nowych ziem do państwa polskiego</text:span></text:p>
            <text:p text:style-name="No_20_Spacing" loext:marker-style-name="T12"><text:span text:style-name="T38"></text:span><text:span text:style-name="T12"> reformy Kazimierza Wielkiego </text:span></text:p>
            <text:p text:style-name="No_20_Spacing" loext:marker-style-name="T12"><text:span text:style-name="T38"></text:span><text:span text:style-name="T12"> umocnienie granic polskiego państwa</text:span></text:p>
            <text:p text:style-name="No_20_Spacing" loext:marker-style-name="T12"><text:span text:style-name="T38"></text:span><text:span text:style-name="T12"> utworzenie Akademii Krakowskiej i skutki tej decyzji</text:span></text:p>
            <text:p text:style-name="No_20_Spacing" loext:marker-style-name="T12"><text:span text:style-name="T38"></text:span><text:span text:style-name="T12"> zjazd monarchów w Krakowie</text:span></text:p>
            <text:p text:style-name="No_20_Spacing" loext:marker-style-name="T12"><text:span text:style-name="T38"></text:span><text:span text:style-name="T12"> uczta u Wierzynka</text:span></text:p>
            <text:p text:style-name="P5" loext:marker-style-name="T4"><text:span text:style-name="T7"></text:span><text:span text:style-name="T4"> terminy: </text:span><text:span text:style-name="T18">uniwersytet</text:span><text:span text:style-name="T4">,</text:span><text:span text:style-name="T18"> Orle Gniazda</text:span><text:span text:style-name="T4">,</text:span><text:span text:style-name="T18"> Akademia Krakowska</text:span></text:p>
            <text:p text:style-name="P5" loext:marker-style-name="T4"><text:span text:style-name="T7"></text:span><text:span text:style-name="T4"> postać historyczna: Kazimierz Wielki</text:span></text:p>
          </table:table-cell>
          <table:table-cell table:style-name="Tabela1.C50" office:value-type="string">
            <text:p text:style-name="P5" loext:marker-style-name="T23"><text:span text:style-name="A14"><text:span text:style-name="T12">– </text:span></text:span><text:span text:style-name="A13"><text:span text:style-name="T12">przy pomocy nauczyciela posługuje się terminami</text:span></text:span><text:span text:style-name="A13"><text:span text:style-name="T13">:</text:span></text:span><text:span text:style-name="T4"> </text:span><text:span text:style-name="T23">uniwersytet, Orle Gniazda, Akademia Krakowska </text:span></text:p>
            <text:p text:style-name="P5" loext:marker-style-name="T4"><text:span text:style-name="T23">– </text:span><text:span text:style-name="T4">przy pomocy nauczyciela tłumaczy, co zdecydowało o przyznaniu Kazimierzowi przydomka „Wielki”</text:span></text:p>
            <text:p text:style-name="P5" loext:marker-style-name="T4"><text:span text:style-name="T4">– wyjaśnia znaczenie słów, że Kazimierz Wielki: </text:span><text:span text:style-name="T18">zastał Polskę drewnianą, a zostawił murowaną</text:span></text:p>
            <text:p text:style-name="P9" loext:marker-style-name="T4"/>
          </table:table-cell>
          <table:table-cell table:style-name="Tabela1.D50" office:value-type="string">
            <text:p text:style-name="P5" loext:marker-style-name="T13"><text:span text:style-name="A14"><text:span text:style-name="T12">– poprawnie </text:span></text:span><text:span text:style-name="A13"><text:span text:style-name="T12">posługuje się terminami: </text:span></text:span><text:span text:style-name="T23">uniwersytet</text:span><text:span text:style-name="T24">,</text:span><text:span text:style-name="T23"> Orle Gniazda</text:span><text:span text:style-name="T24">,</text:span><text:span text:style-name="T23"> Akademia Krakowska </text:span></text:p>
            <text:p text:style-name="P5" loext:marker-style-name="T4"><text:span text:style-name="T4">– wskazuje na mapie: granice monarchii Kazimierza Wielkiego i ziemie włączone do Polski przez tego władcę</text:span><text:span text:style-name="T4"/></text:p>
            <text:p text:style-name="P5" loext:marker-style-name="T4"><text:span text:style-name="T4">– zaznacza na osi czasu daty: 1333 r., 1343 r., 1364 r.</text:span><text:span text:style-name="T4"/></text:p>
            <text:p text:style-name="P9" loext:marker-style-name="T4"/>
          </table:table-cell>
          <table:table-cell table:style-name="Tabela1.E50" table:number-columns-spanned="2" office:value-type="string">
            <text:p text:style-name="P5" loext:marker-style-name="T4"><text:span text:style-name="T4">– przedstawia i ocenia postanowienia pokoju w Kaliszu</text:span><text:span text:style-name="T4"/></text:p>
            <text:p text:style-name="P5" loext:marker-style-name="T4"><text:span text:style-name="T4">– charakteryzuje reformy Kazimierza Wielkiego</text:span><text:span text:style-name="T4"/></text:p>
            <text:p text:style-name="P5" loext:marker-style-name="T4"><text:span text:style-name="T4">– wyjaśnia, w jaki sposób Kazimierz dbał o obronność państwa</text:span><text:span text:style-name="T4"/></text:p>
            <text:p text:style-name="P9" loext:marker-style-name="T4"/>
          </table:table-cell>
          <table:covered-table-cell/>
          <table:table-cell table:style-name="Tabela1.G50" office:value-type="string">
            <text:p text:style-name="P5" loext:marker-style-name="T4"><text:span text:style-name="T4">– wyjaśnia, dlaczego Kazimierz Wielki za najważniejsze uznał reformy wewnętrzne państwa</text:span><text:span text:style-name="T4"/></text:p>
            <text:p text:style-name="P5" loext:marker-style-name="T4"><text:span text:style-name="T4">– tłumaczy, jakie znaczenie miało założenie Akademii Krakowskiej</text:span><text:span text:style-name="T4"/></text:p>
            <text:p text:style-name="P5" loext:marker-style-name="T4"><text:span text:style-name="T4">– wyjaśnia znaczenie uczty u Wierzynka</text:span><text:span text:style-name="T4"/></text:p>
            <text:p text:style-name="P9" loext:marker-style-name="T4"/>
          </table:table-cell>
          <table:table-cell table:style-name="Tabela1.H50" office:value-type="string">
            <text:p text:style-name="P5" loext:marker-style-name="T4"><text:span text:style-name="T4">– przedstawia cele oraz konsekwencje układu dynastycznego zawartego przez Kazimierza Wielkiego z Węgrami</text:span><text:span text:style-name="T4"/></text:p>
            <text:p text:style-name="P5" loext:marker-style-name="T4"><text:span text:style-name="T4">– wyjaśnia, dlaczego sól należała niegdyś do najdroższych towarów</text:span><text:span text:style-name="T4"/></text:p>
            <text:p text:style-name="P5" loext:marker-style-name="T4"><text:span text:style-name="T4">– przedstawia wybrany zamek wzniesiony w czasach Kazimierza Wielkiego</text:span><text:span text:style-name="T4"/></text:p>
            <text:p text:style-name="P22" loext:marker-style-name="T4"/>
          </table:table-cell>
        </table:table-row>
        <table:table-row table:style-name="Tabela1.51">
          <table:table-cell table:style-name="Tabela1.A51" office:value-type="string">
            <text:p text:style-name="P5" loext:marker-style-name="T53"><text:span text:style-name="T53">4. Unia polsko-litewska</text:span><text:span text:style-name="T53"/></text:p>
            <text:p text:style-name="P30" loext:marker-style-name="T6"/>
          </table:table-cell>
          <table:table-cell table:style-name="Tabela1.B51" office:value-type="string">
            <text:p text:style-name="No_20_Spacing" loext:marker-style-name="T12"><text:span text:style-name="T38"></text:span><text:span text:style-name="T12"> koniec dynastii Piastów na polskim tronie</text:span></text:p>
            <text:p text:style-name="No_20_Spacing" loext:marker-style-name="T12"><text:span text:style-name="T38"></text:span><text:span text:style-name="T12"> rządy Andegawenów w Polsce </text:span></text:p>
            <text:p text:style-name="No_20_Spacing" loext:marker-style-name="T12"><text:span text:style-name="T38"></text:span><text:span text:style-name="T12"> unia polsko-litewska w Krewie </text:span></text:p>
            <text:p text:style-name="No_20_Spacing" loext:marker-style-name="T12"><text:span text:style-name="T38"></text:span><text:span text:style-name="T12"> wielka wojna </text:span><text:soft-page-break/><text:span text:style-name="T12">z zakonem krzyżackim i bitwa pod Grunwaldem</text:span></text:p>
            <text:p text:style-name="No_20_Spacing" loext:marker-style-name="T12"><text:span text:style-name="T38"></text:span><text:span text:style-name="T12"> I pokój w Toruniu</text:span></text:p>
            <text:p text:style-name="No_20_Spacing" loext:marker-style-name="T12"><text:span text:style-name="T38"></text:span><text:span text:style-name="T12"> unia w Horodle</text:span></text:p>
            <text:p text:style-name="P5" loext:marker-style-name="T4"><text:span text:style-name="T7"></text:span><text:span text:style-name="T4"> terminy: </text:span><text:span text:style-name="T18">Andegawenowie</text:span><text:span text:style-name="T4">, </text:span><text:span text:style-name="T23">unia personalna</text:span><text:span text:style-name="T24">,</text:span><text:span text:style-name="T23"> sobór</text:span><text:span text:style-name="T24">,</text:span><text:span text:style-name="T23"> Wielkie Księstwo Litewskie</text:span><text:span text:style-name="T24">,</text:span><text:span text:style-name="T23"> Jagiellonowie</text:span></text:p>
            <text:p text:style-name="P5" loext:marker-style-name="T4"><text:span text:style-name="T7"></text:span><text:span text:style-name="T4"> postaci historyczne: Ludwik Węgierski, Jadwiga, Władysław Jagiełło, wielki książę Witold, Paweł Włodkowic, Ulrich von Jungingen</text:span></text:p>
          </table:table-cell>
          <table:table-cell table:style-name="Tabela1.C51" office:value-type="string">
            <text:p text:style-name="P5" loext:marker-style-name="T13"><text:span text:style-name="A14"><text:span text:style-name="T12">– </text:span></text:span><text:span text:style-name="A13"><text:span text:style-name="T12">przy pomocy nauczyciela posługuje się terminem:</text:span></text:span><text:span text:style-name="A13"><text:span text:style-name="T13"> unia personalna</text:span></text:span></text:p>
            <text:p text:style-name="P5" loext:marker-style-name="T4"><text:span text:style-name="T4">– przedstawia dynastię zapoczątkowaną przez Władysława Jagiełłę</text:span><text:span text:style-name="T4"/></text:p>
            <text:p text:style-name="P5" loext:marker-style-name="T4"><text:span text:style-name="T4">– przy pomocy </text:span><text:soft-page-break/><text:span text:style-name="T4">nauczyciela opisuje przyczyny i przebieg wielkiej wojny z zakonem krzyżackim </text:span><text:span text:style-name="T4"/></text:p>
          </table:table-cell>
          <table:table-cell table:style-name="Tabela1.D51" office:value-type="string">
            <text:p text:style-name="P5" loext:marker-style-name="T23"><text:span text:style-name="A14"><text:span text:style-name="T12">– </text:span></text:span><text:span text:style-name="A13"><text:span text:style-name="T12">poprawnie posługuje się terminami: </text:span></text:span><text:span text:style-name="A13"><text:span text:style-name="T19">Andegawenowie</text:span></text:span><text:span text:style-name="A13"><text:span text:style-name="T12">, </text:span></text:span><text:span text:style-name="T23">unia personalna</text:span><text:span text:style-name="T24">,</text:span><text:span text:style-name="T23"> sobór</text:span><text:span text:style-name="T24">,</text:span><text:span text:style-name="T23"> Wielkie Księstwo Litewskie</text:span><text:span text:style-name="T24">,</text:span><text:span text:style-name="T23"> Jagiellonowie</text:span></text:p>
            <text:p text:style-name="P5" loext:marker-style-name="T4"><text:soft-page-break/><text:span text:style-name="T4">– wyjaśnia przyczyny zawarcia unii polsko-litewskiej</text:span><text:span text:style-name="T4"/></text:p>
            <text:p text:style-name="P5" loext:marker-style-name="T4"><text:span text:style-name="T4">– opisuje przebieg bitwy pod Grunwaldem</text:span><text:span text:style-name="T4"/></text:p>
            <text:p text:style-name="P5" loext:marker-style-name="T4"><text:span text:style-name="T4">– wskazuje na mapie: granice Wielkiego Księstwa Litewskiego, Krewo, Horodło, Grunwald, Toruń</text:span><text:span text:style-name="T4"/></text:p>
            <text:p text:style-name="P5" loext:marker-style-name="T4"><text:span text:style-name="T4">– opisuje postaci: Ludwika Węgierskiego, Jadwigi, Władysława Jagiełły, wielkiego księcia Witolda, Pawła Włodkowica, Ulricha von Jungingena</text:span><text:span text:style-name="T4"/></text:p>
            <text:p text:style-name="P5" loext:marker-style-name="T4"><text:span text:style-name="T4">– zaznacza na osi czasu daty: 1385 r., lata 1409–1411, 1410 r., 1413 r.</text:span><text:span text:style-name="T4"/></text:p>
          </table:table-cell>
          <table:table-cell table:style-name="Tabela1.E51" table:number-columns-spanned="2" office:value-type="string">
            <text:p text:style-name="P5" loext:marker-style-name="T4"><text:span text:style-name="T4">– przedstawia okoliczności objęcia tronu polskiego przez Jadwigę</text:span><text:span text:style-name="T4"/></text:p>
            <text:p text:style-name="P5" loext:marker-style-name="T4"><text:span text:style-name="T4">– wymienia postanowienia unii w Krewie</text:span><text:span text:style-name="T4"/></text:p>
            <text:p text:style-name="P5" loext:marker-style-name="T4"><text:span text:style-name="T4">– przedstawia </text:span><text:soft-page-break/><text:span text:style-name="T4">postanowienia pokoju w Toruniu </text:span><text:span text:style-name="T4"/></text:p>
            <text:p text:style-name="P5" loext:marker-style-name="T4"><text:span text:style-name="T4">– wyjaśnia zasady współpracy między Polską a Litwą ustalone w zapisach unii w Horodle</text:span><text:span text:style-name="T4"/></text:p>
          </table:table-cell>
          <table:covered-table-cell/>
          <table:table-cell table:style-name="Tabela1.G51" office:value-type="string">
            <text:p text:style-name="P5" loext:marker-style-name="T4"><text:span text:style-name="T4">– charakteryzuje stanowisko polskiej delegacji na soborze w Konstancji</text:span><text:span text:style-name="T4"/></text:p>
            <text:p text:style-name="P5" loext:marker-style-name="T4"><text:span text:style-name="T4">– wyjaśnia, dlaczego Akademia Krakowska została przemianowana na </text:span><text:soft-page-break/><text:span text:style-name="T4">Uniwersytet Jagielloński</text:span><text:span text:style-name="T4"/></text:p>
            <text:p text:style-name="P9" loext:marker-style-name="T4"/>
          </table:table-cell>
          <table:table-cell table:style-name="Tabela1.H51" office:value-type="string">
            <text:p text:style-name="P5" loext:marker-style-name="T4"><text:span text:style-name="T4">– uzasadnia twierdzenie, że poglądy Pawła Włodkowica na temat wojen religijnych są aktualne także dzisiaj</text:span><text:span text:style-name="T4"/></text:p>
            <text:p text:style-name="P9" loext:marker-style-name="T4"/>
            <text:p text:style-name="P9" loext:marker-style-name="T4"/>
          </table:table-cell>
        </table:table-row>
        <table:table-row table:style-name="Tabela1.30">
          <table:table-cell table:style-name="Tabela1.A52" office:value-type="string">
            <text:p text:style-name="P16" loext:marker-style-name="T4"><text:span text:style-name="T53">* Tajemnice sprzed wieków – Jaką bitwę namalował Jan Matejko?</text:span><text:span text:style-name="T53"/></text:p>
          </table:table-cell>
          <table:table-cell table:style-name="Tabela1.B52" office:value-type="string">
            <text:p text:style-name="No_20_Spacing" loext:marker-style-name="T19"><text:span text:style-name="T60"></text:span><text:span text:style-name="T12"> okoliczności powstania obrazu </text:span><text:span text:style-name="T19">Bitwa pod Grunwaldem </text:span></text:p>
            <text:p text:style-name="No_20_Spacing" loext:marker-style-name="T12"><text:span text:style-name="T60"></text:span><text:span text:style-name="T12"> Jan Matejko jako malarz dziejów Polski</text:span></text:p>
            <text:p text:style-name="No_20_Spacing" loext:marker-style-name="T12"><text:span text:style-name="T60"></text:span><text:span text:style-name="T12"> obrazy jako źródło wiedzy historycznej</text:span></text:p>
            <text:p text:style-name="No_20_Spacing" loext:marker-style-name="T12"><text:span text:style-name="T60"></text:span><text:span text:style-name="T12"> znaczenie </text:span><text:span text:style-name="T19">Bitwy pod </text:span><text:soft-page-break/><text:span text:style-name="T19">Grunwaldem</text:span></text:p>
          </table:table-cell>
          <table:table-cell table:style-name="Tabela1.C52" office:value-type="string">
            <text:p text:style-name="P5" loext:marker-style-name="T4"><text:span text:style-name="T4">– przedstawia, kim był Jan Matejko</text:span><text:span text:style-name="T4"/></text:p>
          </table:table-cell>
          <table:table-cell table:style-name="Tabela1.D52" office:value-type="string">
            <text:p text:style-name="P5" loext:marker-style-name="T4"><text:span text:style-name="T4">– wyjaśnia, w jaki sposób Jan Matejko przygotowywał się do namalowania obrazu</text:span><text:span text:style-name="T4"/></text:p>
            <text:p text:style-name="P9" loext:marker-style-name="T4"/>
          </table:table-cell>
          <table:table-cell table:style-name="Tabela1.E52" table:number-columns-spanned="2" office:value-type="string">
            <text:p text:style-name="P5" loext:marker-style-name="T4"><text:span text:style-name="T4">– wyjaśnia, dlaczego podczas II wojny światowej Niemcom zależało na zniszczeniu dzieła</text:span><text:span text:style-name="T4"/></text:p>
          </table:table-cell>
          <table:covered-table-cell/>
          <table:table-cell table:style-name="Tabela1.G52" office:value-type="string">
            <text:p text:style-name="P16" loext:marker-style-name="T18"><text:span text:style-name="T4">– wymienia cele namalowania obrazu </text:span><text:span text:style-name="T18">Bitwa pod Grunwaldem</text:span></text:p>
            <text:p text:style-name="P16" loext:marker-style-name="T4"><text:span text:style-name="T4">– omawia nieścisłości w przekazie historycznym obrazu </text:span><text:span text:style-name="T18">Bitwa pod Grunwaldem</text:span></text:p>
          </table:table-cell>
          <table:table-cell table:style-name="Tabela1.H52" office:value-type="string">
            <text:p text:style-name="P16" loext:marker-style-name="T4"><text:span text:style-name="T4">– wyjaśnia, jakie warunki powinno spełniać dzieło sztuki, aby można je było traktować jako źródło historyczne</text:span><text:span text:style-name="T4"/></text:p>
            <text:p text:style-name="P16" loext:marker-style-name="T4"><text:span text:style-name="T4">– omawia inne dzieło Jana Matejki</text:span><text:span text:style-name="T4"/></text:p>
          </table:table-cell>
        </table:table-row>
        <table:table-row table:style-name="Tabela1.4">
          <table:table-cell table:style-name="Tabela1.A53" office:value-type="string">
            <text:p text:style-name="P5" loext:marker-style-name="T53"><text:span text:style-name="T53">5. Czasy świetności dynastii Jagiellonów</text:span><text:span text:style-name="T53"/></text:p>
            <text:p text:style-name="P22" loext:marker-style-name="T4"/>
          </table:table-cell>
          <table:table-cell table:style-name="Tabela1.B53" office:value-type="string">
            <text:p text:style-name="No_20_Spacing" loext:marker-style-name="T12"><text:span text:style-name="T38"></text:span><text:span text:style-name="T12"> wojna trzynastoletnia</text:span></text:p>
            <text:p text:style-name="No_20_Spacing" loext:marker-style-name="T12"><text:span text:style-name="T38"></text:span><text:span text:style-name="T12"> II pokój toruński i jego postanowienia</text:span></text:p>
            <text:p text:style-name="No_20_Spacing" loext:marker-style-name="T12"><text:span text:style-name="T38"></text:span><text:span text:style-name="T12"> terminy: </text:span><text:span text:style-name="T13">Związek Pruski</text:span><text:span text:style-name="T14">,</text:span><text:span text:style-name="T13"> wojna trzynastoletnia</text:span><text:span text:style-name="T14">,</text:span><text:span text:style-name="T13"> Prusy Królewskie</text:span><text:span text:style-name="T14">,</text:span><text:span text:style-name="T13"> Prusy Zakonne</text:span><text:span text:style-name="T14">, </text:span><text:span text:style-name="T13">wojska zaciężne</text:span><text:span text:style-name="T14">,</text:span><text:span text:style-name="T13"> żołd</text:span></text:p>
            <text:p text:style-name="P5" loext:marker-style-name="T4"><text:span text:style-name="T7"></text:span><text:span text:style-name="T4"> postać historyczna: Kazimierz Jagiellończyk</text:span></text:p>
          </table:table-cell>
          <table:table-cell table:style-name="Tabela1.C53" office:value-type="string">
            <text:p text:style-name="P5" loext:marker-style-name="T12"><text:span text:style-name="A14"><text:span text:style-name="T12">– </text:span></text:span><text:span text:style-name="A13"><text:span text:style-name="T12">przy pomocy nauczyciela posługuje się terminami: </text:span></text:span><text:span text:style-name="A13"><text:span text:style-name="T13">wojska zaciężne</text:span></text:span><text:span text:style-name="A13"><text:span text:style-name="T14">,</text:span></text:span><text:span text:style-name="A13"><text:span text:style-name="T13"> żołd</text:span></text:span></text:p>
            <text:p text:style-name="P5" loext:marker-style-name="T4"><text:span text:style-name="A13"><text:span text:style-name="T12">– przy pomocy nauczyciela wyjaśnia, dlaczego dla Polski ważne stało się odzyskanie dostępu do morza</text:span></text:span><text:span text:style-name="T12"/></text:p>
          </table:table-cell>
          <table:table-cell table:style-name="Tabela1.D53" office:value-type="string">
            <text:p text:style-name="P5" loext:marker-style-name="T4"><text:span text:style-name="A14"><text:span text:style-name="T12">– poprawnie </text:span></text:span><text:span text:style-name="A13"><text:span text:style-name="T12">posługuje się terminami: </text:span></text:span><text:span text:style-name="T23">Związek Pruski</text:span><text:span text:style-name="T24">,</text:span><text:span text:style-name="T23"> wojna trzynastoletnia</text:span><text:span text:style-name="T24">,</text:span><text:span text:style-name="T23"> Prusy Królewskie</text:span><text:span text:style-name="T24">,</text:span><text:span text:style-name="T23"> Prusy Zakonne</text:span><text:span text:style-name="T24">,</text:span><text:span text:style-name="T23"> wojska zaciężne</text:span><text:span text:style-name="T24">,</text:span><text:span text:style-name="T23"> żołd</text:span></text:p>
            <text:p text:style-name="P5" loext:marker-style-name="T4"><text:span text:style-name="T21">– wskazuje na mapie: Prusy Królewskie, Prusy Zakonne</text:span><text:span text:style-name="T21"/></text:p>
            <text:p text:style-name="P5" loext:marker-style-name="T4"><text:span text:style-name="T4">– omawia dokonania Kazimierza Jagiellończyka</text:span><text:span text:style-name="T4"/></text:p>
            <text:p text:style-name="P5" loext:marker-style-name="T4"><text:span text:style-name="T4">– zaznacza na osi czasu daty: 1454 r., 1466 r.</text:span><text:span text:style-name="T4"/></text:p>
          </table:table-cell>
          <table:table-cell table:style-name="Tabela1.E53" table:number-columns-spanned="2" office:value-type="string">
            <text:p text:style-name="P5" loext:marker-style-name="T4"><text:span text:style-name="T4">– opisuje przebieg wojny trzynastoletniej</text:span><text:span text:style-name="T4"/></text:p>
            <text:p text:style-name="P5" loext:marker-style-name="T4"><text:span text:style-name="T4">– przedstawia postanowienia II pokoju toruńskiego</text:span><text:span text:style-name="T4"/></text:p>
            <text:p text:style-name="P9" loext:marker-style-name="T4"/>
          </table:table-cell>
          <table:covered-table-cell/>
          <table:table-cell table:style-name="Tabela1.G53" office:value-type="string">
            <text:p text:style-name="P5" loext:marker-style-name="T4"><text:span text:style-name="T4">– wyjaśnia, dlaczego doszło do zawiązania Związku Pruskiego</text:span><text:span text:style-name="T4"/></text:p>
            <text:p text:style-name="P5" loext:marker-style-name="T4"><text:span text:style-name="T4">– porównuje postanowienia I i II pokoju toruńskiego</text:span><text:span text:style-name="T4"/></text:p>
            <text:p text:style-name="P5" loext:marker-style-name="T4"><text:span text:style-name="T4">– uzasadnia twierdzenie, że odzyskanie dostępu do morza miało przełomowe znaczenie dla rozwoju polskiej gospodarki</text:span><text:span text:style-name="T4"/></text:p>
            <text:p text:style-name="P9" loext:marker-style-name="T4"/>
          </table:table-cell>
          <table:table-cell table:style-name="Tabela1.H53" office:value-type="string">
            <text:p text:style-name="P5" loext:marker-style-name="T4"><text:span text:style-name="T4">– wyjaśnia, dlaczego wojska zaciężne pod koniec średniowiecza zastąpiły w bitwach tradycyjne rycerstwo</text:span><text:span text:style-name="T4"/></text:p>
            <text:p text:style-name="P22" loext:marker-style-name="T4"/>
          </table:table-cell>
        </table:table-row>
        <table:table-row table:style-name="Tabela1.20">
          <table:table-cell table:style-name="Tabela1.A54" office:value-type="string">
            <text:p text:style-name="P16" loext:marker-style-name="T4"><text:span text:style-name="T53">6. Monarchia stanowa w Polsce</text:span><text:span text:style-name="T53"/></text:p>
          </table:table-cell>
          <table:table-cell table:style-name="Tabela1.B54" office:value-type="string">
            <text:p text:style-name="P5" loext:marker-style-name="T4"><text:span text:style-name="T7"></text:span><text:span text:style-name="T4"> monarchia patrymonialna i stanowa</text:span></text:p>
            <text:p text:style-name="P5" loext:marker-style-name="T4"><text:span text:style-name="T7"></text:span><text:span text:style-name="T4"> wpływ przywilejów nadawanych przez władcę na osłabienie władzy królewskiej </text:span></text:p>
            <text:p text:style-name="P5" loext:marker-style-name="T4"><text:span text:style-name="T7"></text:span><text:span text:style-name="T4"> przekształcenie się rycerstwa w szlachtę</text:span></text:p>
            <text:p text:style-name="P5" loext:marker-style-name="T4"><text:span text:style-name="T7"></text:span><text:span text:style-name="T4"> przywileje szlacheckie i ich konsekwencje dla władzy królewskiej</text:span></text:p>
            <text:p text:style-name="P5" loext:marker-style-name="T4"><text:span text:style-name="T7"></text:span><text:span text:style-name="T4"> ukształtowanie się sejmu walnego</text:span></text:p>
            <text:p text:style-name="P5" loext:marker-style-name="T4"><text:soft-page-break/><text:span text:style-name="T7"></text:span><text:span text:style-name="T4"> konstytucja </text:span><text:span text:style-name="T18">Nihil novi</text:span><text:span text:style-name="T4"> i jej znaczenie dla ustroju Rzeczypospolitej</text:span></text:p>
            <text:p text:style-name="P5" loext:marker-style-name="T4"><text:span text:style-name="T7"></text:span><text:span text:style-name="T4"> terminy: </text:span><text:span text:style-name="T23">monarchia patrymonialna</text:span><text:span text:style-name="T24">,</text:span><text:span text:style-name="T23"> monarchia stanowa</text:span><text:span text:style-name="T24">,</text:span><text:span text:style-name="T23"> przywileje</text:span><text:span text:style-name="T24">,</text:span><text:span text:style-name="T23"> szlachta</text:span><text:span text:style-name="T24">,</text:span><text:span text:style-name="T23"> pańszczyzna</text:span><text:span text:style-name="T24">,</text:span><text:span text:style-name="T23"> konstytucja sejmowa</text:span><text:span text:style-name="T24">,</text:span><text:span text:style-name="T23"> sejm walny</text:span><text:span text:style-name="T24">, </text:span><text:span text:style-name="T23">izba poselska</text:span><text:span text:style-name="T24">, </text:span><text:span text:style-name="T23">senat</text:span></text:p>
          </table:table-cell>
          <table:table-cell table:style-name="Tabela1.C54" office:value-type="string">
            <text:p text:style-name="P5" loext:marker-style-name="T62"><text:span text:style-name="A14"><text:span text:style-name="T12">– </text:span></text:span><text:span text:style-name="A13"><text:span text:style-name="T12">przy pomocy nauczyciela posługuje się terminami: </text:span></text:span><text:span text:style-name="A13"><text:span text:style-name="T13">szlachta</text:span></text:span><text:span text:style-name="A13"><text:span text:style-name="T14">,</text:span></text:span><text:span text:style-name="A13"><text:span text:style-name="T13"> sejm walny</text:span></text:span><text:span text:style-name="A13"><text:span text:style-name="T14">,</text:span></text:span><text:span text:style-name="A13"><text:span text:style-name="T13"> izba poselska</text:span></text:span><text:span text:style-name="A13"><text:span text:style-name="T14">,</text:span></text:span><text:span text:style-name="A13"><text:span text:style-name="T13"> senat</text:span></text:span></text:p>
          </table:table-cell>
          <table:table-cell table:style-name="Tabela1.D54" office:value-type="string">
            <text:p text:style-name="P5" loext:marker-style-name="T4"><text:span text:style-name="T4">– poprawnie posługuje się terminami:</text:span><text:span text:style-name="T4"/></text:p>
            <text:p text:style-name="P5" loext:marker-style-name="T23"><text:span text:style-name="T23">monarchia patrymonialna</text:span><text:span text:style-name="T24">,</text:span><text:span text:style-name="T23"> monarchia stanowa</text:span><text:span text:style-name="T24">, </text:span><text:span text:style-name="T23">przywileje</text:span><text:span text:style-name="T24">,</text:span><text:span text:style-name="T23"> szlachta</text:span><text:span text:style-name="T24">, </text:span><text:span text:style-name="T23">pańszczyzna</text:span><text:span text:style-name="T24">,</text:span><text:span text:style-name="T23"> konstytucja sejmowa</text:span><text:span text:style-name="T24">,</text:span><text:span text:style-name="T23"> sejm walny</text:span><text:span text:style-name="T24">, </text:span><text:span text:style-name="T23">izba poselska</text:span><text:span text:style-name="T24">,</text:span><text:span text:style-name="T23"> senat</text:span></text:p>
            <text:p text:style-name="P5" loext:marker-style-name="T4"><text:span text:style-name="T4">– przedstawia sejm walny oraz jego skład</text:span><text:span text:style-name="T4"/></text:p>
            <text:p text:style-name="P5" loext:marker-style-name="T4"><text:span text:style-name="T4">– zaznacza na osi czasu daty: 1374 r., </text:span><text:soft-page-break/><text:span text:style-name="T4">1505 r.</text:span><text:span text:style-name="T4"/></text:p>
            <text:p text:style-name="P9" loext:marker-style-name="T4"/>
          </table:table-cell>
          <table:table-cell table:style-name="Tabela1.E54" table:number-columns-spanned="2" office:value-type="string">
            <text:p text:style-name="P5" loext:marker-style-name="T4"><text:span text:style-name="T4">– wyjaśnia, w jaki sposób rycerstwo przekształciło się w szlachtę</text:span><text:span text:style-name="T4"/></text:p>
            <text:p text:style-name="P5" loext:marker-style-name="T4"><text:span text:style-name="T4">– wyjaśnia, w jaki sposób szlachta uzyskała wpływ na sprawowanie rządów w Polsce</text:span><text:span text:style-name="T4"/></text:p>
            <text:p text:style-name="P5" loext:marker-style-name="T4"><text:span text:style-name="T4">– przedstawia najważniejsze przywileje szlacheckie</text:span><text:span text:style-name="T4"/></text:p>
            <text:p text:style-name="P5" loext:marker-style-name="T4"><text:span text:style-name="T4">– wyjaśnia znaczenie konstytucji </text:span><text:span text:style-name="T18">Nihil novi</text:span></text:p>
          </table:table-cell>
          <table:covered-table-cell/>
          <table:table-cell table:style-name="Tabela1.G54" office:value-type="string">
            <text:p text:style-name="P5" loext:marker-style-name="T4"><text:span text:style-name="T4">– przedstawia, kiedy i w jaki sposób doszło do utworzenia stanów w Polsce</text:span><text:span text:style-name="T4"/></text:p>
            <text:p text:style-name="P5" loext:marker-style-name="T4"><text:span text:style-name="T4">– tłumaczy różnice między monarchią patrymonialną a stanową</text:span><text:span text:style-name="T4"/></text:p>
            <text:p text:style-name="P16" loext:marker-style-name="T4"><text:span text:style-name="T4">– wyjaśnia, jaka jest geneza nazw obu izb sejmu walnego: izby poselskiej oraz senatu</text:span><text:span text:style-name="T4"/></text:p>
            <text:p text:style-name="P9" loext:marker-style-name="T4"/>
          </table:table-cell>
          <table:table-cell table:style-name="Tabela1.H54" office:value-type="string">
            <text:p text:style-name="P5" loext:marker-style-name="T4"><text:span text:style-name="T4">– ocenia, jakie szanse i jakie zagrożenie niosło za sobą zwiększenie wpływu szlachty na władzę</text:span><text:span text:style-name="T4"/></text:p>
            <text:p text:style-name="P22" loext:marker-style-name="T4"/>
          </table:table-cell>
        </table:table-row>
      </table:table>
      <text:p text:style-name="P9" loext:marker-style-name="T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 style:font-charset="x-symbol"/>
    <style:font-face style:name="Calibri1" svg:font-family="Calibri" style:font-family-generic="roman" style:font-pitch="variable"/>
    <style:font-face style:name="Calibri2" svg:font-family="Calibri" style:font-family-generic="swiss" style:font-pitch="variable" style:font-charset="x-symbol"/>
    <style:font-face style:name="Calibri3" svg:font-family="Calibri" style:font-family-generic="swiss" style:font-pitch="variable"/>
    <style:font-face style:name="Calibri4" svg:font-family="Calibri" style:font-family-generic="system" style:font-pitch="variable"/>
    <style:font-face style:name="Courier New" svg:font-family="'Courier New'" style:font-family-generic="system" style:font-pitch="variable"/>
    <style:font-face style:name="Humanst521EU" svg:font-family="Humanst521EU" style:font-family-generic="swiss" style:font-pitch="variable"/>
    <style:font-face style:name="Humanst521EU1" svg:font-family="Humanst521EU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Minion Pro" svg:font-family="'Minion Pro'" style:font-family-generic="roman" style:font-pitch="variable"/>
    <style:font-face style:name="Minion Pro1" svg:font-family="'Minion Pro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3" fo:font-size="10pt" fo:language="pl" fo:country="PL" style:letter-kerning="false" style:font-name-asian="Calibri4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3" fo:font-size="10pt" fo:language="pl" fo:country="PL" style:letter-kerning="false" style:font-name-asian="Calibri4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fo:hyphenation-ladder-count="no-limit" fo:hyphenation-keep="page" loext:hyphenation-keep-type="column" loext:hyphenation-keep-line="false" style:writing-mode="lr-tb"/>
      <style:text-properties fo:font-size="11pt" style:font-size-asian="11pt" style:language-asian="en" style:country-asian="US" style:font-name-complex="Calibri4" style:font-family-complex="Calibri" style:font-family-generic-complex="system" style:font-pitch-complex="variable" style:font-size-complex="11pt" fo:hyphenate="false" fo:hyphenation-remain-char-count="2" fo:hyphenation-push-char-count="2" loext:hyphenation-no-caps="true" loext:hyphenation-no-last-word="false" loext:hyphenation-word-char-count="5" loext:hyphenation-zone="425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Marginalia" style:family="paragraph" style:parent-style-name="Standard" loext:linked-style-name="Tekst_20_komentarza_20_Znak" style:class="text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Marginalia" style:next-style-name="Marginalia" loext:linked-style-name="Temat_20_komentarza_20_Znak">
      <style:text-properties fo:font-weight="bold" style:font-weight-asian="bold" style:font-weight-complex="bold"/>
    </style:style>
    <style:style style:name="Revision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font-size="11pt" style:font-size-asian="11pt" style:language-asian="en" style:country-asian="US" style:font-name-complex="Calibri4" style:font-family-complex="Calibri" style:font-family-generic-complex="system" style:font-pitch-complex="variable" style:font-size-complex="11pt"/>
    </style:style>
    <style:style style:name="Pa11" style:family="paragraph" style:parent-style-name="Standard" style:next-style-name="Standard">
      <style:paragraph-properties fo:margin-top="0cm" fo:margin-bottom="0cm" style:contextual-spacing="false" style:line-height-at-least="0.425cm"/>
      <style:text-properties style:font-name="Humanst521EU" fo:font-family="Humanst521EU" style:font-family-generic="swiss" style:font-pitch="variable" fo:font-size="12pt" style:font-size-asian="12pt" style:font-name-complex="Humanst521EU1" style:font-family-complex="Humanst521EU" style:font-family-generic-complex="system" style:font-pitch-complex="variable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color="#000000" loext:opacity="100%" fo:font-size="12pt" style:font-size-asian="12pt" style:font-size-complex="12pt"/>
    </style:style>
    <style:style style:name="No_20_Spacing" style:display-name="No Spacing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/>
    </style:style>
    <style:style style:name="Pa31" style:family="paragraph" style:parent-style-name="Default" style:next-style-name="Default">
      <style:paragraph-properties style:line-height-at-least="0.566cm"/>
      <style:text-properties style:use-window-font-color="true" loext:opacity="0%" style:font-name="Minion Pro" fo:font-family="'Minion Pro'" style:font-family-generic="roman" style:font-pitch="variable" style:language-asian="en" style:country-asian="US" style:font-name-complex="Minion Pro1" style:font-family-complex="'Minion Pro'" style:font-family-generic-complex="system" style:font-pitch-complex="variable"/>
    </style:style>
    <style:style style:name="Default_20_Paragraph_20_Font" style:display-name="Default Paragraph Font" style:family="text"/>
    <style:style style:name="Tekst_20_dymka_20_Znak" style:display-name="Tekst dymka Znak" style:family="tex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Tekst_20_komentarza_20_Znak" style:display-name="Tekst komentarza Znak" style:family="text" loext:linked-style-name="Marginalia">
      <style:text-properties fo:font-size="10pt" style:font-size-asian="10pt" style:font-size-complex="10pt"/>
    </style:style>
    <style:style style:name="Temat_20_komentarza_20_Znak" style:display-name="Temat komentarza Znak" style:family="text" loext:linked-style-name="annotation_20_subject">
      <style:text-properties fo:font-size="10pt" fo:font-weight="bold" style:font-size-asian="10pt" style:font-weight-asian="bold" style:font-size-complex="10pt" style:font-weight-complex="bold"/>
    </style:style>
    <style:style style:name="A13" style:family="text">
      <style:text-properties fo:color="#000000" loext:opacity="100%" fo:font-size="7.5pt" style:font-size-asian="7.5pt" style:font-size-complex="7.5pt"/>
    </style:style>
    <style:style style:name="A14" style:family="text">
      <style:text-properties fo:color="#000000" loext:opacity="100%" fo:font-size="7.5pt" style:font-size-asian="7.5pt" style:font-size-complex="7.5pt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ui-provider" style:family="text" style:parent-style-name="Default_20_Paragraph_20_Font"/>
    <style:style style:name="ListLabel_20_1" style:display-name="ListLabel 1" style:family="text"/>
    <style:style style:name="ListLabel_20_2" style:display-name="ListLabel 2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19" style:display-name="ListLabel 19" style:family="text"/>
    <style:style style:name="ListLabel_20_20" style:display-name="ListLabel 20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31" style:display-name="ListLabel 31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34" style:display-name="ListLabel 34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37" style:display-name="ListLabel 37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38" style:display-name="ListLabel 38" style:family="text">
      <style:text-properties style:font-name-complex="Courier New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40" style:display-name="ListLabel 40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41" style:display-name="ListLabel 41" style:family="text">
      <style:text-properties style:font-name-complex="Courier New" style:font-family-complex="'Courier New'" style:font-family-generic-complex="system" style:font-pitch-complex="variable"/>
    </style:style>
    <style:style style:name="ListLabel_20_42" style:display-name="ListLabel 42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43" style:display-name="ListLabel 43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44" style:display-name="ListLabel 44" style:family="text">
      <style:text-properties style:font-name-complex="Courier New" style:font-family-complex="'Courier New'" style:font-family-generic-complex="system" style:font-pitch-complex="variable"/>
    </style:style>
    <style:style style:name="ListLabel_20_45" style:display-name="ListLabel 45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46" style:display-name="ListLabel 46" style:family="text"/>
    <style:style style:name="ListLabel_20_47" style:display-name="ListLabel 47" style:family="text">
      <style:text-properties style:font-name="Calibri" fo:font-family="Calibri" style:font-family-generic="roman" style:font-pitch="variable" style:font-charset="x-symbol"/>
    </style:style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65" style:display-name="ListLabel 65" style:family="text">
      <style:text-properties style:font-name-complex="Courier New" style:font-family-complex="'Courier New'" style:font-family-generic-complex="system" style:font-pitch-complex="variable"/>
    </style:style>
    <style:style style:name="ListLabel_20_66" style:display-name="ListLabel 66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67" style:display-name="ListLabel 67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68" style:display-name="ListLabel 68" style:family="text">
      <style:text-properties style:font-name-complex="Courier New" style:font-family-complex="'Courier New'" style:font-family-generic-complex="system" style:font-pitch-complex="variable"/>
    </style:style>
    <style:style style:name="ListLabel_20_69" style:display-name="ListLabel 69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70" style:display-name="ListLabel 70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71" style:display-name="ListLabel 71" style:family="text">
      <style:text-properties style:font-name-complex="Courier New" style:font-family-complex="'Courier New'" style:font-family-generic-complex="system" style:font-pitch-complex="variable"/>
    </style:style>
    <style:style style:name="ListLabel_20_72" style:display-name="ListLabel 72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73" style:display-name="ListLabel 73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5" style:display-name="ListLabel 75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76" style:display-name="ListLabel 76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8" style:display-name="ListLabel 78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79" style:display-name="ListLabel 79" style:family="text">
      <style:text-properties style:font-name="Calibri" fo:font-family="Calibri" style:font-family-generic="roman" style:font-pitch="variable" style:font-charset="x-symbol" style:font-name-complex="Symbol" style:font-family-complex="Symbol" style:font-family-generic-complex="system" style:font-pitch-complex="variable" style:font-charset-complex="x-symbol"/>
    </style:style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81" style:display-name="ListLabel 81" style:family="text">
      <style:text-properties style:font-name="Calibri2" fo:font-family="Calibri" style:font-family-generic="swiss" style:font-pitch="variable" style:font-charset="x-symbol" style:font-name-complex="Wingdings" style:font-family-complex="Wingdings" style:font-family-generic-complex="system" style:font-pitch-complex="variable" style:font-charset-complex="x-symbol"/>
    </style:style>
    <style:style style:name="ListLabel_20_82" style:display-name="ListLabel 82" style:family="text">
      <style:text-properties style:font-name="Calibri" fo:font-family="Calibri" style:font-family-generic="roman" style:font-pitch="variable" style:font-charset="x-symbol"/>
    </style:style>
    <style:style style:name="ListLabel_20_83" style:display-name="ListLabel 83" style:family="text">
      <style:text-properties style:font-name-complex="Courier New" style:font-family-complex="'Courier New'" style:font-family-generic-complex="system" style:font-pitch-complex="variable"/>
    </style:style>
    <style:style style:name="ListLabel_20_84" style:display-name="ListLabel 84" style:family="text">
      <style:text-properties style:font-name="Calibri2" fo:font-family="Calibri" style:font-family-generic="swiss" style:font-pitch="variable" style:font-charset="x-symbol"/>
    </style:style>
    <style:style style:name="ListLabel_20_85" style:display-name="ListLabel 85" style:family="text">
      <style:text-properties style:font-name="Calibri" fo:font-family="Calibri" style:font-family-generic="roman" style:font-pitch="variable" style:font-charset="x-symbol"/>
    </style:style>
    <style:style style:name="ListLabel_20_86" style:display-name="ListLabel 86" style:family="text">
      <style:text-properties style:font-name-complex="Courier New" style:font-family-complex="'Courier New'" style:font-family-generic-complex="system" style:font-pitch-complex="variable"/>
    </style:style>
    <style:style style:name="ListLabel_20_87" style:display-name="ListLabel 87" style:family="text">
      <style:text-properties style:font-name="Calibri2" fo:font-family="Calibri" style:font-family-generic="swiss" style:font-pitch="variable" style:font-charset="x-symbol"/>
    </style:style>
    <style:style style:name="ListLabel_20_88" style:display-name="ListLabel 88" style:family="text">
      <style:text-properties style:font-name="Calibri" fo:font-family="Calibri" style:font-family-generic="roman" style:font-pitch="variable" style:font-charset="x-symbol"/>
    </style:style>
    <style:style style:name="ListLabel_20_89" style:display-name="ListLabel 89" style:family="text">
      <style:text-properties style:font-name-complex="Courier New" style:font-family-complex="'Courier New'" style:font-family-generic-complex="system" style:font-pitch-complex="variable"/>
    </style:style>
    <style:style style:name="ListLabel_20_90" style:display-name="ListLabel 90" style:family="text">
      <style:text-properties style:font-name="Calibri2" fo:font-family="Calibri" style:font-family-generic="swiss" style:font-pitch="variable" style:font-charset="x-symbol"/>
    </style:style>
    <style:style style:name="ListLabel_20_91" style:display-name="ListLabel 91" style:family="text">
      <style:text-properties style:font-name="Calibri" fo:font-family="Calibri" style:font-family-generic="roman" style:font-pitch="variable" style:font-charset="x-symbol"/>
    </style:style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>
      <style:text-properties style:font-name="Calibri2" fo:font-family="Calibri" style:font-family-generic="swiss" style:font-pitch="variable" style:font-charset="x-symbol"/>
    </style:style>
    <style:style style:name="ListLabel_20_94" style:display-name="ListLabel 94" style:family="text">
      <style:text-properties style:font-name="Calibri" fo:font-family="Calibri" style:font-family-generic="roman" style:font-pitch="variable" style:font-charset="x-symbol"/>
    </style:style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>
      <style:text-properties style:font-name="Calibri2" fo:font-family="Calibri" style:font-family-generic="swiss" style:font-pitch="variable" style:font-charset="x-symbol"/>
    </style:style>
    <style:style style:name="ListLabel_20_97" style:display-name="ListLabel 97" style:family="text">
      <style:text-properties style:font-name="Calibri" fo:font-family="Calibri" style:font-family-generic="roman" style:font-pitch="variable" style:font-charset="x-symbol"/>
    </style:style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>
      <style:text-properties style:font-name="Calibri2" fo:font-family="Calibri" style:font-family-generic="swiss" style:font-pitch="variable" style:font-charset="x-symbol"/>
    </style:style>
    <style:style style:name="ListLabel_20_100" style:display-name="ListLabel 100" style:family="text">
      <style:text-properties style:font-name="Calibri" fo:font-family="Calibri" style:font-family-generic="roman" style:font-pitch="variable" style:font-charset="x-symbol"/>
    </style:style>
    <style:style style:name="ListLabel_20_101" style:display-name="ListLabel 101" style:family="text">
      <style:text-properties style:font-name-complex="Courier New" style:font-family-complex="'Courier New'" style:font-family-generic-complex="system" style:font-pitch-complex="variable"/>
    </style:style>
    <style:style style:name="ListLabel_20_102" style:display-name="ListLabel 102" style:family="text">
      <style:text-properties style:font-name="Calibri2" fo:font-family="Calibri" style:font-family-generic="swiss" style:font-pitch="variable" style:font-charset="x-symbol"/>
    </style:style>
    <style:style style:name="ListLabel_20_103" style:display-name="ListLabel 103" style:family="text">
      <style:text-properties style:font-name="Calibri" fo:font-family="Calibri" style:font-family-generic="roman" style:font-pitch="variable" style:font-charset="x-symbol"/>
    </style:style>
    <style:style style:name="ListLabel_20_104" style:display-name="ListLabel 104" style:family="text">
      <style:text-properties style:font-name-complex="Courier New" style:font-family-complex="'Courier New'" style:font-family-generic-complex="system" style:font-pitch-complex="variable"/>
    </style:style>
    <style:style style:name="ListLabel_20_105" style:display-name="ListLabel 105" style:family="text">
      <style:text-properties style:font-name="Calibri2" fo:font-family="Calibri" style:font-family-generic="swiss" style:font-pitch="variable" style:font-charset="x-symbol"/>
    </style:style>
    <style:style style:name="ListLabel_20_106" style:display-name="ListLabel 106" style:family="text">
      <style:text-properties style:font-name="Calibri" fo:font-family="Calibri" style:font-family-generic="roman" style:font-pitch="variable" style:font-charset="x-symbol"/>
    </style:style>
    <style:style style:name="ListLabel_20_107" style:display-name="ListLabel 107" style:family="text">
      <style:text-properties style:font-name-complex="Courier New" style:font-family-complex="'Courier New'" style:font-family-generic-complex="system" style:font-pitch-complex="variable"/>
    </style:style>
    <style:style style:name="ListLabel_20_108" style:display-name="ListLabel 108" style:family="text">
      <style:text-properties style:font-name="Calibri2" fo:font-family="Calibri" style:font-family-generic="swiss" style:font-pitch="variable" style:font-charset="x-symbol"/>
    </style:style>
    <style:style style:name="ListLabel_20_109" style:display-name="ListLabel 109" style:family="text">
      <style:text-properties style:font-name="Calibri" fo:font-family="Calibri" style:font-family-generic="roman" style:font-pitch="variable" style:font-charset="x-symbol"/>
    </style:style>
    <style:style style:name="ListLabel_20_110" style:display-name="ListLabel 110" style:family="text">
      <style:text-properties style:font-name-complex="Courier New" style:font-family-complex="'Courier New'" style:font-family-generic-complex="system" style:font-pitch-complex="variable"/>
    </style:style>
    <style:style style:name="ListLabel_20_111" style:display-name="ListLabel 111" style:family="text">
      <style:text-properties style:font-name="Calibri2" fo:font-family="Calibri" style:font-family-generic="swiss" style:font-pitch="variable" style:font-charset="x-symbol"/>
    </style:style>
    <style:style style:name="ListLabel_20_112" style:display-name="ListLabel 112" style:family="text">
      <style:text-properties style:font-name="Calibri" fo:font-family="Calibri" style:font-family-generic="roman" style:font-pitch="variable" style:font-charset="x-symbol"/>
    </style:style>
    <style:style style:name="ListLabel_20_113" style:display-name="ListLabel 113" style:family="text">
      <style:text-properties style:font-name-complex="Courier New" style:font-family-complex="'Courier New'" style:font-family-generic-complex="system" style:font-pitch-complex="variable"/>
    </style:style>
    <style:style style:name="ListLabel_20_114" style:display-name="ListLabel 114" style:family="text">
      <style:text-properties style:font-name="Calibri2" fo:font-family="Calibri" style:font-family-generic="swiss" style:font-pitch="variable" style:font-charset="x-symbol"/>
    </style:style>
    <style:style style:name="ListLabel_20_115" style:display-name="ListLabel 115" style:family="text">
      <style:text-properties style:font-name="Calibri" fo:font-family="Calibri" style:font-family-generic="roman" style:font-pitch="variable" style:font-charset="x-symbol"/>
    </style:style>
    <style:style style:name="ListLabel_20_116" style:display-name="ListLabel 116" style:family="text">
      <style:text-properties style:font-name-complex="Courier New" style:font-family-complex="'Courier New'" style:font-family-generic-complex="system" style:font-pitch-complex="variable"/>
    </style:style>
    <style:style style:name="ListLabel_20_117" style:display-name="ListLabel 117" style:family="text">
      <style:text-properties style:font-name="Calibri2" fo:font-family="Calibri" style:font-family-generic="swiss" style:font-pitch="variable" style:font-charset="x-symbol"/>
    </style:style>
    <style:style style:name="ListLabel_20_118" style:display-name="ListLabel 118" style:family="text">
      <style:text-properties style:font-name="Calibri" fo:font-family="Calibri" style:font-family-generic="roman" style:font-pitch="variable" style:font-charset="x-symbol"/>
    </style:style>
    <style:style style:name="ListLabel_20_119" style:display-name="ListLabel 119" style:family="text">
      <style:text-properties style:font-name-complex="Courier New" style:font-family-complex="'Courier New'" style:font-family-generic-complex="system" style:font-pitch-complex="variable"/>
    </style:style>
    <style:style style:name="ListLabel_20_120" style:display-name="ListLabel 120" style:family="text">
      <style:text-properties style:font-name="Calibri2" fo:font-family="Calibri" style:font-family-generic="swiss" style:font-pitch="variable" style:font-charset="x-symbol"/>
    </style:style>
    <style:style style:name="ListLabel_20_121" style:display-name="ListLabel 121" style:family="text">
      <style:text-properties style:font-name="Calibri" fo:font-family="Calibri" style:font-family-generic="roman" style:font-pitch="variable" style:font-charset="x-symbol"/>
    </style:style>
    <style:style style:name="ListLabel_20_122" style:display-name="ListLabel 122" style:family="text">
      <style:text-properties style:font-name-complex="Courier New" style:font-family-complex="'Courier New'" style:font-family-generic-complex="system" style:font-pitch-complex="variable"/>
    </style:style>
    <style:style style:name="ListLabel_20_123" style:display-name="ListLabel 123" style:family="text">
      <style:text-properties style:font-name="Calibri2" fo:font-family="Calibri" style:font-family-generic="swiss" style:font-pitch="variable" style:font-charset="x-symbol"/>
    </style:style>
    <style:style style:name="ListLabel_20_124" style:display-name="ListLabel 124" style:family="text">
      <style:text-properties style:font-name="Calibri" fo:font-family="Calibri" style:font-family-generic="roman" style:font-pitch="variable" style:font-charset="x-symbol"/>
    </style:style>
    <style:style style:name="ListLabel_20_125" style:display-name="ListLabel 125" style:family="text">
      <style:text-properties style:font-name-complex="Courier New" style:font-family-complex="'Courier New'" style:font-family-generic-complex="system" style:font-pitch-complex="variable"/>
    </style:style>
    <style:style style:name="ListLabel_20_126" style:display-name="ListLabel 126" style:family="text">
      <style:text-properties style:font-name="Calibri2" fo:font-family="Calibri" style:font-family-generic="swiss" style:font-pitch="variable" style:font-charset="x-symbol"/>
    </style:style>
    <style:style style:name="ListLabel_20_127" style:display-name="ListLabel 127" style:family="text">
      <style:text-properties style:font-name="Calibri" fo:font-family="Calibri" style:font-family-generic="roman" style:font-pitch="variable" style:font-charset="x-symbol"/>
    </style:style>
    <style:style style:name="ListLabel_20_128" style:display-name="ListLabel 128" style:family="text">
      <style:text-properties style:font-name-complex="Courier New" style:font-family-complex="'Courier New'" style:font-family-generic-complex="system" style:font-pitch-complex="variable"/>
    </style:style>
    <style:style style:name="ListLabel_20_129" style:display-name="ListLabel 129" style:family="text">
      <style:text-properties style:font-name="Calibri2" fo:font-family="Calibri" style:font-family-generic="swiss" style:font-pitch="variable" style:font-charset="x-symbol"/>
    </style:style>
    <style:style style:name="ListLabel_20_130" style:display-name="ListLabel 130" style:family="text">
      <style:text-properties style:font-name="Calibri" fo:font-family="Calibri" style:font-family-generic="roman" style:font-pitch="variable" style:font-charset="x-symbol"/>
    </style:style>
    <style:style style:name="ListLabel_20_131" style:display-name="ListLabel 131" style:family="text">
      <style:text-properties style:font-name-complex="Courier New" style:font-family-complex="'Courier New'" style:font-family-generic-complex="system" style:font-pitch-complex="variable"/>
    </style:style>
    <style:style style:name="ListLabel_20_132" style:display-name="ListLabel 132" style:family="text">
      <style:text-properties style:font-name="Calibri2" fo:font-family="Calibri" style:font-family-generic="swiss" style:font-pitch="variable" style:font-charset="x-symbol"/>
    </style:style>
    <style:style style:name="ListLabel_20_133" style:display-name="ListLabel 133" style:family="text">
      <style:text-properties style:font-name="Calibri" fo:font-family="Calibri" style:font-family-generic="roman" style:font-pitch="variable" style:font-charset="x-symbol"/>
    </style:style>
    <style:style style:name="ListLabel_20_134" style:display-name="ListLabel 134" style:family="text">
      <style:text-properties style:font-name-complex="Courier New" style:font-family-complex="'Courier New'" style:font-family-generic-complex="system" style:font-pitch-complex="variable"/>
    </style:style>
    <style:style style:name="ListLabel_20_135" style:display-name="ListLabel 135" style:family="text">
      <style:text-properties style:font-name="Calibri2" fo:font-family="Calibri" style:font-family-generic="swiss" style:font-pitch="variable" style:font-charset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3" loext:num-list-format="%3%." style:num-suffix="." style:num-format="I">
        <style:list-level-properties text:list-level-position-and-space-mode="label-alignment">
          <style:list-level-label-alignment text:label-followed-by="listtab" fo:text-indent="-1.27cm" fo:margin-left="4.763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2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41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44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4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</text:list-level-style-number>
      <text:list-level-style-bullet text:level="2" text:style-name="ListLabel_20_5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6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68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71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8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8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8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8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8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8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8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0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0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0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0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0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0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0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0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1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1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1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1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1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1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1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2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2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2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2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2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2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2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3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3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3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3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3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right" style:justify-single-word="false"/>
    </style:style>
    <style:page-layout style:name="Mpm1">
      <style:page-layout-properties fo:page-width="29.7cm" fo:page-height="21.001cm" style:num-format="1" style:print-orientation="landscape" fo:margin-top="2.499cm" fo:margin-bottom="1.249cm" fo:margin-left="2.499cm" fo:margin-right="2.499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8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oczny plan pracy z historii dla klasy 5 szkoły podstawowej do programu nauczania „Wczoraj i dziś”</dc:title>
    <meta:initial-creator>Anna Pietrzak</meta:initial-creator>
    <dc:creator>Anna Pietrzak</dc:creator>
    <meta:editing-cycles>5</meta:editing-cycles>
    <meta:print-date>2017-09-06T11:26:00</meta:print-date>
    <meta:creation-date>2024-07-25T07:54:00</meta:creation-date>
    <dc:date>2024-07-30T12:52:00</dc:date>
    <meta:editing-duration>PT2M</meta:editing-duration>
    <meta:generator>LibreOffice/26.2.5.2$Windows_X86_64 LibreOffice_project/cd7284b4cbbfeb507e630c1aac019f4157393acb</meta:generator>
    <meta:document-statistic meta:table-count="1" meta:image-count="0" meta:object-count="0" meta:page-count="28" meta:paragraph-count="864" meta:word-count="6704" meta:character-count="52694" meta:non-whitespace-character-count="46227"/>
    <meta:user-defined meta:name="AppVersion">16.0000</meta:user-defined>
    <meta:template xlink:type="simple" xlink:actuate="onRequest" xlink:title="Normal" xlink:href=""/>
  </office:meta>
</office:document-meta>
</file>